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Hiragino Sans" svg:font-family="'Hiragino Sans'"/>
    <style:font-face style:name="Liberation Mono" svg:font-family="'Liberation Mono'" style:font-family-generic="swiss"/>
    <style:font-face style:name="Liberation Mono1" svg:font-family="'Liberation Mono'" style:font-family-generic="system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UI Gothic" svg:font-family="'MS UI Gothic'" style:font-family-generic="system" style:font-pitch="variable"/>
    <style:font-face style:name="Microsoft YaHei" svg:font-family="'Microsoft YaHei'"/>
    <style:font-face style:name="NSimSun" svg:font-family="NSimSun"/>
  </office:font-face-decls>
  <office:automatic-styles>
    <style:style style:name="Tabelle1" style:family="table">
      <style:table-properties style:width="139.66mm" fo:break-before="auto" fo:break-after="auto" table:align="left" style:writing-mode="lr-tb"/>
    </style:style>
    <style:style style:name="Tabelle1.A" style:family="table-column">
      <style:table-column-properties style:column-width="10.3mm"/>
    </style:style>
    <style:style style:name="Tabelle1.B" style:family="table-column">
      <style:table-column-properties style:column-width="27.89mm"/>
    </style:style>
    <style:style style:name="Tabelle1.C" style:family="table-column">
      <style:table-column-properties style:column-width="22.3mm"/>
    </style:style>
    <style:style style:name="Tabelle1.D" style:family="table-column">
      <style:table-column-properties style:column-width="23.74mm"/>
    </style:style>
    <style:style style:name="Tabelle1.E" style:family="table-column">
      <style:table-column-properties style:column-width="16.86mm"/>
    </style:style>
    <style:style style:name="Tabelle1.F" style:family="table-column">
      <style:table-column-properties style:column-width="17.6mm"/>
    </style:style>
    <style:style style:name="Tabelle1.G" style:family="table-column">
      <style:table-column-properties style:column-width="20.97mm"/>
    </style:style>
    <style:style style:name="Tabelle1.A1" style:family="table-cell">
      <style:table-cell-properties fo:padding="0.97mm" fo:border-left="0.5pt solid #000000" fo:border-right="none" fo:border-top="0.5pt solid #000000" fo:border-bottom="0.5pt solid #000000"/>
    </style:style>
    <style:style style:name="Tabelle1.G1" style:family="table-cell">
      <style:table-cell-properties fo:padding="0.97mm" fo:border="0.5pt solid #000000"/>
    </style:style>
    <style:style style:name="Tabelle1.A2" style:family="table-cell">
      <style:table-cell-properties fo:padding="0.97mm" fo:border-left="0.5pt solid #000000" fo:border-right="none" fo:border-top="none" fo:border-bottom="0.5pt solid #000000"/>
    </style:style>
    <style:style style:name="Tabelle1.G2" style:family="table-cell">
      <style:table-cell-properties fo:padding="0.97mm" fo:border-left="0.5pt solid #000000" fo:border-right="0.5pt solid #000000" fo:border-top="none" fo:border-bottom="0.5pt solid #000000"/>
    </style:style>
    <style:style style:name="Tabelle3" style:family="table">
      <style:table-properties style:width="200.03mm" table:align="margins" style:writing-mode="lr-tb"/>
    </style:style>
    <style:style style:name="Tabelle3.A" style:family="table-column">
      <style:table-column-properties style:column-width="41.56mm" style:rel-column-width="13615*"/>
    </style:style>
    <style:style style:name="Tabelle3.B" style:family="table-column">
      <style:table-column-properties style:column-width="8.94mm" style:rel-column-width="2930*"/>
    </style:style>
    <style:style style:name="Tabelle3.L" style:family="table-column">
      <style:table-column-properties style:column-width="11.52mm" style:rel-column-width="3773*"/>
    </style:style>
    <style:style style:name="Tabelle3.Q" style:family="table-column">
      <style:table-column-properties style:column-width="11.47mm" style:rel-column-width="3755*"/>
    </style:style>
    <style:style style:name="Tabelle3.A1" style:family="table-cell">
      <style:table-cell-properties fo:padding="0.97mm" fo:border="0.5pt solid #000000"/>
    </style:style>
    <style:style style:name="Tabelle3.A2" style:family="table-cell">
      <style:table-cell-properties fo:padding="0.97mm" fo:border-left="0.5pt solid #000000" fo:border-right="none" fo:border-top="none" fo:border-bottom="0.5pt solid #000000"/>
    </style:style>
    <style:style style:name="Tabelle3.Q2" style:family="table-cell">
      <style:table-cell-properties fo:padding="0.97mm" fo:border-left="0.5pt solid #000000" fo:border-right="0.5pt solid #000000" fo:border-top="none" fo:border-bottom="0.5pt solid #000000"/>
    </style:style>
    <style:style style:name="Tabelle4" style:family="table">
      <style:table-properties style:width="200.24mm" fo:margin-left="0mm" fo:break-before="page" table:align="left" fo:background-color="transparent" fo:keep-with-next="auto" style:may-break-between-rows="true" style:writing-mode="page">
        <style:background-image/>
      </style:table-properties>
    </style:style>
    <style:style style:name="Tabelle4.A" style:family="table-column">
      <style:table-column-properties style:column-width="9.74mm"/>
    </style:style>
    <style:style style:name="Tabelle4.B" style:family="table-column">
      <style:table-column-properties style:column-width="51.01mm"/>
    </style:style>
    <style:style style:name="Tabelle4.C" style:family="table-column">
      <style:table-column-properties style:column-width="17.15mm"/>
    </style:style>
    <style:style style:name="Tabelle4.D" style:family="table-column">
      <style:table-column-properties style:column-width="20.32mm"/>
    </style:style>
    <style:style style:name="Tabelle4.E" style:family="table-column">
      <style:table-column-properties style:column-width="31.33mm"/>
    </style:style>
    <style:style style:name="Tabelle4.F" style:family="table-column">
      <style:table-column-properties style:column-width="20.11mm"/>
    </style:style>
    <style:style style:name="Tabelle4.G" style:family="table-column">
      <style:table-column-properties style:column-width="18.63mm"/>
    </style:style>
    <style:style style:name="Tabelle4.H" style:family="table-column">
      <style:table-column-properties style:column-width="31.96mm"/>
    </style:style>
    <style:style style:name="Tabelle4.A1" style:family="table-cell">
      <style:table-cell-properties fo:padding-left="1.01mm" fo:padding-right="1.01mm" fo:padding-top="0mm" fo:padding-bottom="0mm" fo:border="none" style:writing-mode="page"/>
    </style:style>
    <style:style style:name="Tabelle4.3" style:family="table-row">
      <style:table-row-properties fo:background-color="#eeeeee">
        <style:background-image/>
      </style:table-row-properties>
    </style:style>
    <style:style style:name="Tabelle4.A3" style:family="table-cell">
      <style:table-cell-properties fo:background-color="transparent" fo:padding-left="1.01mm" fo:padding-right="1.01mm" fo:padding-top="0mm" fo:padding-bottom="0mm" fo:border="none" style:writing-mode="page">
        <style:background-image/>
      </style:table-cell-properties>
    </style:style>
    <style:style style:name="Tabelle4.5" style:family="table-row">
      <style:table-row-properties fo:background-color="#eeeeee" fo:keep-together="auto">
        <style:background-image/>
      </style:table-row-properties>
    </style:style>
    <style:style style:name="Tabelle4.A5" style:family="table-cell">
      <style:table-cell-properties style:vertical-align="" fo:background-color="transparent" fo:padding-left="1.01mm" fo:padding-right="1.01mm" fo:padding-top="0mm" fo:padding-bottom="0mm" fo:border="none" style:writing-mode="page">
        <style:background-image/>
      </style:table-cell-properties>
    </style:style>
    <style:style style:name="Tabelle4.30" style:family="table-row">
      <style:table-row-properties style:min-row-height="4.11mm"/>
    </style:style>
    <style:style style:name="Tabelle5" style:family="table">
      <style:table-properties style:width="60.06mm" table:align="left" style:writing-mode="lr-tb"/>
    </style:style>
    <style:style style:name="Tabelle5.A" style:family="table-column">
      <style:table-column-properties style:column-width="5.03mm"/>
    </style:style>
    <style:style style:name="Tabelle5.B" style:family="table-column">
      <style:table-column-properties style:column-width="20.9mm"/>
    </style:style>
    <style:style style:name="Tabelle5.C" style:family="table-column">
      <style:table-column-properties style:column-width="14.02mm"/>
    </style:style>
    <style:style style:name="Tabelle5.D" style:family="table-column">
      <style:table-column-properties style:column-width="20.11mm"/>
    </style:style>
    <style:style style:name="Tabelle5.A1" style:family="table-cell">
      <style:table-cell-properties fo:padding-left="1.01mm" fo:padding-right="1.01mm" fo:padding-top="0mm" fo:padding-bottom="0mm" fo:border="none"/>
    </style:style>
    <style:style style:name="Tabelle5.3" style:family="table-row">
      <style:table-row-properties fo:background-color="#eeeeee">
        <style:background-image/>
      </style:table-row-properties>
    </style:style>
    <style:style style:name="Tabelle5.6" style:family="table-row">
      <style:table-row-properties style:min-row-height="4.32mm"/>
    </style:style>
    <style:style style:name="Tabelle6" style:family="table">
      <style:table-properties style:width="157.96mm" table:align="left" style:writing-mode="lr-tb"/>
    </style:style>
    <style:style style:name="Tabelle6.A" style:family="table-column">
      <style:table-column-properties style:column-width="7.14mm"/>
    </style:style>
    <style:style style:name="Tabelle6.B" style:family="table-column">
      <style:table-column-properties style:column-width="48.95mm"/>
    </style:style>
    <style:style style:name="Tabelle6.C" style:family="table-column">
      <style:table-column-properties style:column-width="18.91mm"/>
    </style:style>
    <style:style style:name="Tabelle6.D" style:family="table-column">
      <style:table-column-properties style:column-width="13.9mm"/>
    </style:style>
    <style:style style:name="Tabelle6.E" style:family="table-column">
      <style:table-column-properties style:column-width="22.23mm"/>
    </style:style>
    <style:style style:name="Tabelle6.F" style:family="table-column">
      <style:table-column-properties style:column-width="26.99mm"/>
    </style:style>
    <style:style style:name="Tabelle6.G" style:family="table-column">
      <style:table-column-properties style:column-width="19.84mm"/>
    </style:style>
    <style:style style:name="Tabelle6.A1" style:family="table-cell">
      <style:table-cell-properties fo:padding-left="1.01mm" fo:padding-right="1.01mm" fo:padding-top="0mm" fo:padding-bottom="0mm" fo:border="none"/>
    </style:style>
    <style:style style:name="Tabelle6.3" style:family="table-row">
      <style:table-row-properties fo:background-color="#eeeeee">
        <style:background-image/>
      </style:table-row-properties>
    </style:style>
    <style:style style:name="Table1" style:family="table">
      <style:table-properties style:width="198.12mm" table:align="left" style:writing-mode="lr-tb"/>
    </style:style>
    <style:style style:name="Table1.A" style:family="table-column">
      <style:table-column-properties style:column-width="10.8mm"/>
    </style:style>
    <style:style style:name="Table1.B" style:family="table-column">
      <style:table-column-properties style:column-width="37.62mm"/>
    </style:style>
    <style:style style:name="Table1.C" style:family="table-column">
      <style:table-column-properties style:column-width="11.77mm"/>
    </style:style>
    <style:style style:name="Table1.D" style:family="table-column">
      <style:table-column-properties style:column-width="3.53mm"/>
    </style:style>
    <style:style style:name="Table1.E" style:family="table-column">
      <style:table-column-properties style:column-width="12.05mm"/>
    </style:style>
    <style:style style:name="Table1.F" style:family="table-column">
      <style:table-column-properties style:column-width="37.55mm"/>
    </style:style>
    <style:style style:name="Table1.H" style:family="table-column">
      <style:table-column-properties style:column-width="3.83mm"/>
    </style:style>
    <style:style style:name="Table1.I" style:family="table-column">
      <style:table-column-properties style:column-width="11.22mm"/>
    </style:style>
    <style:style style:name="Table1.J" style:family="table-column">
      <style:table-column-properties style:column-width="43.39mm"/>
    </style:style>
    <style:style style:name="Table1.K" style:family="table-column">
      <style:table-column-properties style:column-width="14.61mm"/>
    </style:style>
    <style:style style:name="Table1.1" style:family="table-row">
      <style:table-row-properties fo:background-color="transparent">
        <style:background-image/>
      </style:table-row-properties>
    </style:style>
    <style:style style:name="Table1.A1" style:family="table-cell">
      <style:table-cell-properties fo:background-color="transparent" fo:padding="0.97mm" fo:border="none">
        <style:background-image/>
      </style:table-cell-properties>
    </style:style>
    <style:style style:name="Table1.3" style:family="table-row">
      <style:table-row-properties fo:background-color="#eeeeee">
        <style:background-image/>
      </style:table-row-properties>
    </style:style>
    <style:style style:name="Table1.D3" style:family="table-cell">
      <style:table-cell-properties fo:background-color="#ffffff" fo:padding="0.97mm" fo:border="none">
        <style:background-image/>
      </style:table-cell-properties>
    </style:style>
    <style:style style:name="Tabelle2" style:family="table">
      <style:table-properties style:width="200.03mm" table:align="margins" style:writing-mode="lr-tb"/>
    </style:style>
    <style:style style:name="Tabelle2.A" style:family="table-column">
      <style:table-column-properties style:column-width="6.56mm" style:rel-column-width="2149*"/>
    </style:style>
    <style:style style:name="Tabelle2.B" style:family="table-column">
      <style:table-column-properties style:column-width="11.01mm" style:rel-column-width="3606*"/>
    </style:style>
    <style:style style:name="Tabelle2.D" style:family="table-column">
      <style:table-column-properties style:column-width="17.99mm" style:rel-column-width="5894*"/>
    </style:style>
    <style:style style:name="Tabelle2.F" style:family="table-column">
      <style:table-column-properties style:column-width="28.15mm" style:rel-column-width="9223*"/>
    </style:style>
    <style:style style:name="Tabelle2.G" style:family="table-column">
      <style:table-column-properties style:column-width="27.52mm" style:rel-column-width="9015*"/>
    </style:style>
    <style:style style:name="Tabelle2.H" style:family="table-column">
      <style:table-column-properties style:column-width="50.17mm" style:rel-column-width="16435*"/>
    </style:style>
    <style:style style:name="Tabelle2.I" style:family="table-column">
      <style:table-column-properties style:column-width="25.82mm" style:rel-column-width="8460*"/>
    </style:style>
    <style:style style:name="Tabelle2.J" style:family="table-column">
      <style:table-column-properties style:column-width="10.81mm" style:rel-column-width="3541*"/>
    </style:style>
    <style:style style:name="Tabelle2.A1" style:family="table-cell">
      <style:table-cell-properties fo:padding-left="0mm" fo:padding-right="0mm" fo:padding-top="1.01mm" fo:padding-bottom="1.01mm" fo:border="none"/>
    </style:style>
    <style:style style:name="Tabelle2.A3" style:family="table-cell">
      <style:table-cell-properties fo:background-color="#eeeeee" fo:padding-left="0mm" fo:padding-right="0mm" fo:padding-top="1.01mm" fo:padding-bottom="1.01mm" fo:border="none">
        <style:background-image/>
      </style:table-cell-properties>
    </style:style>
    <style:style style:name="P1" style:family="paragraph" style:parent-style-name="Standard">
      <style:paragraph-properties fo:text-align="right" style:justify-single-word="false" fo:break-before="page"/>
      <style:text-properties officeooo:paragraph-rsid="0057dc16"/>
    </style:style>
    <style:style style:name="P2" style:family="paragraph" style:parent-style-name="Standard">
      <style:paragraph-properties fo:text-align="left" style:justify-single-word="false"/>
      <style:text-properties fo:font-size="15pt" officeooo:paragraph-rsid="0057dc16" style:font-size-asian="15pt" style:font-size-complex="15pt"/>
    </style:style>
    <style:style style:name="P3" style:family="paragraph" style:parent-style-name="Standard">
      <style:paragraph-properties fo:text-align="left" style:justify-single-word="false"/>
    </style:style>
    <style:style style:name="P4" style:family="paragraph" style:parent-style-name="Standard">
      <style:paragraph-properties fo:text-align="left" style:justify-single-word="false"/>
      <style:text-properties fo:background-color="#eeeeee"/>
    </style:style>
    <style:style style:name="P5" style:family="paragraph" style:parent-style-name="Standard">
      <style:paragraph-properties fo:text-align="left" style:justify-single-word="false"/>
      <style:text-properties officeooo:paragraph-rsid="009a7dce" fo:background-color="#eeeeee"/>
    </style:style>
    <style:style style:name="P6" style:family="paragraph" style:parent-style-name="Standard">
      <style:paragraph-properties fo:text-align="left" style:justify-single-word="false"/>
      <style:text-properties fo:color="#000000" loext:opacity="100%" fo:font-size="15pt" style:text-underline-style="none" fo:font-weight="normal" officeooo:paragraph-rsid="009a7dce" fo:background-color="#eeeeee" style:font-size-asian="15pt" style:font-weight-asian="normal" style:font-size-complex="15pt" style:font-weight-complex="normal"/>
    </style:style>
    <style:style style:name="P7" style:family="paragraph" style:parent-style-name="Standard">
      <style:paragraph-properties fo:text-align="left" style:justify-single-word="false"/>
      <style:text-properties officeooo:paragraph-rsid="009a7dce"/>
    </style:style>
    <style:style style:name="P8" style:family="paragraph" style:parent-style-name="Standard">
      <style:paragraph-properties fo:text-align="left" style:justify-single-word="false"/>
      <style:text-properties officeooo:paragraph-rsid="002cae62"/>
    </style:style>
    <style:style style:name="P9" style:family="paragraph" style:parent-style-name="Standard">
      <style:paragraph-properties fo:text-align="left" style:justify-single-word="false"/>
      <style:text-properties fo:color="#000000" loext:opacity="100%" fo:font-size="15pt" style:text-underline-style="none" fo:font-weight="bold" style:font-size-asian="15pt" style:font-weight-asian="bold" style:font-size-complex="15pt" style:font-weight-complex="bold"/>
    </style:style>
    <style:style style:name="P10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f12ab3" officeooo:paragraph-rsid="00601405" style:font-size-asian="15pt" style:font-weight-asian="bold" style:font-size-complex="15pt" style:font-weight-complex="bold"/>
    </style:style>
    <style:style style:name="P11" style:family="paragraph" style:parent-style-name="Standard">
      <style:text-properties fo:font-size="15pt" style:text-underline-style="none" fo:font-weight="normal" officeooo:rsid="00f12ab3" officeooo:paragraph-rsid="00589b3e" style:font-size-asian="15pt" style:font-weight-asian="normal" style:font-size-complex="15pt" style:font-weight-complex="normal"/>
    </style:style>
    <style:style style:name="P12" style:family="paragraph" style:parent-style-name="Standard">
      <style:paragraph-properties fo:text-align="left" style:justify-single-word="false"/>
      <style:text-properties officeooo:paragraph-rsid="00b2340a"/>
    </style:style>
    <style:style style:name="P13" style:family="paragraph" style:parent-style-name="Standard">
      <style:text-properties fo:font-size="15pt" style:text-underline-style="none" fo:font-weight="normal" officeooo:rsid="00f12ab3" officeooo:paragraph-rsid="00589b3e" fo:background-color="#eeeeee" style:font-size-asian="15pt" style:font-weight-asian="normal" style:font-size-complex="15pt" style:font-weight-complex="normal"/>
    </style:style>
    <style:style style:name="P14" style:family="paragraph" style:parent-style-name="Standard">
      <style:text-properties fo:font-size="15pt" style:text-underline-style="none" fo:font-weight="normal" officeooo:rsid="00f12ab3" officeooo:paragraph-rsid="009b7723" fo:background-color="#eeeeee" style:font-size-asian="15pt" style:font-weight-asian="normal" style:font-size-complex="15pt" style:font-weight-complex="normal"/>
    </style:style>
    <style:style style:name="P15" style:family="paragraph" style:parent-style-name="Standard">
      <style:text-properties fo:font-size="15pt" style:text-underline-style="none" fo:font-weight="normal" officeooo:rsid="00f12ab3" officeooo:paragraph-rsid="009b7723" style:font-size-asian="15pt" style:font-weight-asian="normal" style:font-size-complex="15pt" style:font-weight-complex="normal"/>
    </style:style>
    <style:style style:name="P16" style:family="paragraph" style:parent-style-name="Standard">
      <style:text-properties fo:font-size="15pt" style:text-underline-style="solid" style:text-underline-width="auto" style:text-underline-color="font-color" fo:font-weight="bold" officeooo:rsid="00f12ab3" officeooo:paragraph-rsid="00589b3e" style:font-size-asian="15pt" style:font-weight-asian="bold" style:font-size-complex="15pt" style:font-weight-complex="bold"/>
    </style:style>
    <style:style style:name="P17" style:family="paragraph" style:parent-style-name="Standard">
      <style:text-properties fo:font-size="15pt" style:text-underline-style="none" fo:font-weight="normal" officeooo:rsid="00f12ab3" officeooo:paragraph-rsid="0057dc16" style:font-size-asian="15pt" style:font-weight-asian="normal" style:font-size-complex="15pt" style:font-weight-complex="normal"/>
    </style:style>
    <style:style style:name="P18" style:family="paragraph" style:parent-style-name="Standard">
      <style:text-properties fo:font-size="15pt" style:text-underline-style="none" fo:font-weight="normal" officeooo:rsid="00f12ab3" officeooo:paragraph-rsid="0057dc16" fo:background-color="#eeeeee" style:font-size-asian="15pt" style:font-weight-asian="normal" style:font-size-complex="15pt" style:font-weight-complex="normal"/>
    </style:style>
    <style:style style:name="P19" style:family="paragraph" style:parent-style-name="Standard">
      <style:text-properties fo:font-size="15pt" style:text-underline-style="none" fo:font-weight="normal" officeooo:rsid="00f12ab3" officeooo:paragraph-rsid="009c9a58" style:font-size-asian="15pt" style:font-weight-asian="normal" style:font-size-complex="15pt" style:font-weight-complex="normal"/>
    </style:style>
    <style:style style:name="P20" style:family="paragraph" style:parent-style-name="Standard">
      <style:text-properties fo:font-size="15pt" style:text-underline-style="none" fo:font-weight="normal" officeooo:rsid="00f12ab3" officeooo:paragraph-rsid="009c9a58" fo:background-color="#eeeeee" style:font-size-asian="15pt" style:font-weight-asian="normal" style:font-size-complex="15pt" style:font-weight-complex="normal"/>
    </style:style>
    <style:style style:name="P21" style:family="paragraph" style:parent-style-name="Standard">
      <style:paragraph-properties fo:text-align="left" style:justify-single-word="false"/>
      <style:text-properties fo:color="#000000" loext:opacity="100%" fo:font-size="15pt" style:text-underline-style="solid" style:text-underline-width="auto" style:text-underline-color="font-color" fo:font-weight="bold" officeooo:paragraph-rsid="0057dc16" style:font-size-asian="15pt" style:font-weight-asian="bold" style:font-size-complex="15pt" style:font-weight-complex="bold"/>
    </style:style>
    <style:style style:name="P22" style:family="paragraph" style:parent-style-name="Standard">
      <style:paragraph-properties fo:text-align="left" style:justify-single-word="false" fo:break-before="page"/>
      <style:text-properties fo:color="#000000" loext:opacity="100%" fo:font-size="15pt" style:text-underline-style="solid" style:text-underline-width="auto" style:text-underline-color="font-color" fo:font-weight="bold" officeooo:paragraph-rsid="00625b1c" style:font-size-asian="15pt" style:font-weight-asian="bold" style:font-size-complex="15pt" style:font-weight-complex="bold"/>
    </style:style>
    <style:style style:name="P23" style:family="paragraph" style:parent-style-name="Standard">
      <style:paragraph-properties fo:text-align="left" style:justify-single-word="false"/>
      <style:text-properties fo:color="#000000" loext:opacity="100%" fo:font-size="15pt" style:text-underline-style="none" fo:font-weight="normal" style:font-size-asian="15pt" style:font-weight-asian="normal" style:font-size-complex="15pt" style:font-weight-complex="normal"/>
    </style:style>
    <style:style style:name="P24" style:family="paragraph" style:parent-style-name="Standard">
      <style:paragraph-properties fo:text-align="left" style:justify-single-word="false" fo:break-before="page"/>
      <style:text-properties fo:color="#000000" loext:opacity="100%" fo:font-size="15pt" style:text-underline-style="solid" style:text-underline-width="auto" style:text-underline-color="font-color" fo:font-weight="bold" officeooo:paragraph-rsid="00601405" style:font-size-asian="15pt" style:font-weight-asian="bold" style:font-size-complex="15pt" style:font-weight-complex="bold"/>
    </style:style>
    <style:style style:name="P25" style:family="paragraph" style:parent-style-name="Standard">
      <style:paragraph-properties fo:text-align="left" style:justify-single-word="false"/>
      <style:text-properties officeooo:paragraph-rsid="009f5bae" fo:background-color="#eeeeee"/>
    </style:style>
    <style:style style:name="P26" style:family="paragraph" style:parent-style-name="Standard">
      <style:paragraph-properties fo:text-align="left" style:justify-single-word="false"/>
      <style:text-properties fo:color="#000000" loext:opacity="100%" fo:font-size="15pt" style:text-underline-style="none" fo:font-weight="normal" officeooo:paragraph-rsid="009f5bae" fo:background-color="#eeeeee" style:font-size-asian="15pt" style:font-weight-asian="normal" style:font-size-complex="15pt" style:font-weight-complex="normal"/>
    </style:style>
    <style:style style:name="P27" style:family="paragraph" style:parent-style-name="Standard">
      <style:paragraph-properties fo:text-align="left" style:justify-single-word="false"/>
      <style:text-properties officeooo:paragraph-rsid="002ffad1"/>
    </style:style>
    <style:style style:name="P28" style:family="paragraph" style:parent-style-name="Standard">
      <style:paragraph-properties fo:text-align="left" style:justify-single-word="false"/>
      <style:text-properties officeooo:paragraph-rsid="00a1212e"/>
    </style:style>
    <style:style style:name="P29" style:family="paragraph" style:parent-style-name="Standard">
      <style:paragraph-properties fo:text-align="left" style:justify-single-word="false"/>
      <style:text-properties officeooo:paragraph-rsid="00a1212e" fo:background-color="#eeeeee"/>
    </style:style>
    <style:style style:name="P30" style:family="paragraph" style:parent-style-name="Standard">
      <style:paragraph-properties fo:text-align="left" style:justify-single-word="false"/>
      <style:text-properties fo:color="#000000" loext:opacity="100%" fo:font-size="15pt" style:text-underline-style="none" fo:font-weight="normal" officeooo:paragraph-rsid="00a1212e" fo:background-color="#eeeeee" style:font-size-asian="15pt" style:font-weight-asian="normal" style:font-size-complex="15pt" style:font-weight-complex="normal"/>
    </style:style>
    <style:style style:name="P31" style:family="paragraph" style:parent-style-name="Standard">
      <style:paragraph-properties fo:text-align="left" style:justify-single-word="false"/>
      <style:text-properties officeooo:paragraph-rsid="00a1212e" fo:background-color="transparent"/>
    </style:style>
    <style:style style:name="P32" style:family="paragraph" style:parent-style-name="Standard">
      <style:paragraph-properties fo:text-align="left" style:justify-single-word="false"/>
      <style:text-properties fo:color="#000000" loext:opacity="100%" fo:font-size="15pt" style:text-underline-style="none" fo:font-weight="normal" officeooo:paragraph-rsid="00a1212e" fo:background-color="transparent" style:font-size-asian="15pt" style:font-weight-asian="normal" style:font-size-complex="15pt" style:font-weight-complex="normal"/>
    </style:style>
    <style:style style:name="P33" style:family="paragraph" style:parent-style-name="Standard">
      <style:paragraph-properties fo:text-align="left" style:justify-single-word="false"/>
      <style:text-properties style:text-underline-style="solid" style:text-underline-width="auto" style:text-underline-color="font-color" fo:font-weight="bold" officeooo:rsid="00bfe5dc" officeooo:paragraph-rsid="00bfe5dc" style:font-weight-asian="bold" style:font-weight-complex="bold"/>
    </style:style>
    <style:style style:name="P34" style:family="paragraph" style:parent-style-name="Standard">
      <style:paragraph-properties fo:text-align="left" style:justify-single-word="false" fo:break-before="page"/>
      <style:text-properties fo:color="#000000" loext:opacity="100%" fo:font-size="15pt" style:text-underline-style="solid" style:text-underline-width="auto" style:text-underline-color="font-color" fo:font-weight="bold" officeooo:rsid="00bfe5dc" officeooo:paragraph-rsid="00bfe5dc" style:font-size-asian="15pt" style:font-weight-asian="bold" style:font-size-complex="15pt" style:font-weight-complex="bold"/>
    </style:style>
    <style:style style:name="P35" style:family="paragraph" style:parent-style-name="Table_20_Contents">
      <style:paragraph-properties fo:text-align="left" style:justify-single-word="false"/>
      <style:text-properties fo:font-size="15pt" fo:font-weight="bold" officeooo:rsid="00b90b3d" officeooo:paragraph-rsid="00b90b3d" style:font-size-asian="15pt" style:font-weight-asian="bold" style:font-size-complex="15pt" style:font-weight-complex="bold"/>
    </style:style>
    <style:style style:name="P36" style:family="paragraph" style:parent-style-name="Table_20_Contents">
      <style:paragraph-properties fo:text-align="left" style:justify-single-word="false"/>
      <style:text-properties fo:font-size="15pt" officeooo:rsid="00b90b3d" officeooo:paragraph-rsid="00b90b3d" style:font-size-asian="15pt" style:font-size-complex="15pt"/>
    </style:style>
    <style:style style:name="P37" style:family="paragraph" style:parent-style-name="Table_20_Contents">
      <style:paragraph-properties fo:text-align="left" style:justify-single-word="false"/>
      <style:text-properties fo:font-size="15pt" officeooo:rsid="00ba90dd" officeooo:paragraph-rsid="00ba90dd" style:font-size-asian="15pt" style:font-size-complex="15pt"/>
    </style:style>
    <style:style style:name="P38" style:family="paragraph" style:parent-style-name="Table_20_Contents">
      <style:paragraph-properties fo:text-align="left" style:justify-single-word="false"/>
      <style:text-properties fo:font-size="15pt" officeooo:rsid="00bbc907" officeooo:paragraph-rsid="00bbc907" style:font-size-asian="15pt" style:font-size-complex="15pt"/>
    </style:style>
    <style:style style:name="P39" style:family="paragraph" style:parent-style-name="Table_20_Contents">
      <style:paragraph-properties fo:text-align="left" style:justify-single-word="false"/>
      <style:text-properties fo:font-size="15pt" style:font-size-asian="15pt" style:font-size-complex="15pt"/>
    </style:style>
    <style:style style:name="P40" style:family="paragraph" style:parent-style-name="Table_20_Contents">
      <style:paragraph-properties fo:text-align="left" style:justify-single-word="false"/>
      <style:text-properties fo:font-size="15pt" officeooo:rsid="00bde78e" officeooo:paragraph-rsid="00bde78e" style:font-size-asian="15pt" style:font-size-complex="15pt"/>
    </style:style>
    <style:style style:name="P41" style:family="paragraph" style:parent-style-name="Standard">
      <style:paragraph-properties fo:text-align="left" style:justify-single-word="false"/>
      <style:text-properties officeooo:paragraph-rsid="00c17276"/>
    </style:style>
    <style:style style:name="P42" style:family="paragraph" style:parent-style-name="Standard">
      <style:paragraph-properties fo:text-align="left" style:justify-single-word="false" fo:break-before="page"/>
      <style:text-properties officeooo:paragraph-rsid="01390552"/>
    </style:style>
    <style:style style:name="P43" style:family="paragraph" style:parent-style-name="Standard">
      <style:paragraph-properties fo:text-align="left" style:justify-single-word="false"/>
      <style:text-properties fo:color="#000000" loext:opacity="100%" style:text-underline-style="none" officeooo:rsid="00c17276" officeooo:paragraph-rsid="01390552"/>
    </style:style>
    <style:style style:name="P44" style:family="paragraph" style:parent-style-name="Standard">
      <style:paragraph-properties fo:text-align="left" style:justify-single-word="false"/>
      <style:text-properties fo:color="#000000" loext:opacity="100%" style:text-underline-style="none" officeooo:rsid="00c17276" officeooo:paragraph-rsid="01390552" fo:background-color="#eeeeee"/>
    </style:style>
    <style:style style:name="P45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390552" fo:background-color="transparent" style:font-weight-asian="bold" style:font-weight-complex="bold"/>
    </style:style>
    <style:style style:name="P46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3d255a" fo:background-color="#eeeeee" style:font-weight-asian="bold" style:font-weight-complex="bold"/>
    </style:style>
    <style:style style:name="P47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390552" style:font-weight-asian="bold" style:font-weight-complex="bold"/>
    </style:style>
    <style:style style:name="P48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390552" fo:background-color="#eeeeee" style:font-weight-asian="bold" style:font-weight-complex="bold"/>
    </style:style>
    <style:style style:name="P49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3a32bd" style:font-weight-asian="bold" style:font-weight-complex="bold"/>
    </style:style>
    <style:style style:name="P50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3a32bd" fo:background-color="#eeeeee" style:font-weight-asian="bold" style:font-weight-complex="bold"/>
    </style:style>
    <style:style style:name="P51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4b37ac" fo:background-color="#eeeeee" style:font-weight-asian="bold" style:font-weight-complex="bold"/>
    </style:style>
    <style:style style:name="P52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4d2d2f" style:font-weight-asian="bold" style:font-weight-complex="bold"/>
    </style:style>
    <style:style style:name="P53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4ec253" fo:background-color="#eeeeee" style:font-weight-asian="bold" style:font-weight-complex="bold"/>
    </style:style>
    <style:style style:name="P54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5292de" style:font-weight-asian="bold" style:font-weight-complex="bold"/>
    </style:style>
    <style:style style:name="P55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5ab1a0" style:font-weight-asian="bold" style:font-weight-complex="bold"/>
    </style:style>
    <style:style style:name="P56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6838e" officeooo:paragraph-rsid="013a32bd" fo:background-color="#eeeeee" style:font-weight-asian="bold" style:font-weight-complex="bold"/>
    </style:style>
    <style:style style:name="P57" style:family="paragraph" style:parent-style-name="Standard">
      <style:paragraph-properties fo:text-align="left" style:justify-single-word="false" fo:break-before="page"/>
      <style:text-properties officeooo:paragraph-rsid="0128a157"/>
    </style:style>
    <style:style style:name="P58" style:family="paragraph" style:parent-style-name="Standard">
      <style:paragraph-properties fo:text-align="left" style:justify-single-word="false"/>
      <style:text-properties fo:color="#000000" loext:opacity="100%" style:text-underline-style="none" officeooo:rsid="00c17276" officeooo:paragraph-rsid="0128a157"/>
    </style:style>
    <style:style style:name="P59" style:family="paragraph" style:parent-style-name="Standard">
      <style:paragraph-properties fo:text-align="left" style:justify-single-word="false"/>
      <style:text-properties fo:color="#000000" loext:opacity="100%" style:text-underline-style="none" officeooo:rsid="00c17276" officeooo:paragraph-rsid="0128a157" fo:background-color="#eeeeee"/>
    </style:style>
    <style:style style:name="P60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28a157" fo:background-color="transparent" style:font-weight-asian="bold" style:font-weight-complex="bold"/>
    </style:style>
    <style:style style:name="P61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28a157" fo:background-color="#eeeeee" style:font-weight-asian="bold" style:font-weight-complex="bold"/>
    </style:style>
    <style:style style:name="P62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28a157" style:font-weight-asian="bold" style:font-weight-complex="bold"/>
    </style:style>
    <style:style style:name="P63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28a1ec" style:font-weight-asian="bold" style:font-weight-complex="bold"/>
    </style:style>
    <style:style style:name="P64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28a1ec" fo:background-color="#eeeeee" style:font-weight-asian="bold" style:font-weight-complex="bold"/>
    </style:style>
    <style:style style:name="P65" style:family="paragraph" style:parent-style-name="Standard">
      <style:paragraph-properties fo:text-align="left" style:justify-single-word="false"/>
      <style:text-properties officeooo:paragraph-rsid="010e1173"/>
    </style:style>
    <style:style style:name="P66" style:family="paragraph" style:parent-style-name="Standard">
      <style:paragraph-properties fo:text-align="left" style:justify-single-word="false"/>
      <style:text-properties fo:color="#000000" loext:opacity="100%" style:text-underline-style="none" officeooo:rsid="00c17276" officeooo:paragraph-rsid="010e1173"/>
    </style:style>
    <style:style style:name="P67" style:family="paragraph" style:parent-style-name="Standard">
      <style:paragraph-properties fo:text-align="left" style:justify-single-word="false"/>
      <style:text-properties fo:color="#000000" loext:opacity="100%" style:text-underline-style="none" officeooo:rsid="00c17276" officeooo:paragraph-rsid="010e1173" fo:background-color="#eeeeee"/>
    </style:style>
    <style:style style:name="P68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0e1173" fo:background-color="transparent" style:font-weight-asian="bold" style:font-weight-complex="bold"/>
    </style:style>
    <style:style style:name="P69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0e1173" fo:background-color="#eeeeee" style:font-weight-asian="bold" style:font-weight-complex="bold"/>
    </style:style>
    <style:style style:name="P70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0e1173" style:font-weight-asian="bold" style:font-weight-complex="bold"/>
    </style:style>
    <style:style style:name="P71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230689" fo:background-color="#eeeeee" style:font-weight-asian="bold" style:font-weight-complex="bold"/>
    </style:style>
    <style:style style:name="P72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126a5c7" fo:background-color="#eeeeee" style:font-weight-asian="bold" style:font-weight-complex="bold"/>
    </style:style>
    <style:style style:name="P73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6838e" officeooo:paragraph-rsid="010e1173" fo:background-color="#eeeeee" style:font-weight-asian="bold" style:font-weight-complex="bold"/>
    </style:style>
    <style:style style:name="P74" style:family="paragraph" style:parent-style-name="Standard">
      <style:paragraph-properties fo:text-align="left" style:justify-single-word="false" fo:break-before="page"/>
      <style:text-properties officeooo:paragraph-rsid="00cb74ce"/>
    </style:style>
    <style:style style:name="P75" style:family="paragraph" style:parent-style-name="Standard">
      <style:paragraph-properties fo:text-align="left" style:justify-single-word="false"/>
      <style:text-properties style:text-underline-style="none" officeooo:rsid="00c17276" officeooo:paragraph-rsid="00cb74ce"/>
    </style:style>
    <style:style style:name="P76" style:family="paragraph" style:parent-style-name="Standard">
      <style:paragraph-properties fo:text-align="left" style:justify-single-word="false"/>
      <style:text-properties fo:color="#000000" loext:opacity="100%" style:text-underline-style="none" officeooo:rsid="00c17276" officeooo:paragraph-rsid="00cb74ce" fo:background-color="#eeeeee"/>
    </style:style>
    <style:style style:name="P77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0ced16c" fo:background-color="transparent" style:font-weight-asian="bold" style:font-weight-complex="bold"/>
    </style:style>
    <style:style style:name="P78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0cb74ce" fo:background-color="#eeeeee" style:font-weight-asian="bold" style:font-weight-complex="bold"/>
    </style:style>
    <style:style style:name="P79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17276" officeooo:paragraph-rsid="00cb74ce" style:font-weight-asian="bold" style:font-weight-complex="bold"/>
    </style:style>
    <style:style style:name="P80" style:family="paragraph" style:parent-style-name="Standard">
      <style:paragraph-properties fo:text-align="left" style:justify-single-word="false"/>
      <style:text-properties fo:color="#808080" loext:opacity="100%" style:text-underline-style="none" fo:font-weight="bold" officeooo:rsid="00c17276" officeooo:paragraph-rsid="00cb74ce" style:font-weight-asian="bold" style:font-weight-complex="bold"/>
    </style:style>
    <style:style style:name="P81" style:family="paragraph" style:parent-style-name="Standard">
      <style:paragraph-properties fo:text-align="left" style:justify-single-word="false"/>
      <style:text-properties fo:color="#000000" loext:opacity="100%" style:text-underline-style="none" fo:font-weight="normal" officeooo:rsid="00c17276" officeooo:paragraph-rsid="00cb74ce" style:font-weight-asian="normal" style:font-weight-complex="normal"/>
    </style:style>
    <style:style style:name="P82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6838e" officeooo:paragraph-rsid="00e74b60" fo:background-color="#eeeeee" style:font-weight-asian="bold" style:font-weight-complex="bold"/>
    </style:style>
    <style:style style:name="P83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6838e" officeooo:paragraph-rsid="00cb74ce" style:font-weight-asian="bold" style:font-weight-complex="bold"/>
    </style:style>
    <style:style style:name="P84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6838e" officeooo:paragraph-rsid="00cb74ce" fo:background-color="#eeeeee" style:font-weight-asian="bold" style:font-weight-complex="bold"/>
    </style:style>
    <style:style style:name="P85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6838e" officeooo:paragraph-rsid="00eac6a0" fo:background-color="transparent" style:font-weight-asian="bold" style:font-weight-complex="bold"/>
    </style:style>
    <style:style style:name="P86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6838e" officeooo:paragraph-rsid="00ee5895" fo:background-color="#eeeeee" style:font-weight-asian="bold" style:font-weight-complex="bold"/>
    </style:style>
    <style:style style:name="P87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6838e" officeooo:paragraph-rsid="00ee5895" fo:background-color="transparent" style:font-weight-asian="bold" style:font-weight-complex="bold"/>
    </style:style>
    <style:style style:name="P88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6838e" officeooo:paragraph-rsid="00ef7ba7" style:font-weight-asian="bold" style:font-weight-complex="bold"/>
    </style:style>
    <style:style style:name="P89" style:family="paragraph" style:parent-style-name="Standard">
      <style:paragraph-properties fo:text-align="left" style:justify-single-word="false"/>
      <style:text-properties fo:color="#000000" loext:opacity="100%" style:text-underline-style="none" fo:font-weight="bold" officeooo:rsid="00c6838e" officeooo:paragraph-rsid="00fd5114" fo:background-color="#eeeeee" style:font-weight-asian="bold" style:font-weight-complex="bold"/>
    </style:style>
    <style:style style:name="P90" style:family="paragraph" style:parent-style-name="Standard">
      <style:paragraph-properties fo:text-align="left" style:justify-single-word="false"/>
      <style:text-properties fo:color="#000000" loext:opacity="100%" fo:font-size="12pt" style:text-underline-style="none" fo:font-weight="bold" officeooo:rsid="00c6838e" officeooo:paragraph-rsid="00fd5114" fo:background-color="transparent" style:font-size-asian="12pt" style:font-weight-asian="bold" style:font-size-complex="12pt" style:font-weight-complex="bold"/>
    </style:style>
    <style:style style:name="P91" style:family="paragraph" style:parent-style-name="Standard">
      <style:paragraph-properties fo:text-align="left" style:justify-single-word="false"/>
      <style:text-properties fo:color="#000000" loext:opacity="100%" fo:font-size="12pt" style:text-underline-style="none" fo:font-weight="normal" officeooo:rsid="00fd5114" officeooo:paragraph-rsid="00fd5114" fo:background-color="transparent" style:font-size-asian="12pt" style:font-weight-asian="normal" style:font-size-complex="12pt" style:font-weight-complex="normal"/>
    </style:style>
    <style:style style:name="P92" style:family="paragraph" style:parent-style-name="Standard">
      <style:paragraph-properties fo:text-align="left" style:justify-single-word="false"/>
      <style:text-properties fo:color="#000000" loext:opacity="100%" fo:font-size="12pt" style:text-underline-style="none" fo:font-weight="bold" officeooo:rsid="00fd5114" officeooo:paragraph-rsid="00fef99b" fo:background-color="transparent" style:font-size-asian="12pt" style:font-weight-asian="bold" style:font-size-complex="12pt" style:font-weight-complex="bold"/>
    </style:style>
    <style:style style:name="P93" style:family="paragraph" style:parent-style-name="Standard">
      <style:paragraph-properties fo:text-align="left" style:justify-single-word="false"/>
      <style:text-properties fo:color="#000000" loext:opacity="100%" fo:font-size="12pt" style:text-underline-style="none" fo:font-weight="bold" officeooo:rsid="00fd5114" officeooo:paragraph-rsid="0103f6de" fo:background-color="transparent" style:font-size-asian="12pt" style:font-weight-asian="bold" style:font-size-complex="12pt" style:font-weight-complex="bold"/>
    </style:style>
    <style:style style:name="P94" style:family="paragraph" style:parent-style-name="Standard">
      <style:paragraph-properties fo:text-align="left" style:justify-single-word="false"/>
      <style:text-properties fo:color="#000000" loext:opacity="100%" fo:font-size="12pt" style:text-underline-style="none" fo:font-weight="bold" officeooo:rsid="00fd5114" officeooo:paragraph-rsid="01084a38" fo:background-color="transparent" style:font-size-asian="12pt" style:font-weight-asian="bold" style:font-size-complex="12pt" style:font-weight-complex="bold"/>
    </style:style>
    <style:style style:name="P95" style:family="paragraph" style:parent-style-name="Standard">
      <style:paragraph-properties fo:text-align="left" style:justify-single-word="false" fo:break-before="page"/>
      <style:text-properties officeooo:paragraph-rsid="00c17276"/>
    </style:style>
    <style:style style:name="P96" style:family="paragraph" style:parent-style-name="Standard">
      <style:paragraph-properties fo:text-align="left" style:justify-single-word="false"/>
      <style:text-properties style:text-underline-style="none" officeooo:rsid="00c17276" officeooo:paragraph-rsid="00c17276"/>
    </style:style>
    <style:style style:name="P97" style:family="paragraph" style:parent-style-name="Standard">
      <style:paragraph-properties fo:text-align="left" style:justify-single-word="false"/>
      <style:text-properties style:text-underline-style="none" officeooo:rsid="00c17276" officeooo:paragraph-rsid="00c17276" fo:background-color="#eeeeee"/>
    </style:style>
    <style:style style:name="P98" style:family="paragraph" style:parent-style-name="Standard">
      <style:paragraph-properties fo:text-align="left" style:justify-single-word="false"/>
      <style:text-properties style:text-underline-style="none" fo:font-weight="bold" officeooo:rsid="00c17276" officeooo:paragraph-rsid="00c17276" style:font-weight-asian="bold" style:font-weight-complex="bold"/>
    </style:style>
    <style:style style:name="P99" style:family="paragraph" style:parent-style-name="Standard">
      <style:paragraph-properties fo:text-align="left" style:justify-single-word="false"/>
      <style:text-properties style:text-underline-style="none" fo:font-weight="bold" officeooo:rsid="00c17276" officeooo:paragraph-rsid="00c17276" fo:background-color="#eeeeee" style:font-weight-asian="bold" style:font-weight-complex="bold"/>
    </style:style>
    <style:style style:name="P100" style:family="paragraph" style:parent-style-name="Standard">
      <style:paragraph-properties fo:text-align="left" style:justify-single-word="false"/>
      <style:text-properties style:text-underline-style="none" fo:font-weight="bold" officeooo:rsid="00c17276" officeooo:paragraph-rsid="00c4fd4a" style:font-weight-asian="bold" style:font-weight-complex="bold"/>
    </style:style>
    <style:style style:name="P101" style:family="paragraph" style:parent-style-name="Standard">
      <style:paragraph-properties fo:text-align="left" style:justify-single-word="false"/>
      <style:text-properties style:text-underline-style="none" fo:font-weight="bold" officeooo:rsid="00c6838e" officeooo:paragraph-rsid="00c6838e" fo:background-color="#eeeeee" style:font-weight-asian="bold" style:font-weight-complex="bold"/>
    </style:style>
    <style:style style:name="P102" style:family="paragraph" style:parent-style-name="Standard">
      <style:paragraph-properties fo:text-align="left" style:justify-single-word="false"/>
      <style:text-properties style:text-underline-style="none" fo:font-weight="bold" officeooo:rsid="00c6838e" officeooo:paragraph-rsid="00c6838e" style:font-weight-asian="bold" style:font-weight-complex="bold"/>
    </style:style>
    <style:style style:name="P103" style:family="paragraph" style:parent-style-name="Standard">
      <style:paragraph-properties fo:text-align="left" style:justify-single-word="false"/>
      <style:text-properties style:text-underline-style="none" fo:font-weight="bold" officeooo:rsid="00c6838e" officeooo:paragraph-rsid="00c7c734" style:font-weight-asian="bold" style:font-weight-complex="bold"/>
    </style:style>
    <style:style style:name="P104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067e3e1" style:font-size-asian="15pt" style:font-weight-asian="bold" style:font-size-complex="15pt" style:font-weight-complex="bold"/>
    </style:style>
    <style:style style:name="P105" style:family="paragraph" style:parent-style-name="Standard">
      <style:text-properties fo:font-size="12pt" style:text-underline-style="solid" style:text-underline-width="auto" style:text-underline-color="font-color" fo:font-weight="bold" officeooo:rsid="00e92cb2" officeooo:paragraph-rsid="00a2f3f9" fo:background-color="#eeeeee" style:font-size-asian="12pt" style:font-weight-asian="bold" style:font-size-complex="12pt" style:font-weight-complex="bold"/>
    </style:style>
    <style:style style:name="P106" style:family="paragraph" style:parent-style-name="Standard">
      <style:text-properties fo:font-size="12pt" style:text-underline-style="solid" style:text-underline-width="auto" style:text-underline-color="font-color" fo:font-weight="bold" officeooo:rsid="00e92cb2" officeooo:paragraph-rsid="00a2f3f9" style:font-size-asian="12pt" style:font-weight-asian="bold" style:font-size-complex="12pt" style:font-weight-complex="bold"/>
    </style:style>
    <style:style style:name="P107" style:family="paragraph" style:parent-style-name="Standard">
      <style:text-properties fo:font-size="12pt" style:text-underline-style="none" fo:font-weight="normal" officeooo:rsid="00e92cb2" officeooo:paragraph-rsid="00a2f3f9" fo:background-color="#eeeeee" style:font-size-asian="12pt" style:font-weight-asian="normal" style:font-size-complex="12pt" style:font-weight-complex="normal"/>
    </style:style>
    <style:style style:name="P108" style:family="paragraph" style:parent-style-name="Standard">
      <style:text-properties fo:font-size="12pt" style:text-underline-style="solid" style:text-underline-width="auto" style:text-underline-color="font-color" fo:font-weight="bold" officeooo:rsid="00e92cb2" officeooo:paragraph-rsid="00a33957" style:font-size-asian="12pt" style:font-weight-asian="bold" style:font-size-complex="12pt" style:font-weight-complex="bold"/>
    </style:style>
    <style:style style:name="P109" style:family="paragraph" style:parent-style-name="Standard">
      <style:text-properties fo:font-size="12pt" style:text-underline-style="none" fo:font-weight="normal" officeooo:rsid="00e92cb2" officeooo:paragraph-rsid="00a33957" fo:background-color="#eeeeee" style:font-size-asian="12pt" style:font-weight-asian="normal" style:font-size-complex="12pt" style:font-weight-complex="normal"/>
    </style:style>
    <style:style style:name="P110" style:family="paragraph" style:parent-style-name="Standard">
      <style:text-properties fo:font-size="12pt" style:text-underline-style="solid" style:text-underline-width="auto" style:text-underline-color="font-color" fo:font-weight="bold" officeooo:rsid="00e92cb2" officeooo:paragraph-rsid="00a33957" fo:background-color="#eeeeee" style:font-size-asian="12pt" style:font-weight-asian="bold" style:font-size-complex="12pt" style:font-weight-complex="bold"/>
    </style:style>
    <style:style style:name="P111" style:family="paragraph" style:parent-style-name="Standard">
      <style:text-properties fo:font-size="12pt" style:text-underline-style="none" fo:font-weight="normal" officeooo:rsid="00e92cb2" officeooo:paragraph-rsid="00a33957" style:font-size-asian="12pt" style:font-weight-asian="normal" style:font-size-complex="12pt" style:font-weight-complex="normal"/>
    </style:style>
    <style:style style:name="P112" style:family="paragraph" style:parent-style-name="Standard">
      <style:paragraph-properties fo:break-before="page">
        <style:tab-stops/>
      </style:paragraph-properties>
      <style:text-properties fo:font-size="12pt" style:text-underline-style="solid" style:text-underline-width="auto" style:text-underline-color="font-color" fo:font-weight="bold" officeooo:rsid="00e92cb2" officeooo:paragraph-rsid="00a3917d" style:font-size-asian="12pt" style:font-weight-asian="bold" style:font-size-complex="12pt" style:font-weight-complex="bold"/>
    </style:style>
    <style:style style:name="P113" style:family="paragraph" style:parent-style-name="Standard">
      <style:paragraph-properties>
        <style:tab-stops/>
      </style:paragraph-properties>
      <style:text-properties fo:font-size="12pt" style:text-underline-style="solid" style:text-underline-width="auto" style:text-underline-color="font-color" fo:font-weight="bold" officeooo:rsid="00e92cb2" officeooo:paragraph-rsid="00a3917d" fo:background-color="#eeeeee" style:font-size-asian="12pt" style:font-weight-asian="bold" style:font-size-complex="12pt" style:font-weight-complex="bold"/>
    </style:style>
    <style:style style:name="P114" style:family="paragraph" style:parent-style-name="Standard">
      <style:paragraph-properties>
        <style:tab-stops/>
      </style:paragraph-properties>
      <style:text-properties fo:font-size="12pt" style:text-underline-style="solid" style:text-underline-width="auto" style:text-underline-color="font-color" fo:font-weight="bold" officeooo:rsid="00e92cb2" officeooo:paragraph-rsid="00a3917d" style:font-size-asian="12pt" style:font-weight-asian="bold" style:font-size-complex="12pt" style:font-weight-complex="bold"/>
    </style:style>
    <style:style style:name="P115" style:family="paragraph" style:parent-style-name="Standard">
      <style:paragraph-properties>
        <style:tab-stops/>
      </style:paragraph-properties>
      <style:text-properties fo:font-size="12pt" style:text-underline-style="none" fo:font-weight="normal" officeooo:rsid="00e92cb2" officeooo:paragraph-rsid="00a3917d" fo:background-color="#eeeeee" style:font-size-asian="12pt" style:font-weight-asian="normal" style:font-size-complex="12pt" style:font-weight-complex="normal"/>
    </style:style>
    <style:style style:name="P116" style:family="paragraph" style:parent-style-name="Standard">
      <style:paragraph-properties>
        <style:tab-stops/>
      </style:paragraph-properties>
      <style:text-properties fo:font-size="12pt" style:text-underline-style="solid" style:text-underline-width="auto" style:text-underline-color="font-color" fo:font-weight="bold" officeooo:rsid="00e92cb2" officeooo:paragraph-rsid="00a54bef" style:font-size-asian="12pt" style:font-weight-asian="bold" style:font-size-complex="12pt" style:font-weight-complex="bold"/>
    </style:style>
    <style:style style:name="P117" style:family="paragraph" style:parent-style-name="Standard">
      <style:paragraph-properties>
        <style:tab-stops/>
      </style:paragraph-properties>
      <style:text-properties fo:font-size="12pt" style:text-underline-style="none" fo:font-weight="normal" officeooo:rsid="00e92cb2" officeooo:paragraph-rsid="00a54bef" fo:background-color="#eeeeee" style:font-size-asian="12pt" style:font-weight-asian="normal" style:font-size-complex="12pt" style:font-weight-complex="normal"/>
    </style:style>
    <style:style style:name="P118" style:family="paragraph" style:parent-style-name="Standard">
      <style:paragraph-properties>
        <style:tab-stops/>
      </style:paragraph-properties>
      <style:text-properties fo:font-size="12pt" style:text-underline-style="solid" style:text-underline-width="auto" style:text-underline-color="font-color" fo:font-weight="bold" officeooo:rsid="00e92cb2" officeooo:paragraph-rsid="00a54bef" fo:background-color="#eeeeee" style:font-size-asian="12pt" style:font-weight-asian="bold" style:font-size-complex="12pt" style:font-weight-complex="bold"/>
    </style:style>
    <style:style style:name="P119" style:family="paragraph" style:parent-style-name="Standard">
      <style:paragraph-properties>
        <style:tab-stops/>
      </style:paragraph-properties>
      <style:text-properties fo:font-size="12pt" style:text-underline-style="solid" style:text-underline-width="auto" style:text-underline-color="font-color" fo:font-weight="bold" officeooo:rsid="00e92cb2" officeooo:paragraph-rsid="00a587af" style:font-size-asian="12pt" style:font-weight-asian="bold" style:font-size-complex="12pt" style:font-weight-complex="bold"/>
    </style:style>
    <style:style style:name="P120" style:family="paragraph" style:parent-style-name="Standard">
      <style:paragraph-properties>
        <style:tab-stops/>
      </style:paragraph-properties>
      <style:text-properties fo:font-size="12pt" style:text-underline-style="none" fo:font-weight="normal" officeooo:rsid="00e92cb2" officeooo:paragraph-rsid="00a587af" fo:background-color="#eeeeee" style:font-size-asian="12pt" style:font-weight-asian="normal" style:font-size-complex="12pt" style:font-weight-complex="normal"/>
    </style:style>
    <style:style style:name="P121" style:family="paragraph" style:parent-style-name="Standard">
      <style:paragraph-properties>
        <style:tab-stops/>
      </style:paragraph-properties>
      <style:text-properties fo:font-size="12pt" style:text-underline-style="solid" style:text-underline-width="auto" style:text-underline-color="font-color" fo:font-weight="bold" officeooo:rsid="00e92cb2" officeooo:paragraph-rsid="00a73376" style:font-size-asian="12pt" style:font-weight-asian="bold" style:font-size-complex="12pt" style:font-weight-complex="bold"/>
    </style:style>
    <style:style style:name="P122" style:family="paragraph" style:parent-style-name="Standard">
      <style:paragraph-properties>
        <style:tab-stops/>
      </style:paragraph-properties>
      <style:text-properties fo:font-size="12pt" style:text-underline-style="solid" style:text-underline-width="auto" style:text-underline-color="font-color" fo:font-weight="bold" officeooo:rsid="00e92cb2" officeooo:paragraph-rsid="00a73376" fo:background-color="#eeeeee" style:font-size-asian="12pt" style:font-weight-asian="bold" style:font-size-complex="12pt" style:font-weight-complex="bold"/>
    </style:style>
    <style:style style:name="P123" style:family="paragraph" style:parent-style-name="Standard">
      <style:paragraph-properties>
        <style:tab-stops/>
      </style:paragraph-properties>
      <style:text-properties fo:font-size="12pt" style:text-underline-style="none" fo:font-weight="normal" officeooo:rsid="00e92cb2" officeooo:paragraph-rsid="00a73376" fo:background-color="#eeeeee" style:font-size-asian="12pt" style:font-weight-asian="normal" style:font-size-complex="12pt" style:font-weight-complex="normal"/>
    </style:style>
    <style:style style:name="P124" style:family="paragraph" style:parent-style-name="Standard">
      <style:paragraph-properties>
        <style:tab-stops/>
      </style:paragraph-properties>
      <style:text-properties fo:font-size="12pt" style:text-underline-style="none" fo:font-weight="normal" officeooo:rsid="00e92cb2" officeooo:paragraph-rsid="00a73376" style:font-size-asian="12pt" style:font-weight-asian="normal" style:font-size-complex="12pt" style:font-weight-complex="normal"/>
    </style:style>
    <style:style style:name="P125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0601405" style:font-size-asian="15pt" style:font-weight-asian="bold" style:font-size-complex="15pt" style:font-weight-complex="bold"/>
    </style:style>
    <style:style style:name="P126" style:family="paragraph" style:parent-style-name="Standard">
      <style:text-properties fo:font-size="14pt" style:text-underline-style="none" fo:font-weight="normal" officeooo:rsid="00e92cb2" officeooo:paragraph-rsid="0058e19b" style:font-size-asian="14pt" style:font-weight-asian="normal" style:font-size-complex="14pt" style:font-weight-complex="normal"/>
    </style:style>
    <style:style style:name="P127" style:family="paragraph" style:parent-style-name="Standard">
      <style:text-properties fo:font-size="14pt" style:text-underline-style="none" fo:font-weight="normal" officeooo:rsid="00e92cb2" officeooo:paragraph-rsid="00a8a9e0" fo:background-color="#eeeeee" style:font-size-asian="14pt" style:font-weight-asian="normal" style:font-size-complex="14pt" style:font-weight-complex="normal"/>
    </style:style>
    <style:style style:name="P128" style:family="paragraph" style:parent-style-name="Standard">
      <style:text-properties fo:font-size="14pt" style:text-underline-style="none" fo:font-weight="normal" officeooo:rsid="00e92cb2" officeooo:paragraph-rsid="0058e19b" fo:background-color="#eeeeee" style:font-size-asian="14pt" style:font-weight-asian="normal" style:font-size-complex="14pt" style:font-weight-complex="normal"/>
    </style:style>
    <style:style style:name="P129" style:family="paragraph" style:parent-style-name="Standard">
      <style:text-properties fo:font-size="14pt" style:text-underline-style="none" fo:font-weight="normal" officeooo:rsid="00e92cb2" officeooo:paragraph-rsid="00aa3e48" fo:background-color="#eeeeee" style:font-size-asian="14pt" style:font-weight-asian="normal" style:font-size-complex="14pt" style:font-weight-complex="normal"/>
    </style:style>
    <style:style style:name="P130" style:family="paragraph" style:parent-style-name="Standard">
      <style:text-properties fo:font-size="14pt" style:text-underline-style="none" fo:font-weight="normal" officeooo:rsid="00e92cb2" officeooo:paragraph-rsid="00aa3e48" style:font-size-asian="14pt" style:font-weight-asian="normal" style:font-size-complex="14pt" style:font-weight-complex="normal"/>
    </style:style>
    <style:style style:name="P131" style:family="paragraph" style:parent-style-name="Standard">
      <style:text-properties fo:font-size="15pt" officeooo:paragraph-rsid="0058e19b" fo:background-color="#eeeeee" style:font-size-asian="15pt" style:font-size-complex="15pt"/>
    </style:style>
    <style:style style:name="P132" style:family="paragraph" style:parent-style-name="Standard">
      <style:text-properties fo:font-size="15pt" officeooo:paragraph-rsid="00601405" style:font-size-asian="15pt" style:font-size-complex="15pt"/>
    </style:style>
    <style:style style:name="P133" style:family="paragraph" style:parent-style-name="Standard">
      <style:text-properties fo:font-size="14pt" style:text-underline-style="none" fo:font-weight="normal" officeooo:rsid="00e92cb2" officeooo:paragraph-rsid="00ab056d" fo:background-color="#eeeeee" style:font-size-asian="14pt" style:font-weight-asian="normal" style:font-size-complex="14pt" style:font-weight-complex="normal"/>
    </style:style>
    <style:style style:name="P134" style:family="paragraph" style:parent-style-name="Standard">
      <style:text-properties fo:font-size="14pt" style:text-underline-style="none" fo:font-weight="normal" officeooo:rsid="00e92cb2" officeooo:paragraph-rsid="00ab056d" style:font-size-asian="14pt" style:font-weight-asian="normal" style:font-size-complex="14pt" style:font-weight-complex="normal"/>
    </style:style>
    <style:style style:name="P135" style:family="paragraph" style:parent-style-name="Standard">
      <style:paragraph-properties fo:break-before="page"/>
      <style:text-properties fo:font-size="14pt" style:text-underline-style="none" fo:font-weight="normal" officeooo:rsid="00e92cb2" officeooo:paragraph-rsid="0058e19b" style:font-size-asian="14pt" style:font-weight-asian="normal" style:font-size-complex="14pt" style:font-weight-complex="normal"/>
    </style:style>
    <style:style style:name="P136" style:family="paragraph" style:parent-style-name="Standard">
      <style:text-properties fo:font-size="14pt" style:text-underline-style="none" fo:font-weight="normal" officeooo:rsid="00e92cb2" officeooo:paragraph-rsid="00afac0c" fo:background-color="#eeeeee" style:font-size-asian="14pt" style:font-weight-asian="normal" style:font-size-complex="14pt" style:font-weight-complex="normal"/>
    </style:style>
    <style:style style:name="P137" style:family="paragraph" style:parent-style-name="Standard">
      <style:text-properties fo:font-size="15pt" style:text-underline-style="solid" style:text-underline-width="auto" style:text-underline-color="font-color" fo:font-weight="bold" officeooo:rsid="00b53b22" officeooo:paragraph-rsid="0058e19b" fo:background-color="#eeeeee" style:font-size-asian="15pt" style:font-weight-asian="bold" style:font-size-complex="15pt" style:font-weight-complex="bold"/>
    </style:style>
    <style:style style:name="P138" style:family="paragraph" style:parent-style-name="Standard">
      <style:text-properties fo:font-size="15pt" style:text-underline-style="solid" style:text-underline-width="auto" style:text-underline-color="font-color" fo:font-weight="bold" officeooo:rsid="00b53b22" officeooo:paragraph-rsid="00601405" style:font-size-asian="15pt" style:font-weight-asian="bold" style:font-size-complex="15pt" style:font-weight-complex="bold"/>
    </style:style>
    <style:style style:name="P139" style:family="paragraph" style:parent-style-name="Standard">
      <style:text-properties fo:font-size="15pt" style:text-underline-style="none" fo:font-weight="normal" officeooo:rsid="01156f02" officeooo:paragraph-rsid="006653a1" style:font-size-asian="15pt" style:font-weight-asian="normal" style:font-size-complex="15pt" style:font-weight-complex="normal"/>
    </style:style>
    <style:style style:name="P140" style:family="paragraph" style:parent-style-name="Standard">
      <style:text-properties fo:font-size="15pt" style:text-underline-style="none" fo:font-weight="normal" officeooo:rsid="01156f02" officeooo:paragraph-rsid="0058e19b" style:font-size-asian="15pt" style:font-weight-asian="normal" style:font-size-complex="15pt" style:font-weight-complex="normal"/>
    </style:style>
    <style:style style:name="P141" style:family="paragraph" style:parent-style-name="Standard">
      <style:text-properties fo:font-size="15pt" style:text-underline-style="none" fo:font-weight="normal" officeooo:rsid="01156f02" officeooo:paragraph-rsid="0058e19b" fo:background-color="#eeeeee" style:font-size-asian="15pt" style:font-weight-asian="normal" style:font-size-complex="15pt" style:font-weight-complex="normal"/>
    </style:style>
    <style:style style:name="P142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058e19b" fo:background-color="#eeeeee" style:font-size-asian="15pt" style:font-weight-asian="bold" style:font-size-complex="15pt" style:font-weight-complex="bold"/>
    </style:style>
    <style:style style:name="P143" style:family="paragraph" style:parent-style-name="Standard">
      <style:text-properties fo:font-size="15pt" style:text-underline-style="solid" style:text-underline-width="auto" style:text-underline-color="font-color" fo:font-weight="bold" officeooo:rsid="01b80b11" officeooo:paragraph-rsid="01b80b11" fo:background-color="transparent" style:font-size-asian="15pt" style:font-weight-asian="bold" style:font-size-complex="15pt" style:font-weight-complex="bold"/>
    </style:style>
    <style:style style:name="P144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1b80b11" officeooo:paragraph-rsid="01b80b11" fo:background-color="transparent" style:font-size-asian="15pt" style:font-weight-asian="bold" style:font-size-complex="15pt" style:font-weight-complex="bold"/>
    </style:style>
    <style:style style:name="P145" style:family="paragraph" style:parent-style-name="Standard">
      <style:text-properties fo:font-size="15pt" style:text-underline-style="none" fo:font-weight="bold" officeooo:rsid="01b80b11" officeooo:paragraph-rsid="01b80b11" fo:background-color="transparent" style:font-size-asian="15pt" style:font-weight-asian="bold" style:font-size-complex="15pt" style:font-weight-complex="bold"/>
    </style:style>
    <style:style style:name="P146" style:family="paragraph" style:parent-style-name="Standard">
      <style:text-properties fo:font-size="15pt" style:text-underline-style="none" fo:font-weight="bold" officeooo:rsid="01b9823a" officeooo:paragraph-rsid="01ba6270" fo:background-color="transparent" style:font-size-asian="15pt" style:font-weight-asian="bold" style:font-size-complex="15pt" style:font-weight-complex="bold"/>
    </style:style>
    <style:style style:name="P147" style:family="paragraph" style:parent-style-name="Standard">
      <style:text-properties fo:font-size="15pt" style:text-underline-style="none" fo:font-weight="bold" officeooo:rsid="01b9823a" officeooo:paragraph-rsid="01bbfa0f" fo:background-color="transparent" style:font-size-asian="15pt" style:font-weight-asian="bold" style:font-size-complex="15pt" style:font-weight-complex="bold"/>
    </style:style>
    <style:style style:name="P148" style:family="paragraph" style:parent-style-name="Standard">
      <style:text-properties fo:font-size="15pt" style:text-underline-style="solid" style:text-underline-width="auto" style:text-underline-color="font-color" fo:font-weight="bold" officeooo:rsid="01b80b11" officeooo:paragraph-rsid="01becd67" fo:background-color="transparent" style:font-size-asian="15pt" style:font-weight-asian="bold" style:font-size-complex="15pt" style:font-weight-complex="bold"/>
    </style:style>
    <style:style style:name="P149" style:family="paragraph" style:parent-style-name="Table_20_Contents">
      <style:paragraph-properties fo:text-align="center" style:justify-single-word="false"/>
      <style:text-properties officeooo:rsid="01becd67" officeooo:paragraph-rsid="01becd67"/>
    </style:style>
    <style:style style:name="P150" style:family="paragraph" style:parent-style-name="Table_20_Contents">
      <style:paragraph-properties fo:text-align="center" style:justify-single-word="false"/>
      <style:text-properties officeooo:rsid="01bf895b" officeooo:paragraph-rsid="01bf895b"/>
    </style:style>
    <style:style style:name="P151" style:family="paragraph" style:parent-style-name="Table_20_Contents">
      <style:paragraph-properties fo:text-align="center" style:justify-single-word="false"/>
      <style:text-properties officeooo:rsid="01c128fb" officeooo:paragraph-rsid="01c128fb"/>
    </style:style>
    <style:style style:name="P152" style:family="paragraph" style:parent-style-name="Standard">
      <style:text-properties fo:font-size="15pt" style:text-underline-style="none" fo:font-weight="bold" officeooo:rsid="01becd67" officeooo:paragraph-rsid="01becd67" fo:background-color="transparent" style:font-size-asian="15pt" style:font-weight-asian="bold" style:font-size-complex="15pt" style:font-weight-complex="bold"/>
    </style:style>
    <style:style style:name="P153" style:family="paragraph" style:parent-style-name="Standard">
      <style:text-properties fo:font-size="15pt" style:text-underline-style="solid" style:text-underline-width="auto" style:text-underline-color="font-color" fo:font-weight="bold" officeooo:rsid="01b80b11" officeooo:paragraph-rsid="01debdee" fo:background-color="transparent" style:font-size-asian="15pt" style:font-weight-asian="bold" style:font-size-complex="15pt" style:font-weight-complex="bold"/>
    </style:style>
    <style:style style:name="P154" style:family="paragraph" style:parent-style-name="Standard">
      <style:text-properties fo:color="#000000" loext:opacity="100%" fo:font-size="15pt" style:text-underline-style="solid" style:text-underline-width="auto" style:text-underline-color="font-color" fo:font-weight="normal" officeooo:rsid="01c243b6" officeooo:paragraph-rsid="01c243b6" fo:background-color="transparent" style:font-size-asian="15pt" style:font-weight-asian="normal" style:font-size-complex="15pt" style:font-weight-complex="normal"/>
    </style:style>
    <style:style style:name="P155" style:family="paragraph" style:parent-style-name="Standard">
      <style:text-properties fo:font-size="15pt" style:text-underline-style="none" fo:font-weight="normal" officeooo:rsid="01c243b6" officeooo:paragraph-rsid="01c2ea87" fo:background-color="transparent" style:font-size-asian="15pt" style:font-weight-asian="normal" style:font-size-complex="15pt" style:font-weight-complex="normal"/>
    </style:style>
    <style:style style:name="P156" style:family="paragraph" style:parent-style-name="Standard">
      <style:text-properties fo:font-size="15pt" style:text-underline-style="none" fo:font-weight="bold" officeooo:rsid="01c2ea87" officeooo:paragraph-rsid="01c3156a" fo:background-color="transparent" style:font-size-asian="15pt" style:font-weight-asian="bold" style:font-size-complex="15pt" style:font-weight-complex="bold"/>
    </style:style>
    <style:style style:name="P157" style:family="paragraph" style:parent-style-name="Standard">
      <style:text-properties fo:font-size="15pt" style:text-underline-style="none" fo:font-weight="bold" officeooo:rsid="01c2ea87" officeooo:paragraph-rsid="01c3b8c7" fo:background-color="transparent" style:font-size-asian="15pt" style:font-weight-asian="bold" style:font-size-complex="15pt" style:font-weight-complex="bold"/>
    </style:style>
    <style:style style:name="P158" style:family="paragraph" style:parent-style-name="Standard">
      <style:text-properties fo:font-size="15pt" style:text-underline-style="none" fo:font-weight="bold" officeooo:rsid="01c2ea87" officeooo:paragraph-rsid="01c8d968" fo:background-color="transparent" style:font-size-asian="15pt" style:font-weight-asian="bold" style:font-size-complex="15pt" style:font-weight-complex="bold"/>
    </style:style>
    <style:style style:name="P159" style:family="paragraph" style:parent-style-name="Standard">
      <style:text-properties fo:font-size="15pt" style:text-underline-style="none" fo:font-weight="bold" officeooo:rsid="01c2ea87" officeooo:paragraph-rsid="01c521bf" fo:background-color="transparent" style:font-size-asian="15pt" style:font-weight-asian="bold" style:font-size-complex="15pt" style:font-weight-complex="bold"/>
    </style:style>
    <style:style style:name="P160" style:family="paragraph" style:parent-style-name="Standard">
      <style:text-properties fo:font-size="15pt" style:text-underline-style="none" fo:font-weight="bold" officeooo:rsid="01c2ea87" officeooo:paragraph-rsid="01cb290a" fo:background-color="transparent" style:font-size-asian="15pt" style:font-weight-asian="bold" style:font-size-complex="15pt" style:font-weight-complex="bold"/>
    </style:style>
    <style:style style:name="P161" style:family="paragraph" style:parent-style-name="Standard">
      <style:text-properties fo:font-size="15pt" style:text-underline-style="none" fo:font-weight="bold" officeooo:rsid="01c2ea87" officeooo:paragraph-rsid="01cb38b5" fo:background-color="transparent" style:font-size-asian="15pt" style:font-weight-asian="bold" style:font-size-complex="15pt" style:font-weight-complex="bold"/>
    </style:style>
    <style:style style:name="P162" style:family="paragraph" style:parent-style-name="Standard">
      <style:text-properties fo:font-size="15pt" style:text-underline-style="none" fo:font-weight="bold" officeooo:rsid="01c2ea87" officeooo:paragraph-rsid="01cb680a" fo:background-color="transparent" style:font-size-asian="15pt" style:font-weight-asian="bold" style:font-size-complex="15pt" style:font-weight-complex="bold"/>
    </style:style>
    <style:style style:name="P163" style:family="paragraph" style:parent-style-name="Standard">
      <style:text-properties fo:font-size="15pt" style:text-underline-style="none" fo:font-weight="bold" officeooo:rsid="01c2ea87" officeooo:paragraph-rsid="01cd46a0" fo:background-color="transparent" style:font-size-asian="15pt" style:font-weight-asian="bold" style:font-size-complex="15pt" style:font-weight-complex="bold"/>
    </style:style>
    <style:style style:name="P164" style:family="paragraph" style:parent-style-name="Standard">
      <style:text-properties fo:font-size="15pt" style:text-underline-style="solid" style:text-underline-width="auto" style:text-underline-color="font-color" fo:font-weight="bold" officeooo:rsid="01b80b11" officeooo:paragraph-rsid="01ce8106" fo:background-color="transparent" style:font-size-asian="15pt" style:font-weight-asian="bold" style:font-size-complex="15pt" style:font-weight-complex="bold"/>
    </style:style>
    <style:style style:name="P165" style:family="paragraph" style:parent-style-name="Standard">
      <style:text-properties fo:font-size="15pt" style:text-underline-style="none" fo:font-weight="bold" officeooo:rsid="01ce8106" officeooo:paragraph-rsid="01d11d6a" fo:background-color="transparent" style:font-size-asian="15pt" style:font-weight-asian="bold" style:font-size-complex="15pt" style:font-weight-complex="bold"/>
    </style:style>
    <style:style style:name="P166" style:family="paragraph" style:parent-style-name="Standard">
      <style:text-properties fo:font-size="15pt" style:text-underline-style="none" fo:font-weight="bold" officeooo:rsid="01ce8106" officeooo:paragraph-rsid="01cf73a2" fo:background-color="transparent" style:font-size-asian="15pt" style:font-weight-asian="bold" style:font-size-complex="15pt" style:font-weight-complex="bold"/>
    </style:style>
    <style:style style:name="P167" style:family="paragraph" style:parent-style-name="Standard">
      <style:text-properties fo:font-size="15pt" style:text-underline-style="none" fo:font-weight="bold" officeooo:rsid="01ce8106" officeooo:paragraph-rsid="01dfc3c3" fo:background-color="transparent" style:font-size-asian="15pt" style:font-weight-asian="bold" style:font-size-complex="15pt" style:font-weight-complex="bold"/>
    </style:style>
    <style:style style:name="P168" style:family="paragraph" style:parent-style-name="Standard">
      <style:text-properties fo:font-size="15pt" style:text-underline-style="none" fo:font-weight="bold" officeooo:rsid="01ce8106" officeooo:paragraph-rsid="01d17ec6" fo:background-color="transparent" style:font-size-asian="15pt" style:font-weight-asian="bold" style:font-size-complex="15pt" style:font-weight-complex="bold"/>
    </style:style>
    <style:style style:name="P169" style:family="paragraph" style:parent-style-name="Standard">
      <style:text-properties fo:font-size="15pt" style:text-underline-style="none" fo:font-weight="bold" officeooo:rsid="01ce8106" officeooo:paragraph-rsid="01ce8106" fo:background-color="transparent" style:font-size-asian="15pt" style:font-weight-asian="bold" style:font-size-complex="15pt" style:font-weight-complex="bold"/>
    </style:style>
    <style:style style:name="P170" style:family="paragraph" style:parent-style-name="Standard">
      <style:text-properties fo:font-size="15pt" style:text-underline-style="none" fo:font-weight="bold" officeooo:rsid="01ce8106" officeooo:paragraph-rsid="01d4cac0" fo:background-color="transparent" style:font-size-asian="15pt" style:font-weight-asian="bold" style:font-size-complex="15pt" style:font-weight-complex="bold"/>
    </style:style>
    <style:style style:name="P171" style:family="paragraph" style:parent-style-name="Standard">
      <style:text-properties fo:font-size="15pt" style:text-underline-style="none" fo:font-weight="bold" officeooo:rsid="01ce8106" officeooo:paragraph-rsid="01d7e2d8" fo:background-color="transparent" style:font-size-asian="15pt" style:font-weight-asian="bold" style:font-size-complex="15pt" style:font-weight-complex="bold"/>
    </style:style>
    <style:style style:name="P172" style:family="paragraph" style:parent-style-name="Standard">
      <style:text-properties fo:font-size="15pt" style:text-underline-style="none" fo:font-weight="bold" officeooo:rsid="01ce8106" officeooo:paragraph-rsid="01d755fa" fo:background-color="transparent" style:font-size-asian="15pt" style:font-weight-asian="bold" style:font-size-complex="15pt" style:font-weight-complex="bold"/>
    </style:style>
    <style:style style:name="P173" style:family="paragraph" style:parent-style-name="Standard">
      <style:text-properties fo:font-size="15pt" style:text-underline-style="none" fo:font-weight="bold" officeooo:rsid="01ce8106" officeooo:paragraph-rsid="01d951c7" fo:background-color="transparent" style:font-size-asian="15pt" style:font-weight-asian="bold" style:font-size-complex="15pt" style:font-weight-complex="bold"/>
    </style:style>
    <style:style style:name="P174" style:family="paragraph" style:parent-style-name="Standard">
      <style:paragraph-properties fo:text-align="left" style:justify-single-word="false" fo:break-before="page"/>
      <style:text-properties style:font-name="Calibri1" fo:font-size="15pt" style:text-underline-style="solid" style:text-underline-width="auto" style:text-underline-color="font-color" fo:font-weight="bold" officeooo:rsid="0104ebf3" officeooo:paragraph-rsid="0058e19b" style:font-size-asian="15pt" style:font-weight-asian="bold" style:font-size-complex="15pt" style:font-weight-complex="bold"/>
    </style:style>
    <style:style style:name="P175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04ebf3" officeooo:paragraph-rsid="0058e19b" style:font-size-asian="13pt" style:font-weight-asian="normal" style:font-size-complex="13pt" style:font-weight-complex="normal"/>
    </style:style>
    <style:style style:name="P176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04ebf3" officeooo:paragraph-rsid="00b0e559" fo:background-color="#eeeeee" style:font-size-asian="13pt" style:font-weight-asian="normal" style:font-size-complex="13pt" style:font-weight-complex="normal"/>
    </style:style>
    <style:style style:name="P177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04ebf3" officeooo:paragraph-rsid="0058e19b" fo:background-color="#eeeeee" style:font-size-asian="13pt" style:font-weight-asian="normal" style:font-size-complex="13pt" style:font-weight-complex="normal"/>
    </style:style>
    <style:style style:name="P178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04ebf3" officeooo:paragraph-rsid="00b2340a" fo:background-color="#eeeeee" style:font-size-asian="13pt" style:font-weight-asian="normal" style:font-size-complex="13pt" style:font-weight-complex="normal"/>
    </style:style>
    <style:style style:name="P179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bold" officeooo:rsid="0104ebf3" officeooo:paragraph-rsid="0058e19b" style:font-size-asian="13pt" style:font-weight-asian="bold" style:font-size-complex="13pt" style:font-weight-complex="bold"/>
    </style:style>
    <style:style style:name="P180" style:family="paragraph" style:parent-style-name="Table_20_Contents">
      <style:paragraph-properties fo:text-align="right" style:justify-single-word="false"/>
      <style:text-properties fo:font-size="12pt" fo:font-weight="bold" officeooo:rsid="01b6f065" officeooo:paragraph-rsid="01b6f065" style:font-size-asian="12pt" style:font-weight-asian="bold" style:font-size-complex="12pt" style:font-weight-complex="bold"/>
    </style:style>
    <style:style style:name="P181" style:family="paragraph" style:parent-style-name="Table_20_Contents">
      <style:text-properties fo:font-weight="bold" officeooo:rsid="008b7dfe" officeooo:paragraph-rsid="00b29a41" style:font-weight-asian="bold" style:font-weight-complex="bold"/>
    </style:style>
    <style:style style:name="P182" style:family="paragraph" style:parent-style-name="Table_20_Contents">
      <style:paragraph-properties fo:text-align="center" style:justify-single-word="false"/>
      <style:text-properties fo:font-weight="bold" officeooo:rsid="008b7dfe" officeooo:paragraph-rsid="00b29a41" style:font-weight-asian="bold" style:font-weight-complex="bold"/>
    </style:style>
    <style:style style:name="P183" style:family="paragraph" style:parent-style-name="Table_20_Contents">
      <style:paragraph-properties fo:text-align="right" style:justify-single-word="false"/>
      <style:text-properties fo:font-weight="bold" officeooo:rsid="008b7dfe" officeooo:paragraph-rsid="00b29a41" style:font-weight-asian="bold" style:font-weight-complex="bold"/>
    </style:style>
    <style:style style:name="P184" style:family="paragraph" style:parent-style-name="Standard">
      <style:paragraph-properties>
        <style:tab-stops/>
      </style:paragraph-properties>
      <style:text-properties fo:font-size="12pt" style:text-underline-style="none" fo:font-weight="normal" officeooo:rsid="00e92cb2" officeooo:paragraph-rsid="00b29a41" style:font-size-asian="12pt" style:font-weight-asian="normal" style:font-size-complex="12pt" style:font-weight-complex="normal"/>
    </style:style>
    <style:style style:name="P185" style:family="paragraph" style:parent-style-name="Table_20_Contents">
      <style:paragraph-properties fo:text-align="center" style:justify-single-word="false"/>
      <style:text-properties officeooo:rsid="008b7dfe" officeooo:paragraph-rsid="00b29a41"/>
    </style:style>
    <style:style style:name="P186" style:family="paragraph" style:parent-style-name="Table_20_Contents">
      <style:paragraph-properties fo:text-align="right" style:justify-single-word="false"/>
      <style:text-properties officeooo:rsid="008b7dfe" officeooo:paragraph-rsid="00b29a41"/>
    </style:style>
    <style:style style:name="P187" style:family="paragraph" style:parent-style-name="Table_20_Contents">
      <style:text-properties officeooo:rsid="008b7dfe" officeooo:paragraph-rsid="00b29a41"/>
    </style:style>
    <style:style style:name="P188" style:family="paragraph" style:parent-style-name="Table_20_Contents">
      <style:text-properties officeooo:paragraph-rsid="00b29a41"/>
    </style:style>
    <style:style style:name="P189" style:family="paragraph" style:parent-style-name="Table_20_Contents">
      <style:text-properties officeooo:rsid="008f6be9" officeooo:paragraph-rsid="01b6f065"/>
    </style:style>
    <style:style style:name="P190" style:family="paragraph" style:parent-style-name="Table_20_Contents">
      <style:paragraph-properties fo:text-align="right" style:justify-single-word="false" fo:hyphenation-ladder-count="no-limit" fo:hyphenation-keep="auto" loext:hyphenation-keep-type="column" loext:hyphenation-keep-line="false" style:writing-mode="lr-tb"/>
      <style:text-properties fo:font-weight="bold" officeooo:paragraph-rsid="00b29a41" style:font-weight-asian="bold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1" style:family="paragraph" style:parent-style-name="Table_20_Contents">
      <style:paragraph-properties fo:text-align="center" style:justify-single-word="false"/>
      <style:text-properties officeooo:paragraph-rsid="00b29a41"/>
    </style:style>
    <style:style style:name="P192" style:family="paragraph" style:parent-style-name="Table_20_Contents">
      <style:text-properties officeooo:rsid="008bb019" officeooo:paragraph-rsid="00b29a41"/>
    </style:style>
    <style:style style:name="P193" style:family="paragraph" style:parent-style-name="Table_20_Contents">
      <style:paragraph-properties fo:text-align="center" style:justify-single-word="false"/>
      <style:text-properties officeooo:rsid="008bb019" officeooo:paragraph-rsid="00b29a41"/>
    </style:style>
    <style:style style:name="P194" style:family="paragraph" style:parent-style-name="Table_20_Contents">
      <style:paragraph-properties fo:text-align="right" style:justify-single-word="false"/>
      <style:text-properties officeooo:rsid="008bb019" officeooo:paragraph-rsid="00b29a41"/>
    </style:style>
    <style:style style:name="P195" style:family="paragraph" style:parent-style-name="Table_20_Contents">
      <style:paragraph-properties fo:text-align="center" style:justify-single-word="false"/>
      <style:text-properties officeooo:rsid="008eaac2" officeooo:paragraph-rsid="00b29a41"/>
    </style:style>
    <style:style style:name="P196" style:family="paragraph" style:parent-style-name="Table_20_Contents">
      <style:text-properties officeooo:rsid="008c028b" officeooo:paragraph-rsid="00b29a41"/>
    </style:style>
    <style:style style:name="P197" style:family="paragraph" style:parent-style-name="Table_20_Contents">
      <style:paragraph-properties fo:text-align="right" style:justify-single-word="false"/>
      <style:text-properties officeooo:rsid="008eaac2" officeooo:paragraph-rsid="00b29a41"/>
    </style:style>
    <style:style style:name="P198" style:family="paragraph" style:parent-style-name="Table_20_Contents">
      <style:paragraph-properties fo:text-align="center" style:justify-single-word="false"/>
      <style:text-properties officeooo:rsid="008df70d" officeooo:paragraph-rsid="00b29a41"/>
    </style:style>
    <style:style style:name="P199" style:family="paragraph" style:parent-style-name="Table_20_Contents">
      <style:paragraph-properties fo:text-align="right" style:justify-single-word="false"/>
      <style:text-properties fo:color="#000000" loext:opacity="100%" fo:font-weight="bold" officeooo:rsid="008b7dfe" officeooo:paragraph-rsid="00b29a41" style:font-weight-asian="bold" style:font-weight-complex="bold"/>
    </style:style>
    <style:style style:name="P200" style:family="paragraph" style:parent-style-name="Table_20_Contents">
      <style:text-properties fo:color="#000000" loext:opacity="100%" officeooo:rsid="008bb019" officeooo:paragraph-rsid="00b29a41"/>
    </style:style>
    <style:style style:name="P201" style:family="paragraph" style:parent-style-name="Table_20_Contents">
      <style:paragraph-properties fo:text-align="center" style:justify-single-word="false"/>
      <style:text-properties fo:color="#000000" loext:opacity="100%" officeooo:rsid="008bb019" officeooo:paragraph-rsid="00b29a41"/>
    </style:style>
    <style:style style:name="P202" style:family="paragraph" style:parent-style-name="Table_20_Contents">
      <style:paragraph-properties fo:text-align="center" style:justify-single-word="false"/>
      <style:text-properties fo:color="#000000" loext:opacity="100%" officeooo:paragraph-rsid="00b29a41"/>
    </style:style>
    <style:style style:name="P203" style:family="paragraph" style:parent-style-name="Table_20_Contents">
      <style:paragraph-properties fo:text-align="right" style:justify-single-word="false"/>
      <style:text-properties fo:color="#000000" loext:opacity="100%" officeooo:rsid="008eaac2" officeooo:paragraph-rsid="00b29a41"/>
    </style:style>
    <style:style style:name="P204" style:family="paragraph" style:parent-style-name="Table_20_Contents">
      <style:text-properties fo:color="#000000" loext:opacity="100%" officeooo:paragraph-rsid="00b29a41"/>
    </style:style>
    <style:style style:name="P205" style:family="paragraph" style:parent-style-name="Table_20_Contents">
      <style:text-properties fo:color="#000000" loext:opacity="100%" officeooo:rsid="008f6be9" officeooo:paragraph-rsid="01b6f065"/>
    </style:style>
    <style:style style:name="P206" style:family="paragraph" style:parent-style-name="Table_20_Contents">
      <style:text-properties officeooo:rsid="008f6be9" officeooo:paragraph-rsid="00b29a41"/>
    </style:style>
    <style:style style:name="P207" style:family="paragraph" style:parent-style-name="Standard" style:master-page-name="">
      <style:paragraph-properties style:page-number="auto" fo:break-before="auto" fo:break-after="auto">
        <style:tab-stops/>
      </style:paragraph-properties>
      <style:text-properties fo:font-size="12pt" style:text-underline-style="none" fo:font-weight="normal" officeooo:rsid="00e92cb2" officeooo:paragraph-rsid="00b29a41" style:font-size-asian="12pt" style:font-weight-asian="normal" style:font-size-complex="12pt" style:font-weight-complex="normal"/>
    </style:style>
    <style:style style:name="P208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bold" officeooo:rsid="0104ebf3" officeooo:paragraph-rsid="00b29a41" style:font-size-asian="13pt" style:font-weight-asian="bold" style:font-size-complex="13pt" style:font-weight-complex="bold"/>
    </style:style>
    <style:style style:name="P209" style:family="paragraph" style:parent-style-name="Table_20_Contents">
      <style:text-properties fo:font-weight="bold" officeooo:rsid="008f7701" officeooo:paragraph-rsid="00b29a41" style:font-weight-asian="bold" style:font-weight-complex="bold"/>
    </style:style>
    <style:style style:name="P210" style:family="paragraph" style:parent-style-name="Table_20_Contents">
      <style:paragraph-properties fo:text-align="right" style:justify-single-word="false"/>
      <style:text-properties fo:font-weight="bold" officeooo:rsid="008f7701" officeooo:paragraph-rsid="00b29a41" style:font-weight-asian="bold" style:font-weight-complex="bold"/>
    </style:style>
    <style:style style:name="P211" style:family="paragraph" style:parent-style-name="Table_20_Contents">
      <style:text-properties officeooo:rsid="008f7701" officeooo:paragraph-rsid="00b29a41"/>
    </style:style>
    <style:style style:name="P212" style:family="paragraph" style:parent-style-name="Table_20_Contents">
      <style:paragraph-properties fo:text-align="right" style:justify-single-word="false"/>
      <style:text-properties officeooo:rsid="008f7701" officeooo:paragraph-rsid="00b29a41"/>
    </style:style>
    <style:style style:name="P213" style:family="paragraph" style:parent-style-name="Table_20_Contents">
      <style:paragraph-properties fo:text-align="right" style:justify-single-word="false"/>
      <style:text-properties fo:font-weight="bold" officeooo:paragraph-rsid="00b29a41" style:font-weight-asian="bold" style:font-weight-complex="bold"/>
    </style:style>
    <style:style style:name="P214" style:family="paragraph" style:parent-style-name="Table_20_Contents">
      <style:text-properties fo:font-weight="bold" officeooo:paragraph-rsid="00b29a41" style:font-weight-asian="bold" style:font-weight-complex="bold"/>
    </style:style>
    <style:style style:name="P215" style:family="paragraph" style:parent-style-name="Table_20_Contents">
      <style:paragraph-properties fo:text-align="center" style:justify-single-word="false"/>
      <style:text-properties fo:font-weight="bold" officeooo:rsid="0095fda2" officeooo:paragraph-rsid="00b29a41" style:font-weight-asian="bold" style:font-weight-complex="bold"/>
    </style:style>
    <style:style style:name="P216" style:family="paragraph" style:parent-style-name="Table_20_Contents">
      <style:paragraph-properties fo:text-align="right" style:justify-single-word="false"/>
      <style:text-properties fo:font-weight="bold" officeooo:rsid="0095fda2" officeooo:paragraph-rsid="00b29a41" style:font-weight-asian="bold" style:font-weight-complex="bold"/>
    </style:style>
    <style:style style:name="P217" style:family="paragraph" style:parent-style-name="Table_20_Contents">
      <style:paragraph-properties fo:text-align="center" style:justify-single-word="false"/>
      <style:text-properties officeooo:rsid="0095fda2" officeooo:paragraph-rsid="00b29a41"/>
    </style:style>
    <style:style style:name="P218" style:family="paragraph" style:parent-style-name="Table_20_Contents">
      <style:paragraph-properties fo:text-align="right" style:justify-single-word="false"/>
      <style:text-properties officeooo:paragraph-rsid="00b29a41"/>
    </style:style>
    <style:style style:name="P219" style:family="paragraph" style:parent-style-name="Table_20_Contents">
      <style:paragraph-properties fo:text-align="right" style:justify-single-word="false"/>
      <style:text-properties officeooo:rsid="0095fda2" officeooo:paragraph-rsid="00b29a41"/>
    </style:style>
    <style:style style:name="P220" style:family="paragraph" style:parent-style-name="Table_20_Contents">
      <style:paragraph-properties fo:text-align="center" style:justify-single-word="false"/>
      <style:text-properties fo:font-weight="bold" officeooo:rsid="00a65c77" officeooo:paragraph-rsid="015e99e3" style:font-weight-asian="bold" style:font-weight-complex="bold"/>
    </style:style>
    <style:style style:name="P221" style:family="paragraph" style:parent-style-name="Table_20_Contents">
      <style:paragraph-properties fo:text-align="center" style:justify-single-word="false"/>
      <style:text-properties fo:font-weight="bold" officeooo:rsid="0160c52c" officeooo:paragraph-rsid="0160c52c" style:font-weight-asian="bold" style:font-weight-complex="bold"/>
    </style:style>
    <style:style style:name="P222" style:family="paragraph" style:parent-style-name="Table_20_Contents">
      <style:paragraph-properties fo:text-align="right" style:justify-single-word="false"/>
      <style:text-properties officeooo:rsid="00a65c77" officeooo:paragraph-rsid="015e99e3"/>
    </style:style>
    <style:style style:name="P223" style:family="paragraph" style:parent-style-name="Table_20_Contents">
      <style:paragraph-properties fo:text-align="left" style:justify-single-word="false"/>
      <style:text-properties officeooo:rsid="00a65c77" officeooo:paragraph-rsid="015e99e3"/>
    </style:style>
    <style:style style:name="P224" style:family="paragraph" style:parent-style-name="Table_20_Contents">
      <style:paragraph-properties fo:text-align="right" style:justify-single-word="false"/>
      <style:text-properties officeooo:rsid="0160c52c" officeooo:paragraph-rsid="0160c52c"/>
    </style:style>
    <style:style style:name="P225" style:family="paragraph" style:parent-style-name="Table_20_Contents">
      <style:paragraph-properties fo:text-align="left" style:justify-single-word="false"/>
      <style:text-properties officeooo:rsid="0160c52c" officeooo:paragraph-rsid="0160c52c"/>
    </style:style>
    <style:style style:name="P226" style:family="paragraph" style:parent-style-name="Standard" style:master-page-name="">
      <style:paragraph-properties fo:text-align="left" style:justify-single-word="false" style:page-number="auto" fo:break-before="auto" fo:break-after="auto"/>
      <style:text-properties style:font-name="Calibri1" fo:font-size="15pt" officeooo:paragraph-rsid="019c05fa" style:font-size-asian="15pt" style:font-size-complex="15pt"/>
    </style:style>
    <style:style style:name="P227" style:family="paragraph" style:parent-style-name="Standard">
      <style:paragraph-properties fo:margin-top="0mm" fo:margin-bottom="1.99mm" style:contextual-spacing="false" fo:text-align="left" style:justify-single-word="false"/>
      <style:text-properties fo:font-variant="normal" fo:text-transform="none" fo:color="#3a3a3c" loext:opacity="100%" style:font-name="Calibri1" fo:font-size="15pt" fo:letter-spacing="normal" fo:font-style="normal" style:text-underline-style="solid" style:text-underline-width="auto" style:text-underline-color="font-color" fo:font-weight="bold" officeooo:rsid="021011dd" officeooo:paragraph-rsid="0215eed9" style:font-size-asian="15pt" style:font-weight-asian="bold" style:font-size-complex="15pt" style:font-weight-complex="bold"/>
    </style:style>
    <style:style style:name="P228" style:family="paragraph" style:parent-style-name="Standard">
      <style:paragraph-properties fo:margin-top="0mm" fo:margin-bottom="1.99mm" style:contextual-spacing="false" fo:text-align="left" style:justify-single-word="false"/>
      <style:text-properties fo:font-variant="normal" fo:text-transform="none" fo:color="#3a3a3c" loext:opacity="100%" style:font-name="Calibri1" fo:font-size="15pt" fo:letter-spacing="normal" fo:font-style="normal" style:text-underline-style="none" fo:font-weight="normal" officeooo:rsid="01945e1c" officeooo:paragraph-rsid="02150b47" style:font-size-asian="15pt" style:font-weight-asian="normal" style:font-size-complex="15pt" style:font-weight-complex="normal"/>
    </style:style>
    <style:style style:name="P229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5pt" fo:letter-spacing="normal" fo:font-style="normal" style:text-underline-style="none" fo:font-weight="normal" officeooo:rsid="01945e1c" officeooo:paragraph-rsid="02150b47" style:font-size-asian="15pt" style:font-weight-asian="normal" style:font-size-complex="15pt" style:font-weight-complex="normal"/>
    </style:style>
    <style:style style:name="P230" style:family="paragraph" style:parent-style-name="Standard">
      <style:paragraph-properties fo:line-height="100%" fo:text-align="left" style:justify-single-word="false"/>
      <style:text-properties style:font-name="Calibri1" fo:font-size="15pt" officeooo:rsid="016ad533" officeooo:paragraph-rsid="01f6675e" style:font-size-asian="15pt" style:font-size-complex="15pt"/>
    </style:style>
    <style:style style:name="P231" style:family="paragraph" style:parent-style-name="Standard">
      <style:paragraph-properties fo:line-height="100%" fo:text-align="left" style:justify-single-word="false"/>
      <style:text-properties style:font-name="Calibri1" fo:font-size="15pt" officeooo:rsid="01fb73e6" officeooo:paragraph-rsid="01fb73e6" style:font-size-asian="15pt" style:font-size-complex="15pt"/>
    </style:style>
    <style:style style:name="P232" style:family="paragraph" style:parent-style-name="Standard">
      <style:paragraph-properties fo:line-height="100%" fo:text-align="left" style:justify-single-word="false"/>
      <style:text-properties style:font-name="Calibri1" fo:font-size="15pt" officeooo:rsid="01fd7641" officeooo:paragraph-rsid="01fe47de" style:font-size-asian="15pt" style:font-size-complex="15pt"/>
    </style:style>
    <style:style style:name="P233" style:family="paragraph" style:parent-style-name="Standard">
      <style:paragraph-properties fo:line-height="100%" fo:text-align="left" style:justify-single-word="false"/>
      <style:text-properties style:font-name="Calibri1" fo:font-size="15pt" officeooo:rsid="01fd7641" officeooo:paragraph-rsid="01fef3ca" style:font-size-asian="15pt" style:font-size-complex="15pt"/>
    </style:style>
    <style:style style:name="P234" style:family="paragraph" style:parent-style-name="Standard">
      <style:paragraph-properties fo:line-height="100%" fo:text-align="left" style:justify-single-word="false"/>
      <style:text-properties style:font-name="Calibri1" fo:font-size="15pt" officeooo:rsid="01fd7641" officeooo:paragraph-rsid="0200322a" style:font-size-asian="15pt" style:font-size-complex="15pt"/>
    </style:style>
    <style:style style:name="P235" style:family="paragraph" style:parent-style-name="Standard">
      <style:paragraph-properties fo:line-height="100%" fo:text-align="left" style:justify-single-word="false"/>
      <style:text-properties fo:font-variant="normal" fo:text-transform="none" fo:color="#3a3a3c" loext:opacity="100%" style:font-name="Calibri1" fo:font-size="15pt" fo:letter-spacing="normal" fo:font-style="normal" style:text-underline-style="none" fo:font-weight="normal" officeooo:rsid="01945e1c" officeooo:paragraph-rsid="0200322a" style:font-size-asian="15pt" style:font-weight-asian="normal" style:font-size-complex="15pt" style:font-weight-complex="normal"/>
    </style:style>
    <style:style style:name="P236" style:family="paragraph" style:parent-style-name="Standard">
      <style:paragraph-properties fo:text-align="left" style:justify-single-word="false" fo:break-before="page"/>
      <style:text-properties style:font-name="Calibri1" fo:font-size="15pt" officeooo:paragraph-rsid="019c05fa" style:font-size-asian="15pt" style:font-size-complex="15pt"/>
    </style:style>
    <style:style style:name="P237" style:family="paragraph" style:parent-style-name="Table_20_Contents">
      <style:paragraph-properties fo:text-align="center" style:justify-single-word="false"/>
      <style:text-properties fo:font-size="10pt" fo:font-weight="bold" officeooo:rsid="01a82df4" officeooo:paragraph-rsid="01a82df4" style:font-size-asian="10pt" style:font-weight-asian="bold" style:font-size-complex="10pt" style:font-weight-complex="bold"/>
    </style:style>
    <style:style style:name="P238" style:family="paragraph" style:parent-style-name="Table_20_Contents">
      <style:paragraph-properties fo:text-align="center" style:justify-single-word="false"/>
      <style:text-properties fo:font-weight="bold" officeooo:rsid="01acda01" officeooo:paragraph-rsid="01acda01" style:font-weight-asian="bold" style:font-weight-complex="bold"/>
    </style:style>
    <style:style style:name="P239" style:family="paragraph" style:parent-style-name="Table_20_Contents">
      <style:paragraph-properties fo:text-align="center" style:justify-single-word="false"/>
      <style:text-properties fo:font-weight="bold" officeooo:rsid="01ae414b" officeooo:paragraph-rsid="01ae414b" style:font-weight-asian="bold" style:font-weight-complex="bold"/>
    </style:style>
    <style:style style:name="P240" style:family="paragraph" style:parent-style-name="Table_20_Contents">
      <style:paragraph-properties fo:text-align="center" style:justify-single-word="false"/>
      <style:text-properties fo:font-weight="bold" officeooo:rsid="019d3560" officeooo:paragraph-rsid="019d3560" style:font-weight-asian="bold" style:font-weight-complex="bold"/>
    </style:style>
    <style:style style:name="P241" style:family="paragraph" style:parent-style-name="Table_20_Contents">
      <style:paragraph-properties fo:text-align="center" style:justify-single-word="false"/>
      <style:text-properties officeooo:rsid="019d3560" officeooo:paragraph-rsid="019d3560"/>
    </style:style>
    <style:style style:name="P242" style:family="paragraph" style:parent-style-name="Table_20_Contents">
      <style:paragraph-properties fo:text-align="center" style:justify-single-word="false"/>
      <style:text-properties officeooo:rsid="01acda01" officeooo:paragraph-rsid="01acda01"/>
    </style:style>
    <style:style style:name="P243" style:family="paragraph" style:parent-style-name="Table_20_Contents">
      <style:paragraph-properties fo:text-align="center" style:justify-single-word="false"/>
      <style:text-properties officeooo:rsid="01ae414b" officeooo:paragraph-rsid="01b4b73c"/>
    </style:style>
    <style:style style:name="P244" style:family="paragraph" style:parent-style-name="Table_20_Contents">
      <style:paragraph-properties fo:text-align="center" style:justify-single-word="false"/>
      <style:text-properties officeooo:rsid="01ae414b" officeooo:paragraph-rsid="01ae414b"/>
    </style:style>
    <style:style style:name="P245" style:family="paragraph" style:parent-style-name="Table_20_Contents">
      <style:paragraph-properties fo:text-align="center" style:justify-single-word="false"/>
      <style:text-properties officeooo:paragraph-rsid="019f354d"/>
    </style:style>
    <style:style style:name="P246" style:family="paragraph" style:parent-style-name="Table_20_Contents">
      <style:paragraph-properties fo:text-align="center" style:justify-single-word="false"/>
      <style:text-properties officeooo:rsid="01a3fe2f" officeooo:paragraph-rsid="01a3fe2f"/>
    </style:style>
    <style:style style:name="P247" style:family="paragraph" style:parent-style-name="Table_20_Contents">
      <style:paragraph-properties fo:text-align="center" style:justify-single-word="false"/>
      <style:text-properties officeooo:rsid="01a5116b" officeooo:paragraph-rsid="01a5116b"/>
    </style:style>
    <style:style style:name="P248" style:family="paragraph" style:parent-style-name="Table_20_Contents">
      <style:paragraph-properties fo:text-align="center" style:justify-single-word="false"/>
      <style:text-properties officeooo:rsid="019f354d" officeooo:paragraph-rsid="019f354d"/>
    </style:style>
    <style:style style:name="P249" style:family="paragraph" style:parent-style-name="Table_20_Contents">
      <style:paragraph-properties fo:text-align="center" style:justify-single-word="false"/>
      <style:text-properties officeooo:rsid="019f354d" officeooo:paragraph-rsid="01a09925"/>
    </style:style>
    <style:style style:name="P250" style:family="paragraph" style:parent-style-name="Table_20_Contents">
      <style:paragraph-properties fo:text-align="center" style:justify-single-word="false"/>
      <style:text-properties officeooo:rsid="01a3fe2f" officeooo:paragraph-rsid="01a82df4"/>
    </style:style>
    <style:style style:name="P251" style:family="paragraph" style:parent-style-name="Table_20_Contents">
      <style:paragraph-properties fo:text-align="center" style:justify-single-word="false"/>
      <style:text-properties officeooo:rsid="019f354d" officeooo:paragraph-rsid="01a0638a"/>
    </style:style>
    <style:style style:name="P252" style:family="paragraph" style:parent-style-name="Table_20_Contents">
      <style:paragraph-properties fo:text-align="center" style:justify-single-word="false"/>
      <style:text-properties officeooo:rsid="01a82df4" officeooo:paragraph-rsid="01a82df4"/>
    </style:style>
    <style:style style:name="P253" style:family="paragraph" style:parent-style-name="Standard">
      <style:paragraph-properties fo:text-align="center" style:justify-single-word="false"/>
      <style:text-properties fo:color="#000000" loext:opacity="100%" style:font-name="Calibri1" fo:font-size="12pt" style:text-underline-style="none" fo:font-weight="normal" officeooo:rsid="01acda01" officeooo:paragraph-rsid="01acda01" style:font-size-asian="12pt" style:font-weight-asian="normal" style:font-size-complex="12pt" style:font-weight-complex="normal"/>
    </style:style>
    <style:style style:name="P254" style:family="paragraph" style:parent-style-name="Table_20_Contents">
      <style:paragraph-properties fo:text-align="center" style:justify-single-word="false"/>
      <style:text-properties officeooo:rsid="019f354d" officeooo:paragraph-rsid="01a264e9"/>
    </style:style>
    <style:style style:name="P255" style:family="paragraph" style:parent-style-name="Table_20_Contents">
      <style:paragraph-properties fo:text-align="center" style:justify-single-word="false"/>
      <style:text-properties officeooo:rsid="01a3fe2f" officeooo:paragraph-rsid="01a85b33"/>
    </style:style>
    <style:style style:name="P256" style:family="paragraph" style:parent-style-name="Table_20_Contents">
      <style:paragraph-properties fo:text-align="center" style:justify-single-word="false"/>
      <style:text-properties officeooo:rsid="01a82df4" officeooo:paragraph-rsid="01a85b33"/>
    </style:style>
    <style:style style:name="P257" style:family="paragraph" style:parent-style-name="Standard">
      <style:paragraph-properties fo:text-align="right" style:justify-single-word="false"/>
      <style:text-properties style:font-name="Calibri1" fo:font-size="13pt" style:text-underline-style="none" fo:font-weight="normal" officeooo:rsid="01a5116b" officeooo:paragraph-rsid="01a5116b" style:font-size-asian="13pt" style:font-weight-asian="normal" style:font-size-complex="13pt" style:font-weight-complex="normal"/>
    </style:style>
    <style:style style:name="P258" style:family="paragraph" style:parent-style-name="Standard">
      <style:paragraph-properties fo:text-align="left" style:justify-single-word="false"/>
      <style:text-properties style:font-name="Calibri1" fo:font-size="15pt" style:text-underline-style="solid" style:text-underline-width="auto" style:text-underline-color="font-color" fo:font-weight="bold" officeooo:rsid="01a8e666" officeooo:paragraph-rsid="01a8e666" style:font-size-asian="15pt" style:font-weight-asian="bold" style:font-size-complex="15pt" style:font-weight-complex="bold"/>
    </style:style>
    <style:style style:name="P259" style:family="paragraph" style:parent-style-name="Standard">
      <style:paragraph-properties fo:text-align="left" style:justify-single-word="false"/>
      <style:text-properties style:font-name="Calibri1" fo:font-size="12pt" style:text-underline-style="none" fo:font-weight="normal" officeooo:rsid="01a8e666" officeooo:paragraph-rsid="01a8e666" style:font-size-asian="12pt" style:font-weight-asian="normal" style:font-size-complex="12pt" style:font-weight-complex="normal"/>
    </style:style>
    <style:style style:name="P260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1a95b0c" officeooo:paragraph-rsid="01a95b0c" style:font-size-asian="12pt" style:font-weight-asian="normal" style:font-size-complex="12pt" style:font-weight-complex="normal"/>
    </style:style>
    <style:style style:name="P261" style:family="paragraph" style:parent-style-name="Standard">
      <style:paragraph-properties fo:text-align="left" style:justify-single-word="false"/>
      <style:text-properties fo:color="#000000" loext:opacity="100%" style:font-name="Calibri1" fo:font-size="6pt" style:text-underline-style="none" fo:font-weight="normal" officeooo:rsid="01a95b0c" officeooo:paragraph-rsid="01a95b0c" style:font-size-asian="6pt" style:font-weight-asian="normal" style:font-size-complex="6pt" style:font-weight-complex="normal"/>
    </style:style>
    <style:style style:name="P262" style:family="paragraph" style:parent-style-name="Standard">
      <style:paragraph-properties fo:text-align="left" style:justify-single-word="false"/>
      <style:text-properties style:font-name="Calibri1" fo:font-size="15pt" style:text-underline-style="solid" style:text-underline-width="auto" style:text-underline-color="font-color" fo:font-weight="bold" officeooo:rsid="01a8e666" officeooo:paragraph-rsid="01a95b0c" style:font-size-asian="15pt" style:font-weight-asian="bold" style:font-size-complex="15pt" style:font-weight-complex="bold"/>
    </style:style>
    <style:style style:name="P263" style:family="paragraph" style:parent-style-name="Standard">
      <style:paragraph-properties fo:text-align="left" style:justify-single-word="false"/>
      <style:text-properties style:font-name="Calibri1" fo:font-size="12pt" style:text-underline-style="none" fo:font-weight="normal" officeooo:rsid="01a8e666" officeooo:paragraph-rsid="01a95b0c" style:font-size-asian="12pt" style:font-weight-asian="normal" style:font-size-complex="12pt" style:font-weight-complex="normal"/>
    </style:style>
    <style:style style:name="P264" style:family="paragraph" style:parent-style-name="Standard">
      <style:paragraph-properties fo:text-align="left" style:justify-single-word="false"/>
      <style:text-properties style:font-name="Calibri1" fo:font-size="12pt" style:text-underline-style="none" fo:font-weight="normal" officeooo:rsid="01a95b0c" officeooo:paragraph-rsid="01a95b0c" style:font-size-asian="12pt" style:font-weight-asian="normal" style:font-size-complex="12pt" style:font-weight-complex="normal"/>
    </style:style>
    <style:style style:name="P265" style:family="paragraph" style:parent-style-name="Standard">
      <style:paragraph-properties fo:text-align="left" style:justify-single-word="false"/>
      <style:text-properties fo:color="#000000" loext:opacity="100%" style:font-name="Calibri1" fo:font-size="6pt" style:text-underline-style="none" fo:font-weight="normal" officeooo:rsid="01aa986a" officeooo:paragraph-rsid="01a95b0c" style:font-size-asian="6pt" style:font-weight-asian="normal" style:font-size-complex="6pt" style:font-weight-complex="normal"/>
    </style:style>
    <style:style style:name="P266" style:family="paragraph" style:parent-style-name="Standard">
      <style:paragraph-properties fo:text-align="left" style:justify-single-word="false"/>
      <style:text-properties style:font-name="Calibri1" fo:font-size="15pt" style:text-underline-style="solid" style:text-underline-width="auto" style:text-underline-color="font-color" fo:font-weight="bold" officeooo:rsid="01a8e666" officeooo:paragraph-rsid="01ab9be1" style:font-size-asian="15pt" style:font-weight-asian="bold" style:font-size-complex="15pt" style:font-weight-complex="bold"/>
    </style:style>
    <style:style style:name="P267" style:family="paragraph" style:parent-style-name="Standard">
      <style:paragraph-properties fo:text-align="left" style:justify-single-word="false"/>
      <style:text-properties style:font-name="Calibri1" fo:font-size="12pt" style:text-underline-style="none" fo:font-weight="normal" officeooo:rsid="01aa986a" officeooo:paragraph-rsid="01b4b73c" style:font-size-asian="12pt" style:font-weight-asian="normal" style:font-size-complex="12pt" style:font-weight-complex="normal"/>
    </style:style>
    <style:style style:name="P268" style:family="paragraph" style:parent-style-name="Standard">
      <style:paragraph-properties fo:text-align="left" style:justify-single-word="false"/>
      <style:text-properties style:font-name="Calibri1" fo:font-size="12pt" style:text-underline-style="none" fo:font-weight="normal" officeooo:rsid="01aa986a" officeooo:paragraph-rsid="01aa986a" style:font-size-asian="12pt" style:font-weight-asian="normal" style:font-size-complex="12pt" style:font-weight-complex="normal"/>
    </style:style>
    <style:style style:name="P269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ab9be1" officeooo:paragraph-rsid="01aa986a" style:font-size-asian="13pt" style:font-weight-asian="normal" style:font-size-complex="13pt" style:font-weight-complex="normal"/>
    </style:style>
    <style:style style:name="P270" style:family="paragraph" style:parent-style-name="Standard">
      <style:paragraph-properties fo:text-align="left" style:justify-single-word="false" fo:break-before="page"/>
      <style:text-properties style:font-name="Calibri1" fo:font-size="15pt" officeooo:paragraph-rsid="0162d87f" style:font-size-asian="15pt" style:font-size-complex="15pt"/>
    </style:style>
    <style:style style:name="P271" style:family="paragraph" style:parent-style-name="Standard">
      <style:paragraph-properties fo:margin-top="0mm" fo:margin-bottom="1.99mm" style:contextual-spacing="false" fo:text-align="left" style:justify-single-word="false"/>
      <style:text-properties style:font-name="Calibri1" fo:font-size="14pt" officeooo:paragraph-rsid="01ef740a" style:font-size-asian="14pt" style:font-size-complex="14pt"/>
    </style:style>
    <style:style style:name="P272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5pt" fo:letter-spacing="normal" fo:font-style="normal" style:text-underline-style="solid" style:text-underline-width="auto" style:text-underline-color="font-color" fo:font-weight="bold" officeooo:rsid="01836d12" officeooo:paragraph-rsid="01836d12" style:font-size-asian="15pt" style:font-weight-asian="bold" style:font-size-complex="15pt" style:font-weight-complex="bold"/>
    </style:style>
    <style:style style:name="P273" style:family="paragraph" style:parent-style-name="Standard">
      <style:paragraph-properties fo:line-height="100%" fo:text-align="left" style:justify-single-word="false"/>
      <style:text-properties style:font-name="Calibri1" fo:font-size="15pt" fo:font-weight="bold" officeooo:rsid="016ad533" officeooo:paragraph-rsid="016ad533" style:font-size-asian="15pt" style:font-weight-asian="bold" style:font-size-complex="15pt" style:font-weight-complex="bold"/>
    </style:style>
    <style:style style:name="P274" style:family="paragraph" style:parent-style-name="Standard">
      <style:paragraph-properties fo:line-height="100%" fo:text-align="left" style:justify-single-word="false"/>
      <style:text-properties fo:font-variant="normal" fo:text-transform="none" fo:color="#3a3a3c" loext:opacity="100%" style:font-name="Calibri1" fo:font-size="15pt" fo:letter-spacing="normal" fo:font-style="normal" style:text-underline-style="none" fo:font-weight="bold" officeooo:rsid="016ad533" officeooo:paragraph-rsid="01836d12" style:font-size-asian="15pt" style:font-weight-asian="bold" style:font-size-complex="15pt" style:font-weight-complex="bold"/>
    </style:style>
    <style:style style:name="P275" style:family="paragraph" style:parent-style-name="Standard">
      <style:paragraph-properties fo:line-height="100%" fo:text-align="left" style:justify-single-word="false"/>
      <style:text-properties style:font-name="Calibri1" fo:font-size="15pt" officeooo:rsid="016ad533" officeooo:paragraph-rsid="016ad533" style:font-size-asian="15pt" style:font-size-complex="15pt"/>
    </style:style>
    <style:style style:name="P276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5pt" fo:letter-spacing="normal" fo:font-style="normal" style:text-underline-style="none" fo:font-weight="normal" officeooo:rsid="016ad533" officeooo:paragraph-rsid="016ad533" style:font-size-asian="15pt" style:font-weight-asian="normal" style:font-size-complex="15pt" style:font-weight-complex="normal"/>
    </style:style>
    <style:style style:name="P277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6pt" fo:letter-spacing="normal" fo:font-style="normal" style:text-underline-style="none" fo:font-weight="normal" officeooo:rsid="01836d12" officeooo:paragraph-rsid="01836d12" style:font-size-asian="6pt" style:font-weight-asian="normal" style:font-size-complex="6pt" style:font-weight-complex="normal"/>
    </style:style>
    <style:style style:name="P278" style:family="paragraph" style:parent-style-name="Standard">
      <style:paragraph-properties fo:text-align="left" style:justify-single-word="false"/>
      <style:text-properties style:font-name="Calibri1" fo:font-size="15pt" fo:font-weight="bold" officeooo:rsid="016ad533" officeooo:paragraph-rsid="01b7210d" style:font-size-asian="15pt" style:font-weight-asian="bold" style:font-size-complex="15pt" style:font-weight-complex="bold"/>
    </style:style>
    <style:style style:name="P279" style:family="paragraph" style:parent-style-name="Standard">
      <style:paragraph-properties fo:text-align="left" style:justify-single-word="false"/>
      <style:text-properties style:font-name="Calibri1" fo:font-size="15pt" fo:font-weight="bold" officeooo:rsid="016ad533" officeooo:paragraph-rsid="01836d12" style:font-size-asian="15pt" style:font-weight-asian="bold" style:font-size-complex="15pt" style:font-weight-complex="bold"/>
    </style:style>
    <style:style style:name="P280" style:family="paragraph" style:parent-style-name="Standard">
      <style:paragraph-properties fo:text-align="left" style:justify-single-word="false"/>
      <style:text-properties style:font-name="Calibri1" fo:font-size="15pt" fo:font-weight="bold" officeooo:rsid="016ad533" officeooo:paragraph-rsid="0177dd0d" style:font-size-asian="15pt" style:font-weight-asian="bold" style:font-size-complex="15pt" style:font-weight-complex="bold"/>
    </style:style>
    <style:style style:name="P281" style:family="paragraph" style:parent-style-name="Standard">
      <style:paragraph-properties fo:text-align="left" style:justify-single-word="false"/>
      <style:text-properties style:font-name="Calibri1" fo:font-size="15pt" officeooo:rsid="016ad533" officeooo:paragraph-rsid="016d9273" style:font-size-asian="15pt" style:font-size-complex="15pt"/>
    </style:style>
    <style:style style:name="P282" style:family="paragraph" style:parent-style-name="Standard">
      <style:paragraph-properties fo:text-align="left" style:justify-single-word="false"/>
      <style:text-properties style:font-name="Calibri1" fo:font-size="15pt" officeooo:rsid="016ad533" officeooo:paragraph-rsid="016f288e" style:font-size-asian="15pt" style:font-size-complex="15pt"/>
    </style:style>
    <style:style style:name="P283" style:family="paragraph" style:parent-style-name="Standard">
      <style:paragraph-properties fo:text-align="left" style:justify-single-word="false" fo:break-before="page"/>
      <style:text-properties fo:font-variant="normal" fo:text-transform="none" fo:color="#3a3a3c" loext:opacity="100%" style:font-name="Calibri1" fo:font-size="15pt" fo:letter-spacing="normal" fo:font-style="normal" style:text-underline-style="solid" style:text-underline-width="auto" style:text-underline-color="font-color" fo:font-weight="bold" officeooo:rsid="01836d12" officeooo:paragraph-rsid="01836d12" style:font-size-asian="15pt" style:font-weight-asian="bold" style:font-size-complex="15pt" style:font-weight-complex="bold"/>
    </style:style>
    <style:style style:name="P284" style:family="paragraph" style:parent-style-name="Standard">
      <style:paragraph-properties fo:text-align="left" style:justify-single-word="false"/>
      <style:text-properties style:font-name="Calibri1" fo:font-size="15pt" fo:font-weight="bold" officeooo:rsid="016f288e" officeooo:paragraph-rsid="01836d12" style:font-size-asian="15pt" style:font-weight-asian="bold" style:font-size-complex="15pt" style:font-weight-complex="bold"/>
    </style:style>
    <style:style style:name="P285" style:family="paragraph" style:parent-style-name="Standard">
      <style:paragraph-properties fo:text-align="left" style:justify-single-word="false"/>
      <style:text-properties style:font-name="Calibri1" fo:font-size="15pt" fo:font-weight="bold" officeooo:rsid="016f288e" officeooo:paragraph-rsid="016f288e" style:font-size-asian="15pt" style:font-weight-asian="bold" style:font-size-complex="15pt" style:font-weight-complex="bold"/>
    </style:style>
    <style:style style:name="P286" style:family="paragraph" style:parent-style-name="Standard">
      <style:paragraph-properties fo:text-align="left" style:justify-single-word="false"/>
      <style:text-properties style:font-name="Calibri1" fo:font-size="15pt" fo:font-weight="normal" officeooo:rsid="016f288e" officeooo:paragraph-rsid="016f288e" style:font-size-asian="15pt" style:font-weight-asian="normal" style:font-size-complex="15pt" style:font-weight-complex="normal"/>
    </style:style>
    <style:style style:name="P287" style:family="paragraph" style:parent-style-name="Standard">
      <style:paragraph-properties fo:text-align="left" style:justify-single-word="false"/>
      <style:text-properties style:font-name="Calibri1" fo:font-size="15pt" fo:font-weight="normal" officeooo:rsid="016f288e" officeooo:paragraph-rsid="0170b426" style:font-size-asian="15pt" style:font-weight-asian="normal" style:font-size-complex="15pt" style:font-weight-complex="normal"/>
    </style:style>
    <style:style style:name="P288" style:family="paragraph" style:parent-style-name="Standard">
      <style:paragraph-properties fo:text-align="left" style:justify-single-word="false"/>
      <style:text-properties style:font-name="Calibri1" fo:font-size="15pt" fo:font-weight="normal" officeooo:rsid="016f288e" officeooo:paragraph-rsid="0171c87e" style:font-size-asian="15pt" style:font-weight-asian="normal" style:font-size-complex="15pt" style:font-weight-complex="normal"/>
    </style:style>
    <style:style style:name="P289" style:family="paragraph" style:parent-style-name="Standard">
      <style:paragraph-properties fo:text-align="left" style:justify-single-word="false"/>
      <style:text-properties style:font-name="Calibri1" fo:font-size="15pt" fo:font-weight="normal" officeooo:rsid="016f288e" officeooo:paragraph-rsid="01743282" style:font-size-asian="15pt" style:font-weight-asian="normal" style:font-size-complex="15pt" style:font-weight-complex="normal"/>
    </style:style>
    <style:style style:name="P290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6pt" fo:letter-spacing="normal" fo:font-style="normal" style:text-underline-style="none" fo:font-weight="normal" officeooo:rsid="0171c87e" officeooo:paragraph-rsid="01836d12" style:font-size-asian="6pt" style:font-weight-asian="normal" style:font-size-complex="6pt" style:font-weight-complex="normal"/>
    </style:style>
    <style:style style:name="P291" style:family="paragraph" style:parent-style-name="Standard">
      <style:paragraph-properties fo:text-align="left" style:justify-single-word="false"/>
      <style:text-properties style:font-name="Calibri1" fo:font-size="13pt" fo:font-weight="bold" officeooo:rsid="0177dd0d" officeooo:paragraph-rsid="01836d12" style:font-size-asian="13pt" style:font-weight-asian="bold" style:font-size-complex="13pt" style:font-weight-complex="bold"/>
    </style:style>
    <style:style style:name="P292" style:family="paragraph" style:parent-style-name="Standard">
      <style:paragraph-properties fo:text-align="left" style:justify-single-word="false"/>
      <style:text-properties style:font-name="Calibri1" fo:font-size="13pt" fo:font-weight="bold" officeooo:rsid="0177dd0d" officeooo:paragraph-rsid="0185f292" style:font-size-asian="13pt" style:font-weight-asian="bold" style:font-size-complex="13pt" style:font-weight-complex="bold"/>
    </style:style>
    <style:style style:name="P293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7b244d" officeooo:paragraph-rsid="017b244d" style:font-size-asian="13pt" style:font-weight-asian="normal" style:font-size-complex="13pt" style:font-weight-complex="normal"/>
    </style:style>
    <style:style style:name="P294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6pt" fo:letter-spacing="normal" fo:font-style="normal" style:text-underline-style="none" fo:font-weight="normal" officeooo:rsid="017b244d" officeooo:paragraph-rsid="017b244d" style:font-size-asian="6pt" style:font-weight-asian="normal" style:font-size-complex="6pt" style:font-weight-complex="normal"/>
    </style:style>
    <style:style style:name="P295" style:family="paragraph" style:parent-style-name="Standard">
      <style:paragraph-properties fo:text-align="left" style:justify-single-word="false"/>
      <style:text-properties style:font-name="Calibri1" fo:font-size="15pt" fo:font-weight="bold" officeooo:rsid="016ad533" officeooo:paragraph-rsid="01851707" style:font-size-asian="15pt" style:font-weight-asian="bold" style:font-size-complex="15pt" style:font-weight-complex="bold"/>
    </style:style>
    <style:style style:name="P296" style:family="paragraph" style:parent-style-name="Standard">
      <style:paragraph-properties fo:text-align="left" style:justify-single-word="false"/>
      <style:text-properties style:font-name="Calibri1" fo:font-size="13pt" fo:font-weight="bold" officeooo:rsid="017c4426" officeooo:paragraph-rsid="01851707" style:font-size-asian="13pt" style:font-weight-asian="bold" style:font-size-complex="13pt" style:font-weight-complex="bold"/>
    </style:style>
    <style:style style:name="P297" style:family="paragraph" style:parent-style-name="Standard">
      <style:paragraph-properties fo:text-align="left" style:justify-single-word="false"/>
      <style:text-properties style:font-name="Calibri1" fo:font-size="13pt" fo:font-weight="normal" officeooo:rsid="017c4426" officeooo:paragraph-rsid="017c4426" style:font-size-asian="13pt" style:font-weight-asian="normal" style:font-size-complex="13pt" style:font-weight-complex="normal"/>
    </style:style>
    <style:style style:name="P298" style:family="paragraph" style:parent-style-name="Standard">
      <style:paragraph-properties fo:text-align="left" style:justify-single-word="false"/>
      <style:text-properties style:font-name="Calibri1" fo:font-size="13pt" fo:font-weight="normal" officeooo:rsid="017da0eb" officeooo:paragraph-rsid="017da0eb" style:font-size-asian="13pt" style:font-weight-asian="normal" style:font-size-complex="13pt" style:font-weight-complex="normal"/>
    </style:style>
    <style:style style:name="P299" style:family="paragraph" style:parent-style-name="Standard">
      <style:paragraph-properties fo:text-align="left" style:justify-single-word="false"/>
      <style:text-properties style:font-name="Calibri1" fo:font-size="13pt" fo:font-weight="normal" officeooo:rsid="017e6889" officeooo:paragraph-rsid="017e6889" style:font-size-asian="13pt" style:font-weight-asian="normal" style:font-size-complex="13pt" style:font-weight-complex="normal"/>
    </style:style>
    <style:style style:name="P300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7e6889" officeooo:paragraph-rsid="017e6889" style:font-size-asian="13pt" style:font-weight-asian="normal" style:font-size-complex="13pt" style:font-weight-complex="normal"/>
    </style:style>
    <style:style style:name="P301" style:family="paragraph" style:parent-style-name="Standard">
      <style:paragraph-properties fo:text-align="left" style:justify-single-word="false"/>
      <style:text-properties style:font-name="Calibri1" fo:font-size="13pt" fo:font-weight="normal" officeooo:rsid="018150de" officeooo:paragraph-rsid="018150de" style:font-size-asian="13pt" style:font-weight-asian="normal" style:font-size-complex="13pt" style:font-weight-complex="normal"/>
    </style:style>
    <style:style style:name="P302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8150de" officeooo:paragraph-rsid="018150de" style:font-size-asian="13pt" style:font-weight-asian="normal" style:font-size-complex="13pt" style:font-weight-complex="normal"/>
    </style:style>
    <style:style style:name="P303" style:family="paragraph" style:parent-style-name="Standard">
      <style:paragraph-properties fo:text-align="left" style:justify-single-word="false" fo:break-before="page"/>
      <style:text-properties style:font-name="Calibri1" fo:font-size="15pt" fo:font-weight="bold" officeooo:rsid="016ad533" officeooo:paragraph-rsid="0189a5ea" style:font-size-asian="15pt" style:font-weight-asian="bold" style:font-size-complex="15pt" style:font-weight-complex="bold"/>
    </style:style>
    <style:style style:name="P304" style:family="paragraph" style:parent-style-name="Standard">
      <style:paragraph-properties fo:text-align="left" style:justify-single-word="false"/>
      <style:text-properties style:font-name="Calibri1" fo:font-size="13pt" fo:font-weight="bold" officeooo:rsid="017c4426" officeooo:paragraph-rsid="0189a5ea" style:font-size-asian="13pt" style:font-weight-asian="bold" style:font-size-complex="13pt" style:font-weight-complex="bold"/>
    </style:style>
    <style:style style:name="P305" style:family="paragraph" style:parent-style-name="Standard">
      <style:paragraph-properties fo:text-align="left" style:justify-single-word="false"/>
      <style:text-properties style:font-name="Calibri1" fo:font-size="13pt" fo:font-weight="normal" officeooo:rsid="017c4426" officeooo:paragraph-rsid="0189a5ea" style:font-size-asian="13pt" style:font-weight-asian="normal" style:font-size-complex="13pt" style:font-weight-complex="normal"/>
    </style:style>
    <style:style style:name="P306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89a5ea" officeooo:paragraph-rsid="0189a5ea" style:font-size-asian="13pt" style:font-weight-asian="normal" style:font-size-complex="13pt" style:font-weight-complex="normal"/>
    </style:style>
    <style:style style:name="P307" style:family="paragraph" style:parent-style-name="Standard">
      <style:paragraph-properties fo:text-align="left" style:justify-single-word="false"/>
      <style:text-properties style:font-name="Calibri1" fo:font-size="13pt" fo:font-weight="normal" officeooo:rsid="018a181a" officeooo:paragraph-rsid="018a181a" style:font-size-asian="13pt" style:font-weight-asian="normal" style:font-size-complex="13pt" style:font-weight-complex="normal"/>
    </style:style>
    <style:style style:name="P308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8a181a" officeooo:paragraph-rsid="018a181a" style:font-size-asian="13pt" style:font-weight-asian="normal" style:font-size-complex="13pt" style:font-weight-complex="normal"/>
    </style:style>
    <style:style style:name="P309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8b88ee" officeooo:paragraph-rsid="018b88ee" style:font-size-asian="13pt" style:font-weight-asian="normal" style:font-size-complex="13pt" style:font-weight-complex="normal"/>
    </style:style>
    <style:style style:name="P310" style:family="paragraph" style:parent-style-name="Standard">
      <style:paragraph-properties fo:text-align="left" style:justify-single-word="false"/>
      <style:text-properties style:font-name="Calibri1" fo:font-size="13pt" fo:font-weight="normal" officeooo:rsid="018b88ee" officeooo:paragraph-rsid="018b88ee" style:font-size-asian="13pt" style:font-weight-asian="normal" style:font-size-complex="13pt" style:font-weight-complex="normal"/>
    </style:style>
    <style:style style:name="P311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8c7751" officeooo:paragraph-rsid="018c7751" style:font-size-asian="13pt" style:font-weight-asian="normal" style:font-size-complex="13pt" style:font-weight-complex="normal"/>
    </style:style>
    <style:style style:name="P312" style:family="paragraph" style:parent-style-name="Standard">
      <style:paragraph-properties fo:text-align="left" style:justify-single-word="false"/>
      <style:text-properties style:font-name="Calibri1" fo:font-size="13pt" fo:font-weight="normal" officeooo:rsid="018c7751" officeooo:paragraph-rsid="018c7751" style:font-size-asian="13pt" style:font-weight-asian="normal" style:font-size-complex="13pt" style:font-weight-complex="normal"/>
    </style:style>
    <style:style style:name="P313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8e0ca0" officeooo:paragraph-rsid="018e0ca0" style:font-size-asian="13pt" style:font-weight-asian="normal" style:font-size-complex="13pt" style:font-weight-complex="normal"/>
    </style:style>
    <style:style style:name="P314" style:family="paragraph" style:parent-style-name="Standard">
      <style:paragraph-properties fo:text-align="left" style:justify-single-word="false"/>
      <style:text-properties style:font-name="Calibri1" fo:font-size="13pt" fo:font-weight="normal" officeooo:rsid="018e0ca0" officeooo:paragraph-rsid="018e0ca0" style:font-size-asian="13pt" style:font-weight-asian="normal" style:font-size-complex="13pt" style:font-weight-complex="normal"/>
    </style:style>
    <style:style style:name="P315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8f0c15" officeooo:paragraph-rsid="018f0c15" style:font-size-asian="13pt" style:font-weight-asian="normal" style:font-size-complex="13pt" style:font-weight-complex="normal"/>
    </style:style>
    <style:style style:name="P316" style:family="paragraph" style:parent-style-name="Standard">
      <style:paragraph-properties fo:text-align="left" style:justify-single-word="false"/>
      <style:text-properties style:font-name="Calibri1" fo:font-size="13pt" fo:font-weight="normal" officeooo:rsid="018f0c15" officeooo:paragraph-rsid="018f0c15" style:font-size-asian="13pt" style:font-weight-asian="normal" style:font-size-complex="13pt" style:font-weight-complex="normal"/>
    </style:style>
    <style:style style:name="P317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8fcefa" officeooo:paragraph-rsid="018fcefa" style:font-size-asian="13pt" style:font-weight-asian="normal" style:font-size-complex="13pt" style:font-weight-complex="normal"/>
    </style:style>
    <style:style style:name="P318" style:family="paragraph" style:parent-style-name="Standard">
      <style:paragraph-properties fo:text-align="left" style:justify-single-word="false"/>
      <style:text-properties style:font-name="Calibri1" fo:font-size="13pt" fo:font-weight="normal" officeooo:rsid="018fcefa" officeooo:paragraph-rsid="019102b6" style:font-size-asian="13pt" style:font-weight-asian="normal" style:font-size-complex="13pt" style:font-weight-complex="normal"/>
    </style:style>
    <style:style style:name="P319" style:family="paragraph" style:parent-style-name="Standard">
      <style:paragraph-properties fo:text-align="left" style:justify-single-word="false"/>
      <style:text-properties style:font-name="Calibri1" fo:font-size="13pt" fo:font-weight="normal" officeooo:rsid="0191521c" officeooo:paragraph-rsid="0191521c" style:font-size-asian="13pt" style:font-weight-asian="normal" style:font-size-complex="13pt" style:font-weight-complex="normal"/>
    </style:style>
    <style:style style:name="P320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928ce3" officeooo:paragraph-rsid="01928ce3" style:font-size-asian="13pt" style:font-weight-asian="normal" style:font-size-complex="13pt" style:font-weight-complex="normal"/>
    </style:style>
    <style:style style:name="P321" style:family="paragraph" style:parent-style-name="Standard">
      <style:paragraph-properties fo:text-align="left" style:justify-single-word="false"/>
      <style:text-properties style:font-name="Calibri1" fo:font-size="13pt" fo:font-weight="normal" officeooo:rsid="01928ce3" officeooo:paragraph-rsid="01928ce3" style:font-size-asian="13pt" style:font-weight-asian="normal" style:font-size-complex="13pt" style:font-weight-complex="normal"/>
    </style:style>
    <style:style style:name="P322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945e1c" officeooo:paragraph-rsid="01945e1c" style:font-size-asian="13pt" style:font-weight-asian="normal" style:font-size-complex="13pt" style:font-weight-complex="normal"/>
    </style:style>
    <style:style style:name="P323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945e1c" officeooo:paragraph-rsid="0203c7b5" style:font-size-asian="13pt" style:font-weight-asian="normal" style:font-size-complex="13pt" style:font-weight-complex="normal"/>
    </style:style>
    <style:style style:name="P324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6pt" fo:letter-spacing="normal" fo:font-style="normal" style:text-underline-style="none" fo:font-weight="normal" officeooo:rsid="018fcefa" officeooo:paragraph-rsid="018fcefa" style:font-size-asian="6pt" style:font-weight-asian="normal" style:font-size-complex="6pt" style:font-weight-complex="normal"/>
    </style:style>
    <style:style style:name="P325" style:family="paragraph" style:parent-style-name="Standard">
      <style:paragraph-properties fo:text-align="left" style:justify-single-word="false"/>
      <style:text-properties style:font-name="Calibri1" fo:font-size="15pt" fo:font-weight="bold" officeooo:rsid="016ad533" officeooo:paragraph-rsid="01961fd2" style:font-size-asian="15pt" style:font-weight-asian="bold" style:font-size-complex="15pt" style:font-weight-complex="bold"/>
    </style:style>
    <style:style style:name="P326" style:family="paragraph" style:parent-style-name="Standard">
      <style:paragraph-properties fo:text-align="left" style:justify-single-word="false"/>
      <style:text-properties fo:font-variant="normal" fo:text-transform="none" fo:color="#3a3a3c" loext:opacity="100%" style:font-name="Calibri1" fo:font-size="13pt" fo:letter-spacing="normal" fo:font-style="normal" style:text-underline-style="none" fo:font-weight="normal" officeooo:rsid="01961fd2" officeooo:paragraph-rsid="01961fd2" style:font-size-asian="13pt" style:font-weight-asian="normal" style:font-size-complex="13pt" style:font-weight-complex="normal"/>
    </style:style>
    <style:style style:name="T1" style:family="text">
      <style:text-properties fo:color="#000000" loext:opacity="100%" fo:font-size="12pt" fo:font-weight="bold" officeooo:rsid="0057dc16" style:font-size-asian="12pt" style:font-weight-asian="bold" style:font-size-complex="12pt" style:font-weight-complex="bold"/>
    </style:style>
    <style:style style:name="T2" style:family="text">
      <style:text-properties fo:color="#000000" loext:opacity="100%" fo:font-size="12pt" fo:font-weight="bold" officeooo:rsid="000b7ad5" style:font-size-asian="12pt" style:font-weight-asian="bold" style:font-size-complex="12pt" style:font-weight-complex="bold"/>
    </style:style>
    <style:style style:name="T3" style:family="text">
      <style:text-properties fo:color="#000000" loext:opacity="100%" fo:font-size="12pt" fo:font-weight="bold" officeooo:rsid="020b2c26" style:font-size-asian="12pt" style:font-weight-asian="bold" style:font-size-complex="12pt" style:font-weight-complex="bold"/>
    </style:style>
    <style:style style:name="T4" style:family="text">
      <style:text-properties fo:color="#000000" loext:opacity="100%" fo:font-size="12pt" fo:font-weight="bold" officeooo:rsid="0201fc59" style:font-size-asian="12pt" style:font-weight-asian="bold" style:font-size-complex="12pt" style:font-weight-complex="bold"/>
    </style:style>
    <style:style style:name="T5" style:family="text">
      <style:text-properties fo:color="#000000" loext:opacity="100%" fo:font-size="12pt" fo:font-weight="bold" officeooo:rsid="021c55c6" style:font-size-asian="12pt" style:font-weight-asian="bold" style:font-size-complex="12pt" style:font-weight-complex="bold"/>
    </style:style>
    <style:style style:name="T6" style:family="text">
      <style:text-properties fo:color="#000000" loext:opacity="100%" style:text-underline-style="solid" style:text-underline-width="auto" style:text-underline-color="font-color" fo:font-weight="bold" style:font-weight-asian="bold" style:font-weight-complex="bold"/>
    </style:style>
    <style:style style:name="T7" style:family="text">
      <style:text-properties fo:color="#000000" loext:opacity="100%" style:text-underline-style="solid" style:text-underline-width="auto" style:text-underline-color="font-color" fo:font-weight="normal" style:font-weight-asian="normal" style:font-weight-complex="normal"/>
    </style:style>
    <style:style style:name="T8" style:family="text">
      <style:text-properties fo:color="#000000" loext:opacity="100%" style:text-underline-style="solid" style:text-underline-width="auto" style:text-underline-color="font-color" fo:font-weight="normal" style:font-family-asian="Calibri" style:font-weight-asian="normal" style:font-family-complex="Calibri" style:font-family-generic-complex="system" style:font-pitch-complex="variable" style:font-weight-complex="normal"/>
    </style:style>
    <style:style style:name="T9" style:family="text">
      <style:text-properties fo:color="#000000" loext:opacity="100%" style:text-underline-style="solid" style:text-underline-width="auto" style:text-underline-color="font-color" fo:font-weight="normal" officeooo:rsid="00601405" style:font-family-asian="Calibri" style:font-weight-asian="normal" style:font-family-complex="Calibri" style:font-family-generic-complex="system" style:font-pitch-complex="variable" style:font-weight-complex="normal"/>
    </style:style>
    <style:style style:name="T10" style:family="text">
      <style:text-properties fo:color="#000000" loext:opacity="100%" style:text-underline-style="solid" style:text-underline-width="auto" style:text-underline-color="font-color" fo:font-weight="normal" officeooo:rsid="00601405" style:font-weight-asian="normal" style:font-weight-complex="normal"/>
    </style:style>
    <style:style style:name="T11" style:family="text">
      <style:text-properties fo:color="#000000" loext:opacity="100%"/>
    </style:style>
    <style:style style:name="T12" style:family="text">
      <style:text-properties fo:color="#000000" loext:opacity="100%" fo:font-size="15pt" style:text-underline-style="none" fo:font-weight="bold" style:font-size-asian="15pt" style:font-weight-asian="bold" style:font-size-complex="15pt" style:font-weight-complex="bold"/>
    </style:style>
    <style:style style:name="T13" style:family="text">
      <style:text-properties fo:color="#000000" loext:opacity="100%" fo:font-size="15pt" style:text-underline-style="none" fo:font-weight="normal" style:font-size-asian="15pt" style:font-weight-asian="normal" style:font-size-complex="15pt" style:font-weight-complex="normal"/>
    </style:style>
    <style:style style:name="T14" style:family="text">
      <style:text-properties fo:color="#000000" loext:opacity="100%" fo:font-size="15pt" style:text-underline-style="none" fo:font-weight="normal" officeooo:rsid="002c8bb4" style:font-size-asian="15pt" style:font-weight-asian="normal" style:font-size-complex="15pt" style:font-weight-complex="normal"/>
    </style:style>
    <style:style style:name="T15" style:family="text">
      <style:text-properties fo:color="#000000" loext:opacity="100%" fo:font-size="15pt" style:text-underline-style="none" fo:font-weight="normal" officeooo:rsid="009a7dce" style:font-size-asian="15pt" style:font-weight-asian="normal" style:font-size-complex="15pt" style:font-weight-complex="normal"/>
    </style:style>
    <style:style style:name="T16" style:family="text">
      <style:text-properties fo:color="#000000" loext:opacity="100%" fo:font-size="15pt" style:text-underline-style="none" fo:font-weight="normal" officeooo:rsid="002cae62" style:font-size-asian="15pt" style:font-weight-asian="normal" style:font-size-complex="15pt" style:font-weight-complex="normal"/>
    </style:style>
    <style:style style:name="T17" style:family="text">
      <style:text-properties officeooo:rsid="0034e78a"/>
    </style:style>
    <style:style style:name="T18" style:family="text">
      <style:text-properties fo:font-weight="normal" officeooo:rsid="0034e78a" style:font-weight-asian="normal" style:font-weight-complex="normal"/>
    </style:style>
    <style:style style:name="T19" style:family="text">
      <style:text-properties fo:color="#000000" loext:opacity="100%" fo:font-weight="normal" officeooo:rsid="0034e78a" style:font-weight-asian="normal" style:font-weight-complex="normal"/>
    </style:style>
    <style:style style:name="T20" style:family="text">
      <style:text-properties fo:color="#000000" loext:opacity="100%" fo:font-weight="normal" officeooo:rsid="00601405" style:font-weight-asian="normal" style:font-weight-complex="normal"/>
    </style:style>
    <style:style style:name="T21" style:family="text">
      <style:text-properties fo:color="#000000" loext:opacity="100%" fo:font-weight="normal" officeooo:rsid="0034e78a" style:font-family-asian="Calibri" style:font-weight-asian="normal" style:font-family-complex="Calibri" style:font-family-generic-complex="system" style:font-pitch-complex="variable" style:font-weight-complex="normal"/>
    </style:style>
    <style:style style:name="T22" style:family="text">
      <style:text-properties fo:color="#000000" loext:opacity="100%" fo:font-weight="normal" officeooo:rsid="00601405" style:font-family-asian="Calibri" style:font-weight-asian="normal" style:font-family-complex="Calibri" style:font-family-generic-complex="system" style:font-pitch-complex="variable" style:font-weight-complex="normal"/>
    </style:style>
    <style:style style:name="T23" style:family="text">
      <style:text-properties fo:font-weight="normal" officeooo:rsid="00601405" style:font-weight-asian="normal" style:font-weight-complex="normal"/>
    </style:style>
    <style:style style:name="T24" style:family="text">
      <style:text-properties fo:font-weight="bold" style:font-weight-asian="bold" style:font-weight-complex="bold"/>
    </style:style>
    <style:style style:name="T25" style:family="text">
      <style:text-properties officeooo:rsid="00bbb1a0"/>
    </style:style>
    <style:style style:name="T26" style:family="text">
      <style:text-properties officeooo:rsid="00bd20de"/>
    </style:style>
    <style:style style:name="T27" style:family="text">
      <style:text-properties officeooo:rsid="00c1540f"/>
    </style:style>
    <style:style style:name="T28" style:family="text">
      <style:text-properties officeooo:rsid="00c20907"/>
    </style:style>
    <style:style style:name="T29" style:family="text">
      <style:text-properties officeooo:rsid="00c3bf9e"/>
    </style:style>
    <style:style style:name="T30" style:family="text">
      <style:text-properties officeooo:rsid="00c51003"/>
    </style:style>
    <style:style style:name="T31" style:family="text">
      <style:text-properties fo:font-size="15pt" style:text-underline-style="none" fo:font-weight="bold" officeooo:rsid="00f12ab3" style:font-size-asian="15pt" style:font-weight-asian="bold" style:font-size-complex="15pt" style:font-weight-complex="bold"/>
    </style:style>
    <style:style style:name="T32" style:family="text">
      <style:text-properties officeooo:rsid="00b924d4"/>
    </style:style>
    <style:style style:name="T33" style:family="text">
      <style:text-properties officeooo:rsid="00ba147a"/>
    </style:style>
    <style:style style:name="T34" style:family="text">
      <style:text-properties fo:font-size="12pt" fo:font-weight="normal" officeooo:rsid="0034e78a" style:font-size-asian="12pt" style:font-weight-asian="normal" style:font-size-complex="12pt" style:font-weight-complex="normal"/>
    </style:style>
    <style:style style:name="T35" style:family="text">
      <style:text-properties fo:font-size="12pt" fo:font-weight="normal" officeooo:rsid="00625b1c" style:font-size-asian="12pt" style:font-weight-asian="normal" style:font-size-complex="12pt" style:font-weight-complex="normal"/>
    </style:style>
    <style:style style:name="T36" style:family="text">
      <style:text-properties fo:font-size="12pt" fo:font-weight="normal" officeooo:rsid="0034e78a" style:font-family-asian="Calibri" style:font-size-asian="12pt" style:font-weight-asian="normal" style:font-family-complex="Calibri" style:font-family-generic-complex="system" style:font-pitch-complex="variable" style:font-size-complex="12pt" style:font-weight-complex="normal"/>
    </style:style>
    <style:style style:name="T37" style:family="text">
      <style:text-properties fo:font-size="12pt" fo:font-weight="normal" officeooo:rsid="00601405" style:font-family-asian="Calibri" style:font-size-asian="12pt" style:font-weight-asian="normal" style:font-family-complex="Calibri" style:font-family-generic-complex="system" style:font-pitch-complex="variable" style:font-size-complex="12pt" style:font-weight-complex="normal"/>
    </style:style>
    <style:style style:name="T38" style:family="text">
      <style:text-properties fo:font-size="12pt" fo:font-weight="normal" officeooo:rsid="00601405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5pt" style:text-underline-style="none" fo:font-weight="normal" officeooo:rsid="002e8e4c" style:font-size-asian="15pt" style:font-weight-asian="normal" style:font-size-complex="15pt" style:font-weight-complex="normal"/>
    </style:style>
    <style:style style:name="T40" style:family="text">
      <style:text-properties fo:color="#000000" loext:opacity="100%" fo:font-size="15pt" fo:font-style="normal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41" style:family="text">
      <style:text-properties fo:color="#000000" loext:opacity="100%" fo:font-size="15pt" style:text-underline-style="none" fo:font-weight="normal" officeooo:rsid="003700b5" style:font-size-asian="15pt" style:font-weight-asian="normal" style:font-size-complex="15pt" style:font-weight-complex="normal"/>
    </style:style>
    <style:style style:name="T42" style:family="text">
      <style:text-properties fo:font-weight="normal" officeooo:rsid="00625b1c" style:font-weight-asian="normal" style:font-weight-complex="normal"/>
    </style:style>
    <style:style style:name="T43" style:family="text">
      <style:text-properties fo:font-weight="normal" officeooo:rsid="0034e78a" style:font-family-asian="Calibri" style:font-weight-asian="normal" style:font-family-complex="Calibri" style:font-family-generic-complex="system" style:font-pitch-complex="variable" style:font-weight-complex="normal"/>
    </style:style>
    <style:style style:name="T44" style:family="text">
      <style:text-properties fo:font-weight="normal" officeooo:rsid="00601405" style:font-family-asian="Calibri" style:font-weight-asian="normal" style:font-family-complex="Calibri" style:font-family-generic-complex="system" style:font-pitch-complex="variable" style:font-weight-complex="normal"/>
    </style:style>
    <style:style style:name="T45" style:family="text">
      <style:text-properties fo:color="#000000" loext:opacity="100%" fo:font-size="15pt" style:text-underline-style="none" fo:font-weight="normal" officeooo:rsid="009f5bae" style:font-size-asian="15pt" style:font-weight-asian="normal" style:font-size-complex="15pt" style:font-weight-complex="normal"/>
    </style:style>
    <style:style style:name="T46" style:family="text">
      <style:text-properties fo:color="#000000" loext:opacity="100%" fo:font-size="15pt" style:text-underline-style="none" fo:font-weight="normal" officeooo:rsid="003517cb" style:font-size-asian="15pt" style:font-weight-asian="normal" style:font-size-complex="15pt" style:font-weight-complex="normal"/>
    </style:style>
    <style:style style:name="T47" style:family="text">
      <style:text-properties fo:font-weight="normal" officeooo:rsid="00b90b3d" style:font-family-asian="Calibri" style:font-weight-asian="normal" style:font-family-complex="Calibri" style:font-family-generic-complex="system" style:font-pitch-complex="variable" style:font-weight-complex="normal"/>
    </style:style>
    <style:style style:name="T48" style:family="text">
      <style:text-properties fo:font-weight="normal" officeooo:rsid="00b90b3d" style:font-weight-asian="normal" style:font-weight-complex="normal"/>
    </style:style>
    <style:style style:name="T49" style:family="text">
      <style:text-properties fo:color="#000000" loext:opacity="100%" fo:font-size="15pt" style:text-underline-style="none" fo:font-weight="normal" officeooo:rsid="0034959c" style:font-size-asian="15pt" style:font-weight-asian="normal" style:font-size-complex="15pt" style:font-weight-complex="normal"/>
    </style:style>
    <style:style style:name="T50" style:family="text">
      <style:text-properties fo:color="#000000" loext:opacity="100%" fo:font-size="15pt" style:text-underline-style="none" fo:font-weight="normal" officeooo:rsid="003400ad" style:font-size-asian="15pt" style:font-weight-asian="normal" style:font-size-complex="15pt" style:font-weight-complex="normal"/>
    </style:style>
    <style:style style:name="T51" style:family="text">
      <style:text-properties fo:color="#000000" loext:opacity="100%" fo:font-size="15pt" style:text-underline-style="none" fo:font-weight="normal" officeooo:rsid="00a1212e" style:font-size-asian="15pt" style:font-weight-asian="normal" style:font-size-complex="15pt" style:font-weight-complex="normal"/>
    </style:style>
    <style:style style:name="T52" style:family="text">
      <style:text-properties fo:color="#000000" loext:opacity="100%" fo:font-size="15pt" style:text-underline-style="none" fo:font-weight="normal" officeooo:rsid="015c1fea" style:font-size-asian="15pt" style:font-weight-asian="normal" style:font-size-complex="15pt" style:font-weight-complex="normal"/>
    </style:style>
    <style:style style:name="T53" style:family="text">
      <style:text-properties fo:color="#000000" loext:opacity="100%" fo:font-size="15pt" style:font-size-asian="15pt" style:font-size-complex="15pt"/>
    </style:style>
    <style:style style:name="T54" style:family="text">
      <style:text-properties officeooo:rsid="020a589b"/>
    </style:style>
    <style:style style:name="T55" style:family="text">
      <style:text-properties fo:color="#000000" loext:opacity="100%" fo:font-size="15pt" style:text-underline-style="solid" style:text-underline-width="auto" style:text-underline-color="font-color" fo:font-weight="bold" officeooo:rsid="00bfe5dc" style:font-size-asian="15pt" style:font-weight-asian="bold" style:font-size-complex="15pt" style:font-weight-complex="bold"/>
    </style:style>
    <style:style style:name="T56" style:family="text">
      <style:text-properties fo:color="#000000" loext:opacity="100%" fo:font-size="15pt" style:text-underline-style="solid" style:text-underline-width="auto" style:text-underline-color="font-color" fo:font-weight="bold" officeooo:rsid="0128a157" style:font-size-asian="15pt" style:font-weight-asian="bold" style:font-size-complex="15pt" style:font-weight-complex="bold"/>
    </style:style>
    <style:style style:name="T57" style:family="text">
      <style:text-properties fo:color="#000000" loext:opacity="100%" fo:font-size="15pt" style:text-underline-style="solid" style:text-underline-width="auto" style:text-underline-color="font-color" fo:font-weight="bold" officeooo:rsid="01390552" style:font-size-asian="15pt" style:font-weight-asian="bold" style:font-size-complex="15pt" style:font-weight-complex="bold"/>
    </style:style>
    <style:style style:name="T58" style:family="text">
      <style:text-properties fo:color="#000000" loext:opacity="100%" fo:font-size="15pt" style:text-underline-style="solid" style:text-underline-width="auto" style:text-underline-color="font-color" fo:font-weight="bold" officeooo:rsid="00c17276" style:font-size-asian="15pt" style:font-weight-asian="bold" style:font-size-complex="15pt" style:font-weight-complex="bold"/>
    </style:style>
    <style:style style:name="T59" style:family="text">
      <style:text-properties fo:color="#000000" loext:opacity="100%" fo:font-size="15pt" style:text-underline-style="solid" style:text-underline-width="auto" style:text-underline-color="font-color" fo:font-weight="bold" officeooo:rsid="020a589b" style:font-size-asian="15pt" style:font-weight-asian="bold" style:font-size-complex="15pt" style:font-weight-complex="bold"/>
    </style:style>
    <style:style style:name="T60" style:family="text">
      <style:text-properties fo:font-size="15pt" fo:font-weight="bold" officeooo:rsid="00bfe5dc" style:font-size-asian="15pt" style:font-weight-asian="bold" style:font-size-complex="15pt" style:font-weight-complex="bold"/>
    </style:style>
    <style:style style:name="T61" style:family="text">
      <style:text-properties fo:font-size="15pt" fo:font-weight="normal" officeooo:rsid="013ae5fe" style:font-size-asian="15pt" style:font-weight-asian="normal" style:font-size-complex="15pt" style:font-weight-complex="normal"/>
    </style:style>
    <style:style style:name="T62" style:family="text">
      <style:text-properties fo:font-size="15pt" fo:font-weight="normal" officeooo:rsid="01102d73" style:font-size-asian="15pt" style:font-weight-asian="normal" style:font-size-complex="15pt" style:font-weight-complex="normal"/>
    </style:style>
    <style:style style:name="T63" style:family="text">
      <style:text-properties fo:font-size="15pt" fo:font-weight="normal" officeooo:rsid="00cbdd40" style:font-size-asian="15pt" style:font-weight-asian="normal" style:font-size-complex="15pt" style:font-weight-complex="normal"/>
    </style:style>
    <style:style style:name="T64" style:family="text">
      <style:text-properties fo:font-size="15pt" fo:font-weight="bold" style:font-size-asian="15pt" style:font-weight-asian="bold" style:font-size-complex="15pt" style:font-weight-complex="bold"/>
    </style:style>
    <style:style style:name="T65" style:family="text">
      <style:text-properties fo:font-size="15pt" fo:font-weight="normal" style:font-size-asian="15pt" style:font-weight-asian="normal" style:font-size-complex="15pt" style:font-weight-complex="normal"/>
    </style:style>
    <style:style style:name="T66" style:family="text">
      <style:text-properties fo:font-size="15pt" style:font-size-asian="15pt" style:font-size-complex="15pt"/>
    </style:style>
    <style:style style:name="T67" style:family="text">
      <style:text-properties fo:font-size="15pt" fo:font-weight="normal" officeooo:rsid="012a0c20" style:font-size-asian="15pt" style:font-weight-asian="normal" style:font-size-complex="15pt" style:font-weight-complex="normal"/>
    </style:style>
    <style:style style:name="T68" style:family="text">
      <style:text-properties fo:font-size="15pt" fo:font-weight="normal" officeooo:rsid="011578e1" style:font-size-asian="15pt" style:font-weight-asian="normal" style:font-size-complex="15pt" style:font-weight-complex="normal"/>
    </style:style>
    <style:style style:name="T69" style:family="text">
      <style:text-properties fo:font-size="15pt" fo:font-weight="normal" officeooo:rsid="00ced16c" style:font-size-asian="15pt" style:font-weight-asian="normal" style:font-size-complex="15pt" style:font-weight-complex="normal"/>
    </style:style>
    <style:style style:name="T70" style:family="text">
      <style:text-properties fo:font-size="15pt" fo:font-weight="normal" officeooo:rsid="013af98e" style:font-size-asian="15pt" style:font-weight-asian="normal" style:font-size-complex="15pt" style:font-weight-complex="normal"/>
    </style:style>
    <style:style style:name="T71" style:family="text">
      <style:text-properties fo:font-size="15pt" fo:font-weight="normal" officeooo:rsid="013c2572" style:font-size-asian="15pt" style:font-weight-asian="normal" style:font-size-complex="15pt" style:font-weight-complex="normal"/>
    </style:style>
    <style:style style:name="T72" style:family="text">
      <style:text-properties fo:font-size="15pt" fo:font-weight="normal" officeooo:rsid="013d255a" style:font-size-asian="15pt" style:font-weight-asian="normal" style:font-size-complex="15pt" style:font-weight-complex="normal"/>
    </style:style>
    <style:style style:name="T73" style:family="text">
      <style:text-properties fo:font-size="15pt" fo:font-weight="normal" officeooo:rsid="013fc8db" style:font-size-asian="15pt" style:font-weight-asian="normal" style:font-size-complex="15pt" style:font-weight-complex="normal"/>
    </style:style>
    <style:style style:name="T74" style:family="text">
      <style:text-properties fo:font-size="15pt" fo:font-weight="normal" officeooo:rsid="00c2194d" style:font-size-asian="15pt" style:font-weight-asian="normal" style:font-size-complex="15pt" style:font-weight-complex="normal"/>
    </style:style>
    <style:style style:name="T75" style:family="text">
      <style:text-properties fo:font-size="15pt" fo:font-weight="normal" officeooo:rsid="00d26789" style:font-size-asian="15pt" style:font-weight-asian="normal" style:font-size-complex="15pt" style:font-weight-complex="normal"/>
    </style:style>
    <style:style style:name="T76" style:family="text">
      <style:text-properties fo:font-size="15pt" fo:font-weight="normal" officeooo:rsid="0140f2db" style:font-size-asian="15pt" style:font-weight-asian="normal" style:font-size-complex="15pt" style:font-weight-complex="normal"/>
    </style:style>
    <style:style style:name="T77" style:family="text">
      <style:text-properties fo:font-size="15pt" fo:font-weight="normal" officeooo:rsid="00d2e318" style:font-size-asian="15pt" style:font-weight-asian="normal" style:font-size-complex="15pt" style:font-weight-complex="normal"/>
    </style:style>
    <style:style style:name="T78" style:family="text">
      <style:text-properties fo:font-size="15pt" fo:font-weight="normal" officeooo:rsid="012ab7bb" style:font-size-asian="15pt" style:font-weight-asian="normal" style:font-size-complex="15pt" style:font-weight-complex="normal"/>
    </style:style>
    <style:style style:name="T79" style:family="text">
      <style:text-properties fo:font-size="15pt" fo:font-weight="normal" officeooo:rsid="00c3a419" style:font-size-asian="15pt" style:font-weight-asian="normal" style:font-size-complex="15pt" style:font-weight-complex="normal"/>
    </style:style>
    <style:style style:name="T80" style:family="text">
      <style:text-properties fo:font-size="15pt" fo:font-weight="normal" officeooo:rsid="0141fa1c" style:font-size-asian="15pt" style:font-weight-asian="normal" style:font-size-complex="15pt" style:font-weight-complex="normal"/>
    </style:style>
    <style:style style:name="T81" style:family="text">
      <style:text-properties fo:font-size="15pt" fo:font-weight="normal" officeooo:rsid="00d3dc40" style:font-size-asian="15pt" style:font-weight-asian="normal" style:font-size-complex="15pt" style:font-weight-complex="normal"/>
    </style:style>
    <style:style style:name="T82" style:family="text">
      <style:text-properties fo:font-size="15pt" fo:font-weight="normal" officeooo:rsid="00c4437f" style:font-size-asian="15pt" style:font-weight-asian="normal" style:font-size-complex="15pt" style:font-weight-complex="normal"/>
    </style:style>
    <style:style style:name="T83" style:family="text">
      <style:text-properties fo:font-size="15pt" fo:font-weight="normal" officeooo:rsid="012b3592" style:font-size-asian="15pt" style:font-weight-asian="normal" style:font-size-complex="15pt" style:font-weight-complex="normal"/>
    </style:style>
    <style:style style:name="T84" style:family="text">
      <style:text-properties fo:font-size="15pt" fo:font-weight="normal" officeooo:rsid="0143e045" style:font-size-asian="15pt" style:font-weight-asian="normal" style:font-size-complex="15pt" style:font-weight-complex="normal"/>
    </style:style>
    <style:style style:name="T85" style:family="text">
      <style:text-properties fo:font-size="15pt" fo:font-weight="normal" officeooo:rsid="01453acc" style:font-size-asian="15pt" style:font-weight-asian="normal" style:font-size-complex="15pt" style:font-weight-complex="normal"/>
    </style:style>
    <style:style style:name="T86" style:family="text">
      <style:text-properties fo:font-size="15pt" fo:font-weight="normal" officeooo:rsid="012df4fe" style:font-size-asian="15pt" style:font-weight-asian="normal" style:font-size-complex="15pt" style:font-weight-complex="normal"/>
    </style:style>
    <style:style style:name="T87" style:family="text">
      <style:text-properties fo:font-size="15pt" fo:font-weight="normal" officeooo:rsid="01336af0" style:font-size-asian="15pt" style:font-weight-asian="normal" style:font-size-complex="15pt" style:font-weight-complex="normal"/>
    </style:style>
    <style:style style:name="T88" style:family="text">
      <style:text-properties fo:font-size="15pt" fo:font-weight="normal" officeooo:rsid="0146b72e" style:font-size-asian="15pt" style:font-weight-asian="normal" style:font-size-complex="15pt" style:font-weight-complex="normal"/>
    </style:style>
    <style:style style:name="T89" style:family="text">
      <style:text-properties fo:font-size="15pt" fo:font-weight="normal" officeooo:rsid="01230689" style:font-size-asian="15pt" style:font-weight-asian="normal" style:font-size-complex="15pt" style:font-weight-complex="normal"/>
    </style:style>
    <style:style style:name="T90" style:family="text">
      <style:text-properties fo:font-size="15pt" fo:font-weight="normal" officeooo:rsid="00c4fd4a" style:font-size-asian="15pt" style:font-weight-asian="normal" style:font-size-complex="15pt" style:font-weight-complex="normal"/>
    </style:style>
    <style:style style:name="T91" style:family="text">
      <style:text-properties fo:font-size="15pt" fo:font-weight="normal" officeooo:rsid="014789c0" style:font-size-asian="15pt" style:font-weight-asian="normal" style:font-size-complex="15pt" style:font-weight-complex="normal"/>
    </style:style>
    <style:style style:name="T92" style:family="text">
      <style:text-properties fo:font-size="15pt" fo:font-weight="normal" officeooo:rsid="01355483" style:font-size-asian="15pt" style:font-weight-asian="normal" style:font-size-complex="15pt" style:font-weight-complex="normal"/>
    </style:style>
    <style:style style:name="T93" style:family="text">
      <style:text-properties fo:font-size="15pt" fo:font-weight="normal" officeooo:rsid="00c51e0b" style:font-size-asian="15pt" style:font-weight-asian="normal" style:font-size-complex="15pt" style:font-weight-complex="normal"/>
    </style:style>
    <style:style style:name="T94" style:family="text">
      <style:text-properties fo:font-size="15pt" officeooo:rsid="0128a1ec" style:font-size-asian="15pt" style:font-size-complex="15pt"/>
    </style:style>
    <style:style style:name="T95" style:family="text">
      <style:text-properties fo:font-size="15pt" fo:font-weight="normal" officeooo:rsid="0147cbc8" style:font-size-asian="15pt" style:font-weight-asian="normal" style:font-size-complex="15pt" style:font-weight-complex="normal"/>
    </style:style>
    <style:style style:name="T96" style:family="text">
      <style:text-properties fo:font-size="15pt" fo:font-weight="normal" officeooo:rsid="01486140" style:font-size-asian="15pt" style:font-weight-asian="normal" style:font-size-complex="15pt" style:font-weight-complex="normal"/>
    </style:style>
    <style:style style:name="T97" style:family="text">
      <style:text-properties fo:font-size="15pt" fo:font-weight="normal" officeooo:rsid="01486288" style:font-size-asian="15pt" style:font-weight-asian="normal" style:font-size-complex="15pt" style:font-weight-complex="normal"/>
    </style:style>
    <style:style style:name="T98" style:family="text">
      <style:text-properties fo:font-size="15pt" fo:font-weight="normal" officeooo:rsid="0137f8d7" style:font-size-asian="15pt" style:font-weight-asian="normal" style:font-size-complex="15pt" style:font-weight-complex="normal"/>
    </style:style>
    <style:style style:name="T99" style:family="text">
      <style:text-properties fo:font-size="15pt" fo:font-weight="normal" officeooo:rsid="01486be0" style:font-size-asian="15pt" style:font-weight-asian="normal" style:font-size-complex="15pt" style:font-weight-complex="normal"/>
    </style:style>
    <style:style style:name="T100" style:family="text">
      <style:text-properties fo:font-size="15pt" fo:font-weight="normal" officeooo:rsid="0126a5c7" style:font-size-asian="15pt" style:font-weight-asian="normal" style:font-size-complex="15pt" style:font-weight-complex="normal"/>
    </style:style>
    <style:style style:name="T101" style:family="text">
      <style:text-properties fo:font-size="15pt" fo:font-weight="normal" officeooo:rsid="0148d3c1" style:font-size-asian="15pt" style:font-weight-asian="normal" style:font-size-complex="15pt" style:font-weight-complex="normal"/>
    </style:style>
    <style:style style:name="T102" style:family="text">
      <style:text-properties fo:font-size="15pt" fo:font-weight="normal" officeooo:rsid="01385f4c" style:font-size-asian="15pt" style:font-weight-asian="normal" style:font-size-complex="15pt" style:font-weight-complex="normal"/>
    </style:style>
    <style:style style:name="T103" style:family="text">
      <style:text-properties fo:font-size="15pt" officeooo:rsid="013a32bd" style:font-size-asian="15pt" style:font-size-complex="15pt"/>
    </style:style>
    <style:style style:name="T104" style:family="text">
      <style:text-properties fo:font-size="15pt" fo:font-weight="normal" officeooo:rsid="01494515" style:font-size-asian="15pt" style:font-weight-asian="normal" style:font-size-complex="15pt" style:font-weight-complex="normal"/>
    </style:style>
    <style:style style:name="T105" style:family="text">
      <style:text-properties fo:font-size="15pt" fo:font-weight="normal" officeooo:rsid="0149b694" style:font-size-asian="15pt" style:font-weight-asian="normal" style:font-size-complex="15pt" style:font-weight-complex="normal"/>
    </style:style>
    <style:style style:name="T106" style:family="text">
      <style:text-properties fo:font-size="15pt" fo:font-weight="normal" officeooo:rsid="014ac7c9" style:font-size-asian="15pt" style:font-weight-asian="normal" style:font-size-complex="15pt" style:font-weight-complex="normal"/>
    </style:style>
    <style:style style:name="T107" style:family="text">
      <style:text-properties fo:font-size="15pt" fo:font-weight="normal" officeooo:rsid="014b0391" style:font-size-asian="15pt" style:font-weight-asian="normal" style:font-size-complex="15pt" style:font-weight-complex="normal"/>
    </style:style>
    <style:style style:name="T108" style:family="text">
      <style:text-properties fo:font-size="15pt" fo:font-weight="normal" officeooo:rsid="014b37ac" style:font-size-asian="15pt" style:font-weight-asian="normal" style:font-size-complex="15pt" style:font-weight-complex="normal"/>
    </style:style>
    <style:style style:name="T109" style:family="text">
      <style:text-properties fo:font-size="15pt" fo:font-weight="normal" officeooo:rsid="014ceaee" style:font-size-asian="15pt" style:font-weight-asian="normal" style:font-size-complex="15pt" style:font-weight-complex="normal"/>
    </style:style>
    <style:style style:name="T110" style:family="text">
      <style:text-properties fo:font-size="15pt" officeooo:rsid="013a32bd" fo:background-color="#eeeeee" loext:char-shading-value="0" style:font-size-asian="15pt" style:font-size-complex="15pt"/>
    </style:style>
    <style:style style:name="T111" style:family="text">
      <style:text-properties fo:font-size="15pt" fo:font-weight="normal" fo:background-color="#eeeeee" loext:char-shading-value="0" style:font-size-asian="15pt" style:font-weight-asian="normal" style:font-size-complex="15pt" style:font-weight-complex="normal"/>
    </style:style>
    <style:style style:name="T112" style:family="text">
      <style:text-properties fo:font-size="15pt" fo:font-weight="normal" officeooo:rsid="014d2d2f" fo:background-color="#eeeeee" loext:char-shading-value="0" style:font-size-asian="15pt" style:font-weight-asian="normal" style:font-size-complex="15pt" style:font-weight-complex="normal"/>
    </style:style>
    <style:style style:name="T113" style:family="text">
      <style:text-properties fo:font-size="15pt" fo:font-weight="normal" officeooo:rsid="00c4fd4a" fo:background-color="#eeeeee" loext:char-shading-value="0" style:font-size-asian="15pt" style:font-weight-asian="normal" style:font-size-complex="15pt" style:font-weight-complex="normal"/>
    </style:style>
    <style:style style:name="T114" style:family="text">
      <style:text-properties fo:font-size="15pt" fo:font-weight="normal" officeooo:rsid="0137f8d7" fo:background-color="#eeeeee" loext:char-shading-value="0" style:font-size-asian="15pt" style:font-weight-asian="normal" style:font-size-complex="15pt" style:font-weight-complex="normal"/>
    </style:style>
    <style:style style:name="T115" style:family="text">
      <style:text-properties fo:font-size="15pt" fo:font-weight="normal" officeooo:rsid="014e5a62" fo:background-color="#eeeeee" loext:char-shading-value="0" style:font-size-asian="15pt" style:font-weight-asian="normal" style:font-size-complex="15pt" style:font-weight-complex="normal"/>
    </style:style>
    <style:style style:name="T116" style:family="text">
      <style:text-properties fo:font-size="15pt" fo:font-weight="normal" officeooo:rsid="00c51e0b" fo:background-color="#eeeeee" loext:char-shading-value="0" style:font-size-asian="15pt" style:font-weight-asian="normal" style:font-size-complex="15pt" style:font-weight-complex="normal"/>
    </style:style>
    <style:style style:name="T117" style:family="text">
      <style:text-properties fo:font-size="15pt" fo:font-weight="normal" officeooo:rsid="014e5e0c" style:font-size-asian="15pt" style:font-weight-asian="normal" style:font-size-complex="15pt" style:font-weight-complex="normal"/>
    </style:style>
    <style:style style:name="T118" style:family="text">
      <style:text-properties fo:font-size="15pt" fo:font-weight="normal" officeooo:rsid="014ec253" style:font-size-asian="15pt" style:font-weight-asian="normal" style:font-size-complex="15pt" style:font-weight-complex="normal"/>
    </style:style>
    <style:style style:name="T119" style:family="text">
      <style:text-properties fo:font-size="15pt" fo:font-weight="normal" officeooo:rsid="015068b8" style:font-size-asian="15pt" style:font-weight-asian="normal" style:font-size-complex="15pt" style:font-weight-complex="normal"/>
    </style:style>
    <style:style style:name="T120" style:family="text">
      <style:text-properties fo:font-size="15pt" fo:font-weight="normal" officeooo:rsid="015226b2" fo:background-color="#eeeeee" loext:char-shading-value="0" style:font-size-asian="15pt" style:font-weight-asian="normal" style:font-size-complex="15pt" style:font-weight-complex="normal"/>
    </style:style>
    <style:style style:name="T121" style:family="text">
      <style:text-properties fo:font-size="15pt" fo:font-weight="normal" officeooo:rsid="015292de" fo:background-color="#eeeeee" loext:char-shading-value="0" style:font-size-asian="15pt" style:font-weight-asian="normal" style:font-size-complex="15pt" style:font-weight-complex="normal"/>
    </style:style>
    <style:style style:name="T122" style:family="text">
      <style:text-properties fo:font-size="15pt" fo:font-weight="normal" officeooo:rsid="01565e3a" style:font-size-asian="15pt" style:font-weight-asian="normal" style:font-size-complex="15pt" style:font-weight-complex="normal"/>
    </style:style>
    <style:style style:name="T123" style:family="text">
      <style:text-properties fo:font-size="15pt" fo:font-weight="normal" officeooo:rsid="0156701b" style:font-size-asian="15pt" style:font-weight-asian="normal" style:font-size-complex="15pt" style:font-weight-complex="normal"/>
    </style:style>
    <style:style style:name="T124" style:family="text">
      <style:text-properties fo:font-size="15pt" fo:font-weight="normal" officeooo:rsid="015807d0" style:font-size-asian="15pt" style:font-weight-asian="normal" style:font-size-complex="15pt" style:font-weight-complex="normal"/>
    </style:style>
    <style:style style:name="T125" style:family="text">
      <style:text-properties fo:font-size="15pt" officeooo:rsid="011002b8" fo:background-color="#eeeeee" loext:char-shading-value="0" style:font-size-asian="15pt" style:font-size-complex="15pt"/>
    </style:style>
    <style:style style:name="T126" style:family="text">
      <style:text-properties fo:font-size="15pt" fo:font-weight="normal" officeooo:rsid="0159a666" fo:background-color="#eeeeee" loext:char-shading-value="0" style:font-size-asian="15pt" style:font-weight-asian="normal" style:font-size-complex="15pt" style:font-weight-complex="normal"/>
    </style:style>
    <style:style style:name="T127" style:family="text">
      <style:text-properties fo:font-size="15pt" fo:font-weight="normal" officeooo:rsid="01385f4c" fo:background-color="#eeeeee" loext:char-shading-value="0" style:font-size-asian="15pt" style:font-weight-asian="normal" style:font-size-complex="15pt" style:font-weight-complex="normal"/>
    </style:style>
    <style:style style:name="T128" style:family="text">
      <style:text-properties fo:font-size="15pt" fo:font-weight="normal" officeooo:rsid="015ab1a0" fo:background-color="#eeeeee" loext:char-shading-value="0" style:font-size-asian="15pt" style:font-weight-asian="normal" style:font-size-complex="15pt" style:font-weight-complex="normal"/>
    </style:style>
    <style:style style:name="T129" style:family="text">
      <style:text-properties fo:color="#000000" loext:opacity="100%" fo:font-size="15pt" style:text-underline-style="solid" style:text-underline-width="auto" style:text-underline-color="font-color" fo:font-weight="normal" officeooo:rsid="00c7f57a" style:font-size-asian="15pt" style:font-weight-asian="normal" style:font-size-complex="15pt" style:font-weight-complex="normal"/>
    </style:style>
    <style:style style:name="T130" style:family="text">
      <style:text-properties fo:font-size="15pt" fo:font-weight="normal" officeooo:rsid="012930b1" style:font-size-asian="15pt" style:font-weight-asian="normal" style:font-size-complex="15pt" style:font-weight-complex="normal"/>
    </style:style>
    <style:style style:name="T131" style:family="text">
      <style:text-properties fo:font-size="15pt" fo:font-weight="normal" officeooo:rsid="011200a9" style:font-size-asian="15pt" style:font-weight-asian="normal" style:font-size-complex="15pt" style:font-weight-complex="normal"/>
    </style:style>
    <style:style style:name="T132" style:family="text">
      <style:text-properties fo:font-size="15pt" fo:font-weight="normal" officeooo:rsid="00cd7a74" style:font-size-asian="15pt" style:font-weight-asian="normal" style:font-size-complex="15pt" style:font-weight-complex="normal"/>
    </style:style>
    <style:style style:name="T133" style:family="text">
      <style:text-properties fo:font-size="15pt" fo:font-weight="normal" officeooo:rsid="012ab25a" style:font-size-asian="15pt" style:font-weight-asian="normal" style:font-size-complex="15pt" style:font-weight-complex="normal"/>
    </style:style>
    <style:style style:name="T134" style:family="text">
      <style:text-properties fo:font-family="'Liberation Serif'" style:font-family-generic="roman" fo:font-size="15pt" fo:font-weight="normal" officeooo:rsid="012ab25a" style:font-family-asian="'Liberation Serif'" style:font-family-generic-asian="roman" style:font-size-asian="15pt" style:font-weight-asian="normal" style:font-family-complex="'Liberation Serif'" style:font-family-generic-complex="roman" style:font-size-complex="15pt" style:font-weight-complex="normal"/>
    </style:style>
    <style:style style:name="T135" style:family="text">
      <style:text-properties fo:font-size="15pt" fo:font-weight="normal" officeooo:rsid="011bf86d" style:font-size-asian="15pt" style:font-weight-asian="normal" style:font-size-complex="15pt" style:font-weight-complex="normal"/>
    </style:style>
    <style:style style:name="T136" style:family="text">
      <style:text-properties fo:font-size="15pt" officeooo:rsid="012b3592" style:font-size-asian="15pt" style:font-size-complex="15pt"/>
    </style:style>
    <style:style style:name="T137" style:family="text">
      <style:text-properties fo:font-size="15pt" fo:font-weight="normal" officeooo:rsid="012d085d" style:font-size-asian="15pt" style:font-weight-asian="normal" style:font-size-complex="15pt" style:font-weight-complex="normal"/>
    </style:style>
    <style:style style:name="T138" style:family="text">
      <style:text-properties fo:font-size="15pt" fo:font-weight="normal" officeooo:rsid="012f61b3" style:font-size-asian="15pt" style:font-weight-asian="normal" style:font-size-complex="15pt" style:font-weight-complex="normal"/>
    </style:style>
    <style:style style:name="T139" style:family="text">
      <style:text-properties fo:font-size="15pt" fo:font-weight="normal" officeooo:rsid="013357b2" style:font-size-asian="15pt" style:font-weight-asian="normal" style:font-size-complex="15pt" style:font-weight-complex="normal"/>
    </style:style>
    <style:style style:name="T140" style:family="text">
      <style:text-properties fo:font-size="15pt" fo:font-weight="normal" officeooo:rsid="012fdcd5" style:font-size-asian="15pt" style:font-weight-asian="normal" style:font-size-complex="15pt" style:font-weight-complex="normal"/>
    </style:style>
    <style:style style:name="T141" style:family="text">
      <style:text-properties fo:font-size="15pt" fo:font-weight="normal" officeooo:rsid="0131d898" style:font-size-asian="15pt" style:font-weight-asian="normal" style:font-size-complex="15pt" style:font-weight-complex="normal"/>
    </style:style>
    <style:style style:name="T142" style:family="text">
      <style:text-properties fo:font-size="15pt" fo:font-weight="normal" officeooo:rsid="0136d228" style:font-size-asian="15pt" style:font-weight-asian="normal" style:font-size-complex="15pt" style:font-weight-complex="normal"/>
    </style:style>
    <style:style style:name="T143" style:family="text">
      <style:text-properties fo:font-size="15pt" fo:font-weight="normal" officeooo:rsid="01375ac5" style:font-size-asian="15pt" style:font-weight-asian="normal" style:font-size-complex="15pt" style:font-weight-complex="normal"/>
    </style:style>
    <style:style style:name="T144" style:family="text">
      <style:text-properties fo:font-size="15pt" officeooo:rsid="011002b8" style:font-size-asian="15pt" style:font-size-complex="15pt"/>
    </style:style>
    <style:style style:name="T145" style:family="text">
      <style:text-properties fo:color="#000000" loext:opacity="100%" fo:font-size="15pt" style:text-underline-style="solid" style:text-underline-width="auto" style:text-underline-color="font-color" fo:font-weight="normal" officeooo:rsid="00c7f57a" fo:background-color="#eeeeee" loext:char-shading-value="0" style:font-size-asian="15pt" style:font-weight-asian="normal" style:font-size-complex="15pt" style:font-weight-complex="normal"/>
    </style:style>
    <style:style style:name="T146" style:family="text">
      <style:text-properties fo:color="#000000" loext:opacity="100%" fo:font-size="15pt" style:text-underline-style="solid" style:text-underline-width="auto" style:text-underline-color="font-color" fo:font-weight="bold" officeooo:rsid="010e1173" style:font-size-asian="15pt" style:font-weight-asian="bold" style:font-size-complex="15pt" style:font-weight-complex="bold"/>
    </style:style>
    <style:style style:name="T147" style:family="text">
      <style:text-properties fo:font-size="15pt" fo:font-weight="normal" officeooo:rsid="0117611e" style:font-size-asian="15pt" style:font-weight-asian="normal" style:font-size-complex="15pt" style:font-weight-complex="normal"/>
    </style:style>
    <style:style style:name="T148" style:family="text">
      <style:text-properties fo:font-size="15pt" fo:font-weight="normal" officeooo:rsid="01188647" style:font-size-asian="15pt" style:font-weight-asian="normal" style:font-size-complex="15pt" style:font-weight-complex="normal"/>
    </style:style>
    <style:style style:name="T149" style:family="text">
      <style:text-properties fo:font-size="15pt" fo:font-weight="normal" officeooo:rsid="011a7367" style:font-size-asian="15pt" style:font-weight-asian="normal" style:font-size-complex="15pt" style:font-weight-complex="normal"/>
    </style:style>
    <style:style style:name="T150" style:family="text">
      <style:text-properties fo:font-size="15pt" fo:font-weight="normal" officeooo:rsid="011b4368" style:font-size-asian="15pt" style:font-weight-asian="normal" style:font-size-complex="15pt" style:font-weight-complex="normal"/>
    </style:style>
    <style:style style:name="T151" style:family="text">
      <style:text-properties fo:font-size="15pt" fo:font-weight="normal" officeooo:rsid="011da4db" style:font-size-asian="15pt" style:font-weight-asian="normal" style:font-size-complex="15pt" style:font-weight-complex="normal"/>
    </style:style>
    <style:style style:name="T152" style:family="text">
      <style:text-properties fo:font-size="15pt" fo:font-weight="normal" officeooo:rsid="011f530c" style:font-size-asian="15pt" style:font-weight-asian="normal" style:font-size-complex="15pt" style:font-weight-complex="normal"/>
    </style:style>
    <style:style style:name="T153" style:family="text">
      <style:text-properties fo:font-size="15pt" fo:font-weight="normal" officeooo:rsid="0120cca9" style:font-size-asian="15pt" style:font-weight-asian="normal" style:font-size-complex="15pt" style:font-weight-complex="normal"/>
    </style:style>
    <style:style style:name="T154" style:family="text">
      <style:text-properties fo:font-size="15pt" fo:font-weight="normal" officeooo:rsid="01217f78" style:font-size-asian="15pt" style:font-weight-asian="normal" style:font-size-complex="15pt" style:font-weight-complex="normal"/>
    </style:style>
    <style:style style:name="T155" style:family="text">
      <style:text-properties fo:font-size="15pt" style:text-underline-style="solid" style:text-underline-width="auto" style:text-underline-color="font-color" fo:font-weight="normal" officeooo:rsid="00c7f57a" style:font-size-asian="15pt" style:font-weight-asian="normal" style:font-size-complex="15pt" style:font-weight-complex="normal"/>
    </style:style>
    <style:style style:name="T156" style:family="text">
      <style:text-properties fo:color="#000000" loext:opacity="100%" fo:font-size="15pt" style:text-underline-style="solid" style:text-underline-width="auto" style:text-underline-color="font-color" fo:font-weight="bold" officeooo:rsid="00cb74ce" style:font-size-asian="15pt" style:font-weight-asian="bold" style:font-size-complex="15pt" style:font-weight-complex="bold"/>
    </style:style>
    <style:style style:name="T157" style:family="text">
      <style:text-properties fo:color="#000000" loext:opacity="100%" fo:font-size="15pt" fo:font-weight="bold" officeooo:rsid="00bfe5dc" style:font-size-asian="15pt" style:font-weight-asian="bold" style:font-size-complex="15pt" style:font-weight-complex="bold"/>
    </style:style>
    <style:style style:name="T158" style:family="text">
      <style:text-properties fo:color="#000000" loext:opacity="100%" fo:font-size="15pt" fo:font-weight="normal" officeooo:rsid="00cbdd40" style:font-size-asian="15pt" style:font-weight-asian="normal" style:font-size-complex="15pt" style:font-weight-complex="normal"/>
    </style:style>
    <style:style style:name="T159" style:family="text">
      <style:text-properties fo:font-size="15pt" fo:font-weight="normal" officeooo:rsid="00cf4aa1" style:font-size-asian="15pt" style:font-weight-asian="normal" style:font-size-complex="15pt" style:font-weight-complex="normal"/>
    </style:style>
    <style:style style:name="T160" style:family="text">
      <style:text-properties fo:font-size="15pt" fo:font-weight="normal" officeooo:rsid="00d5c147" style:font-size-asian="15pt" style:font-weight-asian="normal" style:font-size-complex="15pt" style:font-weight-complex="normal"/>
    </style:style>
    <style:style style:name="T161" style:family="text">
      <style:text-properties fo:color="#000000" loext:opacity="100%" fo:font-size="15pt" fo:font-weight="normal" style:font-size-asian="15pt" style:font-weight-asian="normal" style:font-size-complex="15pt" style:font-weight-complex="normal"/>
    </style:style>
    <style:style style:name="T162" style:family="text">
      <style:text-properties fo:color="#000000" loext:opacity="100%" fo:font-size="15pt" fo:font-weight="normal" officeooo:rsid="00d74462" style:font-size-asian="15pt" style:font-weight-asian="normal" style:font-size-complex="15pt" style:font-weight-complex="normal"/>
    </style:style>
    <style:style style:name="T163" style:family="text">
      <style:text-properties fo:color="#000000" loext:opacity="100%" fo:font-size="15pt" fo:font-weight="normal" officeooo:rsid="00c4437f" style:font-size-asian="15pt" style:font-weight-asian="normal" style:font-size-complex="15pt" style:font-weight-complex="normal"/>
    </style:style>
    <style:style style:name="T164" style:family="text">
      <style:text-properties fo:font-size="15pt" fo:font-weight="normal" officeooo:rsid="00d78354" style:font-size-asian="15pt" style:font-weight-asian="normal" style:font-size-complex="15pt" style:font-weight-complex="normal"/>
    </style:style>
    <style:style style:name="T165" style:family="text">
      <style:text-properties fo:font-size="15pt" fo:font-weight="normal" officeooo:rsid="00da57db" style:font-size-asian="15pt" style:font-weight-asian="normal" style:font-size-complex="15pt" style:font-weight-complex="normal"/>
    </style:style>
    <style:style style:name="T166" style:family="text">
      <style:text-properties fo:font-size="15pt" fo:font-weight="normal" officeooo:rsid="00d8b4c2" style:font-size-asian="15pt" style:font-weight-asian="normal" style:font-size-complex="15pt" style:font-weight-complex="normal"/>
    </style:style>
    <style:style style:name="T167" style:family="text">
      <style:text-properties fo:font-size="15pt" fo:font-weight="normal" officeooo:rsid="00dbb8b2" style:font-size-asian="15pt" style:font-weight-asian="normal" style:font-size-complex="15pt" style:font-weight-complex="normal"/>
    </style:style>
    <style:style style:name="T168" style:family="text">
      <style:text-properties fo:font-size="15pt" fo:font-weight="normal" officeooo:rsid="00dd2af7" style:font-size-asian="15pt" style:font-weight-asian="normal" style:font-size-complex="15pt" style:font-weight-complex="normal"/>
    </style:style>
    <style:style style:name="T169" style:family="text">
      <style:text-properties fo:font-size="15pt" fo:font-weight="normal" officeooo:rsid="00debd4b" style:font-size-asian="15pt" style:font-weight-asian="normal" style:font-size-complex="15pt" style:font-weight-complex="normal"/>
    </style:style>
    <style:style style:name="T170" style:family="text">
      <style:text-properties fo:font-size="15pt" fo:font-weight="normal" officeooo:rsid="00e0acf0" style:font-size-asian="15pt" style:font-weight-asian="normal" style:font-size-complex="15pt" style:font-weight-complex="normal"/>
    </style:style>
    <style:style style:name="T171" style:family="text">
      <style:text-properties fo:font-size="15pt" officeooo:rsid="00e3d66d" style:font-size-asian="15pt" style:font-size-complex="15pt"/>
    </style:style>
    <style:style style:name="T172" style:family="text">
      <style:text-properties fo:font-size="15pt" officeooo:rsid="00c51e0b" style:font-size-asian="15pt" style:font-size-complex="15pt"/>
    </style:style>
    <style:style style:name="T173" style:family="text">
      <style:text-properties fo:font-size="15pt" fo:font-weight="normal" officeooo:rsid="00e556d2" style:font-size-asian="15pt" style:font-weight-asian="normal" style:font-size-complex="15pt" style:font-weight-complex="normal"/>
    </style:style>
    <style:style style:name="T174" style:family="text">
      <style:text-properties fo:font-size="15pt" fo:font-weight="normal" officeooo:rsid="00c7c734" style:font-size-asian="15pt" style:font-weight-asian="normal" style:font-size-complex="15pt" style:font-weight-complex="normal"/>
    </style:style>
    <style:style style:name="T175" style:family="text">
      <style:text-properties fo:font-size="15pt" fo:font-weight="normal" officeooo:rsid="00e5e9df" style:font-size-asian="15pt" style:font-weight-asian="normal" style:font-size-complex="15pt" style:font-weight-complex="normal"/>
    </style:style>
    <style:style style:name="T176" style:family="text">
      <style:text-properties fo:font-size="15pt" fo:font-weight="normal" officeooo:rsid="00e8ee5d" style:font-size-asian="15pt" style:font-weight-asian="normal" style:font-size-complex="15pt" style:font-weight-complex="normal"/>
    </style:style>
    <style:style style:name="T177" style:family="text">
      <style:text-properties fo:font-size="15pt" fo:font-weight="normal" officeooo:rsid="00eaa9f5" style:font-size-asian="15pt" style:font-weight-asian="normal" style:font-size-complex="15pt" style:font-weight-complex="normal"/>
    </style:style>
    <style:style style:name="T178" style:family="text">
      <style:text-properties fo:font-size="15pt" fo:font-weight="normal" officeooo:rsid="00eac6a0" style:font-size-asian="15pt" style:font-weight-asian="normal" style:font-size-complex="15pt" style:font-weight-complex="normal"/>
    </style:style>
    <style:style style:name="T179" style:family="text">
      <style:text-properties fo:font-size="15pt" fo:font-weight="normal" officeooo:rsid="00ee5895" style:font-size-asian="15pt" style:font-weight-asian="normal" style:font-size-complex="15pt" style:font-weight-complex="normal"/>
    </style:style>
    <style:style style:name="T180" style:family="text">
      <style:text-properties fo:font-size="15pt" fo:font-weight="normal" officeooo:rsid="00ecc71b" style:font-size-asian="15pt" style:font-weight-asian="normal" style:font-size-complex="15pt" style:font-weight-complex="normal"/>
    </style:style>
    <style:style style:name="T181" style:family="text">
      <style:text-properties fo:font-size="15pt" fo:font-weight="normal" officeooo:rsid="00ecab10" style:font-size-asian="15pt" style:font-weight-asian="normal" style:font-size-complex="15pt" style:font-weight-complex="normal"/>
    </style:style>
    <style:style style:name="T182" style:family="text">
      <style:text-properties fo:font-size="15pt" fo:font-weight="normal" officeooo:rsid="00edd5f2" style:font-size-asian="15pt" style:font-weight-asian="normal" style:font-size-complex="15pt" style:font-weight-complex="normal"/>
    </style:style>
    <style:style style:name="T183" style:family="text">
      <style:text-properties fo:font-size="15pt" fo:font-weight="normal" officeooo:rsid="00ef7ba7" style:font-size-asian="15pt" style:font-weight-asian="normal" style:font-size-complex="15pt" style:font-weight-complex="normal"/>
    </style:style>
    <style:style style:name="T184" style:family="text">
      <style:text-properties fo:font-size="15pt" fo:font-weight="normal" officeooo:rsid="00d2e318" fo:background-color="transparent" loext:char-shading-value="0" style:font-size-asian="15pt" style:font-weight-asian="normal" style:font-size-complex="15pt" style:font-weight-complex="normal"/>
    </style:style>
    <style:style style:name="T185" style:family="text">
      <style:text-properties fo:font-size="15pt" fo:font-weight="normal" officeooo:rsid="00ef7ba7" fo:background-color="transparent" loext:char-shading-value="0" style:font-size-asian="15pt" style:font-weight-asian="normal" style:font-size-complex="15pt" style:font-weight-complex="normal"/>
    </style:style>
    <style:style style:name="T186" style:family="text">
      <style:text-properties fo:font-size="15pt" fo:font-weight="normal" officeooo:rsid="00e0acf0" fo:background-color="transparent" loext:char-shading-value="0" style:font-size-asian="15pt" style:font-weight-asian="normal" style:font-size-complex="15pt" style:font-weight-complex="normal"/>
    </style:style>
    <style:style style:name="T187" style:family="text">
      <style:text-properties fo:font-size="15pt" fo:font-weight="normal" officeooo:rsid="00f128ad" style:font-size-asian="15pt" style:font-weight-asian="normal" style:font-size-complex="15pt" style:font-weight-complex="normal"/>
    </style:style>
    <style:style style:name="T188" style:family="text">
      <style:text-properties fo:font-size="15pt" fo:font-weight="normal" officeooo:rsid="00f2456f" style:font-size-asian="15pt" style:font-weight-asian="normal" style:font-size-complex="15pt" style:font-weight-complex="normal"/>
    </style:style>
    <style:style style:name="T189" style:family="text">
      <style:text-properties fo:font-size="15pt" fo:font-weight="normal" officeooo:rsid="00f53bda" style:font-size-asian="15pt" style:font-weight-asian="normal" style:font-size-complex="15pt" style:font-weight-complex="normal"/>
    </style:style>
    <style:style style:name="T190" style:family="text">
      <style:text-properties fo:font-size="15pt" fo:font-weight="normal" officeooo:rsid="00f64bee" style:font-size-asian="15pt" style:font-weight-asian="normal" style:font-size-complex="15pt" style:font-weight-complex="normal"/>
    </style:style>
    <style:style style:name="T191" style:family="text">
      <style:text-properties fo:font-size="15pt" fo:font-weight="normal" officeooo:rsid="00f720ca" style:font-size-asian="15pt" style:font-weight-asian="normal" style:font-size-complex="15pt" style:font-weight-complex="normal"/>
    </style:style>
    <style:style style:name="T192" style:family="text">
      <style:text-properties fo:font-size="15pt" fo:font-weight="normal" officeooo:rsid="00fa5458" style:font-size-asian="15pt" style:font-weight-asian="normal" style:font-size-complex="15pt" style:font-weight-complex="normal"/>
    </style:style>
    <style:style style:name="T193" style:family="text">
      <style:text-properties fo:font-family="'Liberation Serif'" style:font-family-generic="roman" fo:font-size="15pt" fo:font-weight="normal" officeooo:rsid="00fa5458" style:font-family-asian="'Liberation Serif'" style:font-family-generic-asian="roman" style:font-size-asian="15pt" style:font-weight-asian="normal" style:font-family-complex="'Liberation Serif'" style:font-family-generic-complex="roman" style:font-size-complex="15pt" style:font-weight-complex="normal"/>
    </style:style>
    <style:style style:name="T194" style:family="text">
      <style:text-properties style:font-name="Calibri" fo:font-size="15pt" fo:font-weight="normal" officeooo:rsid="00fa5458" style:font-name-asian="NSimSun" style:font-size-asian="15pt" style:font-weight-asian="normal" style:font-name-complex="Lucida Sans" style:font-size-complex="15pt" style:font-weight-complex="normal"/>
    </style:style>
    <style:style style:name="T195" style:family="text">
      <style:text-properties fo:font-size="15pt" fo:font-weight="normal" officeooo:rsid="00fa9e84" style:font-size-asian="15pt" style:font-weight-asian="normal" style:font-size-complex="15pt" style:font-weight-complex="normal"/>
    </style:style>
    <style:style style:name="T196" style:family="text">
      <style:text-properties fo:font-size="15pt" fo:font-weight="normal" officeooo:rsid="00c7f57a" style:font-size-asian="15pt" style:font-weight-asian="normal" style:font-size-complex="15pt" style:font-weight-complex="normal"/>
    </style:style>
    <style:style style:name="T197" style:family="text">
      <style:text-properties fo:font-size="15pt" officeooo:rsid="00bfe5dc" style:font-size-asian="15pt" style:font-size-complex="15pt"/>
    </style:style>
    <style:style style:name="T198" style:family="text">
      <style:text-properties fo:font-size="15pt" fo:font-weight="normal" officeooo:rsid="00bfe5dc" style:font-size-asian="15pt" style:font-weight-asian="normal" style:font-size-complex="15pt" style:font-weight-complex="normal"/>
    </style:style>
    <style:style style:name="T199" style:family="text">
      <style:text-properties fo:font-size="15pt" fo:font-weight="normal" officeooo:rsid="00fbae81" style:font-size-asian="15pt" style:font-weight-asian="normal" style:font-size-complex="15pt" style:font-weight-complex="normal"/>
    </style:style>
    <style:style style:name="T200" style:family="text">
      <style:text-properties fo:font-size="15pt" fo:font-weight="normal" officeooo:rsid="00fc6e4f" style:font-size-asian="15pt" style:font-weight-asian="normal" style:font-size-complex="15pt" style:font-weight-complex="normal"/>
    </style:style>
    <style:style style:name="T201" style:family="text">
      <style:text-properties fo:font-size="15pt" officeooo:rsid="00fc6e4f" style:font-size-asian="15pt" style:font-size-complex="15pt"/>
    </style:style>
    <style:style style:name="T202" style:family="text">
      <style:text-properties officeooo:rsid="00c7f57a"/>
    </style:style>
    <style:style style:name="T203" style:family="text">
      <style:text-properties fo:font-weight="normal" officeooo:rsid="00c7f57a" style:font-weight-asian="normal" style:font-weight-complex="normal"/>
    </style:style>
    <style:style style:name="T204" style:family="text">
      <style:text-properties fo:font-weight="normal" officeooo:rsid="00fd5114" style:font-weight-asian="normal" style:font-weight-complex="normal"/>
    </style:style>
    <style:style style:name="T205" style:family="text">
      <style:text-properties officeooo:rsid="00fd5114"/>
    </style:style>
    <style:style style:name="T206" style:family="text">
      <style:text-properties fo:font-weight="normal" style:font-weight-asian="normal" style:font-weight-complex="normal"/>
    </style:style>
    <style:style style:name="T207" style:family="text">
      <style:text-properties fo:font-weight="normal" officeooo:rsid="00fef99b" style:font-weight-asian="normal" style:font-weight-complex="normal"/>
    </style:style>
    <style:style style:name="T208" style:family="text">
      <style:text-properties fo:font-weight="normal" officeooo:rsid="01005413" style:font-weight-asian="normal" style:font-weight-complex="normal"/>
    </style:style>
    <style:style style:name="T209" style:family="text">
      <style:text-properties officeooo:rsid="00fef99b"/>
    </style:style>
    <style:style style:name="T210" style:family="text">
      <style:text-properties officeooo:rsid="0103f6de"/>
    </style:style>
    <style:style style:name="T211" style:family="text">
      <style:text-properties fo:font-weight="normal" officeooo:rsid="0103f6de" style:font-weight-asian="normal" style:font-weight-complex="normal"/>
    </style:style>
    <style:style style:name="T212" style:family="text">
      <style:text-properties fo:font-weight="normal" officeooo:rsid="010c7221" style:font-weight-asian="normal" style:font-weight-complex="normal"/>
    </style:style>
    <style:style style:name="T213" style:family="text">
      <style:text-properties fo:font-weight="normal" officeooo:rsid="01040ba0" style:font-weight-asian="normal" style:font-weight-complex="normal"/>
    </style:style>
    <style:style style:name="T214" style:family="text">
      <style:text-properties officeooo:rsid="01040ba0"/>
    </style:style>
    <style:style style:name="T215" style:family="text">
      <style:text-properties fo:font-weight="normal" officeooo:rsid="0105fb85" style:font-weight-asian="normal" style:font-weight-complex="normal"/>
    </style:style>
    <style:style style:name="T216" style:family="text">
      <style:text-properties officeooo:rsid="0105fb85"/>
    </style:style>
    <style:style style:name="T217" style:family="text">
      <style:text-properties officeooo:rsid="01082fd6"/>
    </style:style>
    <style:style style:name="T218" style:family="text">
      <style:text-properties fo:font-weight="normal" officeooo:rsid="01082fd6" style:font-weight-asian="normal" style:font-weight-complex="normal"/>
    </style:style>
    <style:style style:name="T219" style:family="text">
      <style:text-properties fo:font-weight="normal" officeooo:rsid="010df747" style:font-weight-asian="normal" style:font-weight-complex="normal"/>
    </style:style>
    <style:style style:name="T220" style:family="text">
      <style:text-properties officeooo:rsid="01084a38"/>
    </style:style>
    <style:style style:name="T221" style:family="text">
      <style:text-properties fo:font-weight="normal" officeooo:rsid="01084a38" style:font-weight-asian="normal" style:font-weight-complex="normal"/>
    </style:style>
    <style:style style:name="T222" style:family="text">
      <style:text-properties fo:font-weight="normal" officeooo:rsid="01098241" style:font-weight-asian="normal" style:font-weight-complex="normal"/>
    </style:style>
    <style:style style:name="T223" style:family="text">
      <style:text-properties fo:color="#000000" loext:opacity="100%" fo:font-size="15pt" fo:font-weight="bold" style:font-size-asian="15pt" style:font-weight-asian="bold" style:font-size-complex="15pt" style:font-weight-complex="bold"/>
    </style:style>
    <style:style style:name="T224" style:family="text">
      <style:text-properties fo:color="#000000" loext:opacity="100%" fo:font-size="15pt" fo:font-weight="normal" officeooo:rsid="00c2194d" style:font-size-asian="15pt" style:font-weight-asian="normal" style:font-size-complex="15pt" style:font-weight-complex="normal"/>
    </style:style>
    <style:style style:name="T225" style:family="text">
      <style:text-properties fo:color="#000000" loext:opacity="100%" fo:font-size="15pt" fo:font-weight="normal" officeooo:rsid="00c3a419" style:font-size-asian="15pt" style:font-weight-asian="normal" style:font-size-complex="15pt" style:font-weight-complex="normal"/>
    </style:style>
    <style:style style:name="T226" style:family="text">
      <style:text-properties fo:color="#000000" loext:opacity="100%" fo:font-size="15pt" fo:font-weight="normal" officeooo:rsid="00c4fd4a" style:font-size-asian="15pt" style:font-weight-asian="normal" style:font-size-complex="15pt" style:font-weight-complex="normal"/>
    </style:style>
    <style:style style:name="T227" style:family="text">
      <style:text-properties fo:color="#000000" loext:opacity="100%" fo:font-size="15pt" fo:font-weight="normal" officeooo:rsid="00c51e0b" style:font-size-asian="15pt" style:font-weight-asian="normal" style:font-size-complex="15pt" style:font-weight-complex="normal"/>
    </style:style>
    <style:style style:name="T228" style:family="text">
      <style:text-properties fo:color="#000000" loext:opacity="100%" fo:font-size="15pt" officeooo:rsid="00c51e0b" style:font-size-asian="15pt" style:font-size-complex="15pt"/>
    </style:style>
    <style:style style:name="T229" style:family="text">
      <style:text-properties fo:color="#000000" loext:opacity="100%" fo:font-size="15pt" fo:font-weight="normal" officeooo:rsid="00c7c734" style:font-size-asian="15pt" style:font-weight-asian="normal" style:font-size-complex="15pt" style:font-weight-complex="normal"/>
    </style:style>
    <style:style style:name="T230" style:family="text">
      <style:text-properties fo:color="#000000" loext:opacity="100%" fo:font-family="'Liberation Serif'" style:font-family-generic="roman" fo:font-size="15pt" fo:font-weight="normal" officeooo:rsid="00c7c734" style:font-family-asian="'Liberation Serif'" style:font-family-generic-asian="roman" style:font-size-asian="15pt" style:font-weight-asian="normal" style:font-family-complex="'Liberation Serif'" style:font-family-generic-complex="roman" style:font-size-complex="15pt" style:font-weight-complex="normal"/>
    </style:style>
    <style:style style:name="T231" style:family="text">
      <style:text-properties fo:color="#000000" loext:opacity="100%" style:font-name="Calibri" fo:font-size="15pt" fo:font-weight="normal" officeooo:rsid="00c7c734" style:font-name-asian="NSimSun" style:font-size-asian="15pt" style:font-weight-asian="normal" style:font-name-complex="Lucida Sans" style:font-size-complex="15pt" style:font-weight-complex="normal"/>
    </style:style>
    <style:style style:name="T232" style:family="text">
      <style:text-properties fo:color="#000000" loext:opacity="100%" fo:font-size="15pt" fo:font-weight="normal" officeooo:rsid="00c7f57a" style:font-size-asian="15pt" style:font-weight-asian="normal" style:font-size-complex="15pt" style:font-weight-complex="normal"/>
    </style:style>
    <style:style style:name="T233" style:family="text">
      <style:text-properties fo:font-weight="normal" officeooo:rsid="0067e3e1" style:font-weight-asian="normal" style:font-weight-complex="normal"/>
    </style:style>
    <style:style style:name="T234" style:family="text">
      <style:text-properties fo:font-weight="normal" officeooo:rsid="006974cb" style:font-weight-asian="normal" style:font-weight-complex="normal"/>
    </style:style>
    <style:style style:name="T235" style:family="text">
      <style:text-properties fo:font-weight="normal" officeooo:rsid="0076f439" style:font-weight-asian="normal" style:font-weight-complex="normal"/>
    </style:style>
    <style:style style:name="T236" style:family="text">
      <style:text-properties style:text-underline-style="none" fo:font-weight="normal" officeooo:rsid="0067e3e1" style:font-weight-asian="normal" style:font-weight-complex="normal"/>
    </style:style>
    <style:style style:name="T237" style:family="text">
      <style:text-properties style:text-underline-style="none" officeooo:rsid="0067e3e1"/>
    </style:style>
    <style:style style:name="T238" style:family="text">
      <style:text-properties style:text-underline-style="none" fo:font-weight="normal" style:font-weight-asian="normal" style:font-weight-complex="normal"/>
    </style:style>
    <style:style style:name="T239" style:family="text">
      <style:text-properties style:text-underline-style="none" fo:font-weight="normal" officeooo:rsid="00a2f3f9" style:font-weight-asian="normal" style:font-weight-complex="normal"/>
    </style:style>
    <style:style style:name="T240" style:family="text">
      <style:text-properties style:text-underline-style="none"/>
    </style:style>
    <style:style style:name="T241" style:family="text">
      <style:text-properties style:text-underline-style="none" fo:font-weight="normal" fo:background-color="#eeeeee" loext:char-shading-value="0" style:font-weight-asian="normal" style:font-weight-complex="normal"/>
    </style:style>
    <style:style style:name="T242" style:family="text">
      <style:text-properties style:text-underline-style="none" fo:background-color="#eeeeee" loext:char-shading-value="0"/>
    </style:style>
    <style:style style:name="T243" style:family="text">
      <style:text-properties style:text-underline-style="none" fo:font-weight="normal" officeooo:rsid="006a9ae7" style:font-weight-asian="normal" style:font-weight-complex="normal"/>
    </style:style>
    <style:style style:name="T244" style:family="text">
      <style:text-properties style:text-underline-style="none" fo:font-weight="normal" officeooo:rsid="0087b3f1" fo:background-color="#eeeeee" loext:char-shading-value="0" style:font-weight-asian="normal" style:font-weight-complex="normal"/>
    </style:style>
    <style:style style:name="T245" style:family="text">
      <style:text-properties style:text-underline-style="none" fo:font-weight="normal" officeooo:rsid="0087b3f1" style:font-weight-asian="normal" style:font-weight-complex="normal"/>
    </style:style>
    <style:style style:name="T246" style:family="text">
      <style:text-properties style:text-underline-style="none" fo:font-weight="normal" officeooo:rsid="0071d5a2" fo:background-color="#eeeeee" loext:char-shading-value="0" style:font-weight-asian="normal" style:font-weight-complex="normal"/>
    </style:style>
    <style:style style:name="T247" style:family="text">
      <style:text-properties style:text-underline-style="none" fo:font-weight="normal" officeooo:rsid="0071d5a2" style:font-weight-asian="normal" style:font-weight-complex="normal"/>
    </style:style>
    <style:style style:name="T248" style:family="text">
      <style:text-properties style:text-underline-style="none" fo:font-weight="normal" officeooo:rsid="009464d1" style:font-weight-asian="normal" style:font-weight-complex="normal"/>
    </style:style>
    <style:style style:name="T249" style:family="text">
      <style:text-properties style:text-underline-style="none" fo:font-weight="normal" officeooo:rsid="007a2c40" style:font-weight-asian="normal" style:font-weight-complex="normal"/>
    </style:style>
    <style:style style:name="T250" style:family="text">
      <style:text-properties style:text-underline-style="none" fo:font-weight="normal" officeooo:rsid="0094feb5" fo:background-color="#eeeeee" loext:char-shading-value="0" style:font-weight-asian="normal" style:font-weight-complex="normal"/>
    </style:style>
    <style:style style:name="T251" style:family="text">
      <style:text-properties style:text-underline-style="none" fo:font-weight="normal" officeooo:rsid="007c50ff" fo:background-color="#eeeeee" loext:char-shading-value="0" style:font-weight-asian="normal" style:font-weight-complex="normal"/>
    </style:style>
    <style:style style:name="T252" style:family="text">
      <style:text-properties style:text-underline-style="none" fo:font-weight="normal" officeooo:rsid="007ceac3" style:font-weight-asian="normal" style:font-weight-complex="normal"/>
    </style:style>
    <style:style style:name="T253" style:family="text">
      <style:text-properties style:text-underline-style="none" fo:font-weight="normal" officeooo:rsid="008877be" fo:background-color="#eeeeee" loext:char-shading-value="0" style:font-weight-asian="normal" style:font-weight-complex="normal"/>
    </style:style>
    <style:style style:name="T254" style:family="text">
      <style:text-properties style:text-underline-style="none" fo:font-weight="normal" officeooo:rsid="0093098e" style:font-weight-asian="normal" style:font-weight-complex="normal"/>
    </style:style>
    <style:style style:name="T255" style:family="text">
      <style:text-properties style:text-underline-style="none" fo:font-weight="normal" officeooo:rsid="00827b3e" style:font-weight-asian="normal" style:font-weight-complex="normal"/>
    </style:style>
    <style:style style:name="T256" style:family="text">
      <style:text-properties style:text-underline-style="none" fo:font-weight="normal" officeooo:rsid="0085e36f" style:font-weight-asian="normal" style:font-weight-complex="normal"/>
    </style:style>
    <style:style style:name="T257" style:family="text">
      <style:text-properties style:text-underline-style="none" fo:font-weight="normal" officeooo:rsid="0085e36f" fo:background-color="#eeeeee" loext:char-shading-value="0" style:font-weight-asian="normal" style:font-weight-complex="normal"/>
    </style:style>
    <style:style style:name="T258" style:family="text">
      <style:text-properties style:text-underline-style="none" officeooo:rsid="007784ee" fo:background-color="#eeeeee" loext:char-shading-value="0"/>
    </style:style>
    <style:style style:name="T259" style:family="text">
      <style:text-properties style:text-underline-style="none" fo:font-weight="normal" officeooo:rsid="007784ee" fo:background-color="#eeeeee" loext:char-shading-value="0" style:font-weight-asian="normal" style:font-weight-complex="normal"/>
    </style:style>
    <style:style style:name="T260" style:family="text">
      <style:text-properties officeooo:rsid="020b603a"/>
    </style:style>
    <style:style style:name="T261" style:family="text">
      <style:text-properties officeooo:rsid="003dcfb9"/>
    </style:style>
    <style:style style:name="T262" style:family="text">
      <style:text-properties officeooo:rsid="0209bf25"/>
    </style:style>
    <style:style style:name="T263" style:family="text">
      <style:text-properties officeooo:rsid="003e0f2a"/>
    </style:style>
    <style:style style:name="T264" style:family="text">
      <style:text-properties officeooo:rsid="02255b6c"/>
    </style:style>
    <style:style style:name="T265" style:family="text">
      <style:text-properties fo:color="#000000" loext:opacity="100%" fo:font-size="12pt" style:text-underline-style="solid" style:text-underline-width="auto" style:text-underline-color="font-color" fo:font-weight="bold" officeooo:rsid="00278bdc" style:font-size-asian="12pt" style:font-weight-asian="bold" style:font-size-complex="12pt" style:font-weight-complex="bold"/>
    </style:style>
    <style:style style:name="T266" style:family="text">
      <style:text-properties style:text-underline-style="solid" style:text-underline-width="auto" style:text-underline-color="font-color" fo:font-weight="bold" officeooo:rsid="00e92cb2" style:font-weight-asian="bold" style:font-weight-complex="bold"/>
    </style:style>
    <style:style style:name="T267" style:family="text">
      <style:text-properties style:text-underline-style="solid" style:text-underline-width="auto" style:text-underline-color="font-color" fo:font-weight="normal" officeooo:rsid="0034e78a" style:font-weight-asian="normal" style:font-weight-complex="normal"/>
    </style:style>
    <style:style style:name="T268" style:family="text">
      <style:text-properties fo:color="#000000" loext:opacity="100%" style:text-underline-style="solid" style:text-underline-width="auto" style:text-underline-color="font-color" fo:font-weight="normal" officeooo:rsid="0034e78a" style:font-weight-asian="normal" style:font-weight-complex="normal"/>
    </style:style>
    <style:style style:name="T269" style:family="text">
      <style:text-properties style:text-underline-style="solid" style:text-underline-width="auto" style:text-underline-color="font-color" fo:font-weight="normal" officeooo:rsid="00601405" style:font-weight-asian="normal" style:font-weight-complex="normal"/>
    </style:style>
    <style:style style:name="T270" style:family="text">
      <style:text-properties officeooo:rsid="020ba2d9"/>
    </style:style>
    <style:style style:name="T271" style:family="text">
      <style:text-properties officeooo:rsid="00419a89"/>
    </style:style>
    <style:style style:name="T272" style:family="text">
      <style:text-properties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T273" style:family="text">
      <style:text-properties fo:font-size="15pt" style:text-underline-style="solid" style:text-underline-width="auto" style:text-underline-color="font-color" officeooo:rsid="005f4832" style:font-size-asian="15pt" style:font-size-complex="15pt"/>
    </style:style>
    <style:style style:name="T274" style:family="text">
      <style:text-properties fo:font-size="15pt" style:text-underline-style="solid" style:text-underline-width="auto" style:text-underline-color="font-color" officeooo:rsid="005f8c1b" style:font-size-asian="15pt" style:font-size-complex="15pt"/>
    </style:style>
    <style:style style:name="T275" style:family="text">
      <style:text-properties officeooo:rsid="0042fd67"/>
    </style:style>
    <style:style style:name="T276" style:family="text">
      <style:text-properties officeooo:rsid="020f02a0"/>
    </style:style>
    <style:style style:name="T277" style:family="text">
      <style:text-properties officeooo:rsid="0046ab1a"/>
    </style:style>
    <style:style style:name="T278" style:family="text">
      <style:text-properties fo:color="#000000" loext:opacity="100%" fo:font-size="14pt" style:text-underline-style="none" fo:font-weight="normal" officeooo:rsid="00e92cb2" style:font-size-asian="14pt" style:font-weight-asian="normal" style:font-size-complex="14pt" style:font-weight-complex="normal"/>
    </style:style>
    <style:style style:name="T279" style:family="text">
      <style:text-properties officeooo:rsid="05fb93cd"/>
    </style:style>
    <style:style style:name="T280" style:family="text">
      <style:text-properties officeooo:rsid="05f18b19"/>
    </style:style>
    <style:style style:name="T281" style:family="text">
      <style:text-properties fo:font-weight="normal" officeooo:rsid="05f18b19" style:font-weight-asian="normal" style:font-weight-complex="normal"/>
    </style:style>
    <style:style style:name="T282" style:family="text">
      <style:text-properties fo:font-weight="bold" officeooo:rsid="05f18b19" style:font-weight-asian="bold" style:font-weight-complex="bold"/>
    </style:style>
    <style:style style:name="T283" style:family="text">
      <style:text-properties officeooo:rsid="05f80a08"/>
    </style:style>
    <style:style style:name="T284" style:family="text">
      <style:text-properties officeooo:rsid="006653a1"/>
    </style:style>
    <style:style style:name="T285" style:family="text">
      <style:text-properties fo:font-weight="bold" officeooo:rsid="050e743f" style:font-weight-asian="bold" style:font-weight-complex="bold"/>
    </style:style>
    <style:style style:name="T286" style:family="text">
      <style:text-properties officeooo:rsid="05f1ceb7"/>
    </style:style>
    <style:style style:name="T287" style:family="text">
      <style:text-properties fo:font-weight="bold" officeooo:rsid="05f1ceb7" style:font-weight-asian="bold" style:font-weight-complex="bold"/>
    </style:style>
    <style:style style:name="T288" style:family="text">
      <style:text-properties officeooo:rsid="05f3aa36"/>
    </style:style>
    <style:style style:name="T289" style:family="text">
      <style:text-properties officeooo:rsid="05f4c4e3"/>
    </style:style>
    <style:style style:name="T290" style:family="text">
      <style:text-properties officeooo:rsid="050e743f"/>
    </style:style>
    <style:style style:name="T291" style:family="text">
      <style:text-properties fo:color="#000000" loext:opacity="100%" style:text-underline-style="none" officeooo:rsid="05f18b19"/>
    </style:style>
    <style:style style:name="T292" style:family="text">
      <style:text-properties fo:color="#000000" loext:opacity="100%" style:text-underline-style="none" officeooo:rsid="00601405"/>
    </style:style>
    <style:style style:name="T293" style:family="text">
      <style:text-properties fo:color="#000000" loext:opacity="100%" style:text-underline-style="none" officeooo:rsid="01156f02"/>
    </style:style>
    <style:style style:name="T294" style:family="text">
      <style:text-properties fo:color="#000000" loext:opacity="100%" style:text-underline-style="none" fo:font-weight="normal" officeooo:rsid="05f5ae0a" style:font-weight-asian="normal" style:font-weight-complex="normal"/>
    </style:style>
    <style:style style:name="T295" style:family="text">
      <style:text-properties fo:color="#000000" loext:opacity="100%" officeooo:rsid="05f5ae0a"/>
    </style:style>
    <style:style style:name="T296" style:family="text">
      <style:text-properties fo:color="#000000" loext:opacity="100%" fo:font-weight="normal" style:font-weight-asian="normal" style:font-weight-complex="normal"/>
    </style:style>
    <style:style style:name="T297" style:family="text">
      <style:text-properties fo:color="#000000" loext:opacity="100%" fo:font-weight="normal" officeooo:rsid="01de3cd8" style:font-weight-asian="normal" style:font-weight-complex="normal"/>
    </style:style>
    <style:style style:name="T298" style:family="text">
      <style:text-properties fo:color="#000000" loext:opacity="100%" fo:font-weight="normal" officeooo:rsid="01ba6270" style:font-weight-asian="normal" style:font-weight-complex="normal"/>
    </style:style>
    <style:style style:name="T299" style:family="text">
      <style:text-properties fo:color="#000000" loext:opacity="100%" fo:font-weight="normal" officeooo:rsid="01bbfa0f" style:font-weight-asian="normal" style:font-weight-complex="normal"/>
    </style:style>
    <style:style style:name="T300" style:family="text">
      <style:text-properties fo:color="#000000" loext:opacity="100%" fo:font-weight="normal" officeooo:rsid="01bdb43a" style:font-weight-asian="normal" style:font-weight-complex="normal"/>
    </style:style>
    <style:style style:name="T301" style:family="text">
      <style:text-properties fo:color="#000000" loext:opacity="100%" style:font-name="Calibri" fo:font-weight="normal" officeooo:rsid="01debdee" style:font-name-asian="NSimSun" style:font-weight-asian="normal" style:font-name-complex="Lucida Sans" style:font-weight-complex="normal"/>
    </style:style>
    <style:style style:name="T302" style:family="text">
      <style:text-properties fo:color="#000000" loext:opacity="100%" style:font-name="Calibri" fo:font-weight="normal" officeooo:rsid="01ba6270" style:font-name-asian="NSimSun" style:font-weight-asian="normal" style:font-name-complex="Lucida Sans" style:font-weight-complex="normal"/>
    </style:style>
    <style:style style:name="T303" style:family="text">
      <style:text-properties fo:color="#000000" loext:opacity="100%" style:text-underline-style="none" fo:font-weight="normal" officeooo:rsid="01ba6270" style:font-weight-asian="normal" style:font-weight-complex="normal"/>
    </style:style>
    <style:style style:name="T304" style:family="text">
      <style:text-properties fo:color="#000000" loext:opacity="100%" officeooo:rsid="01becd67"/>
    </style:style>
    <style:style style:name="T305" style:family="text">
      <style:text-properties fo:color="#000000" loext:opacity="100%" officeooo:rsid="01ba6270"/>
    </style:style>
    <style:style style:name="T306" style:family="text">
      <style:text-properties officeooo:rsid="01c128fb"/>
    </style:style>
    <style:style style:name="T307" style:family="text">
      <style:text-properties fo:color="#000000" loext:opacity="100%" officeooo:rsid="01c243b6"/>
    </style:style>
    <style:style style:name="T308" style:family="text">
      <style:text-properties fo:color="#000000" loext:opacity="100%" fo:font-weight="normal" officeooo:rsid="01c243b6" style:font-weight-asian="normal" style:font-weight-complex="normal"/>
    </style:style>
    <style:style style:name="T309" style:family="text">
      <style:text-properties fo:color="#000000" loext:opacity="100%" fo:font-weight="normal" officeooo:rsid="01cd46a0" style:font-weight-asian="normal" style:font-weight-complex="normal"/>
    </style:style>
    <style:style style:name="T310" style:family="text">
      <style:text-properties fo:color="#000000" loext:opacity="100%" fo:font-weight="bold" style:font-weight-asian="bold" style:font-weight-complex="bold"/>
    </style:style>
    <style:style style:name="T311" style:family="text">
      <style:text-properties fo:color="#000000" loext:opacity="100%" officeooo:rsid="01c2ea87"/>
    </style:style>
    <style:style style:name="T312" style:family="text">
      <style:text-properties fo:color="#000000" loext:opacity="100%" officeooo:rsid="01c3156a"/>
    </style:style>
    <style:style style:name="T313" style:family="text">
      <style:text-properties fo:color="#000000" loext:opacity="100%" fo:font-weight="normal" officeooo:rsid="01c3156a" style:font-weight-asian="normal" style:font-weight-complex="normal"/>
    </style:style>
    <style:style style:name="T314" style:family="text">
      <style:text-properties fo:color="#000000" loext:opacity="100%" fo:font-weight="normal" officeooo:rsid="01c3b8c7" style:font-weight-asian="normal" style:font-weight-complex="normal"/>
    </style:style>
    <style:style style:name="T315" style:family="text">
      <style:text-properties fo:color="#000000" loext:opacity="100%" fo:font-weight="normal" officeooo:rsid="01cb290a" style:font-weight-asian="normal" style:font-weight-complex="normal"/>
    </style:style>
    <style:style style:name="T316" style:family="text">
      <style:text-properties fo:color="#000000" loext:opacity="100%" fo:font-weight="normal" officeooo:rsid="01c8d968" style:font-weight-asian="normal" style:font-weight-complex="normal"/>
    </style:style>
    <style:style style:name="T317" style:family="text">
      <style:text-properties fo:color="#000000" loext:opacity="100%" fo:font-weight="normal" officeooo:rsid="01ca4740" style:font-weight-asian="normal" style:font-weight-complex="normal"/>
    </style:style>
    <style:style style:name="T318" style:family="text">
      <style:text-properties fo:color="#000000" loext:opacity="100%" fo:font-weight="normal" officeooo:rsid="01cb38b5" style:font-weight-asian="normal" style:font-weight-complex="normal"/>
    </style:style>
    <style:style style:name="T319" style:family="text">
      <style:text-properties fo:color="#000000" loext:opacity="100%" fo:font-weight="normal" officeooo:rsid="01c521bf" style:font-weight-asian="normal" style:font-weight-complex="normal"/>
    </style:style>
    <style:style style:name="T320" style:family="text">
      <style:text-properties fo:color="#000000" loext:opacity="100%" fo:font-weight="normal" officeooo:rsid="01c73f05" style:font-weight-asian="normal" style:font-weight-complex="normal"/>
    </style:style>
    <style:style style:name="T321" style:family="text">
      <style:text-properties fo:color="#000000" loext:opacity="100%" fo:font-weight="normal" officeooo:rsid="01c691bc" style:font-weight-asian="normal" style:font-weight-complex="normal"/>
    </style:style>
    <style:style style:name="T322" style:family="text">
      <style:text-properties fo:color="#000000" loext:opacity="100%" officeooo:rsid="01ce8106"/>
    </style:style>
    <style:style style:name="T323" style:family="text">
      <style:text-properties fo:color="#000000" loext:opacity="100%" fo:font-weight="normal" officeooo:rsid="01ce8106" style:font-weight-asian="normal" style:font-weight-complex="normal"/>
    </style:style>
    <style:style style:name="T324" style:family="text">
      <style:text-properties fo:color="#000000" loext:opacity="100%" officeooo:rsid="01c73f05"/>
    </style:style>
    <style:style style:name="T325" style:family="text">
      <style:text-properties fo:color="#000000" loext:opacity="100%" officeooo:rsid="01cf73a2"/>
    </style:style>
    <style:style style:name="T326" style:family="text">
      <style:text-properties fo:color="#000000" loext:opacity="100%" fo:font-weight="normal" officeooo:rsid="01cf73a2" style:font-weight-asian="normal" style:font-weight-complex="normal"/>
    </style:style>
    <style:style style:name="T327" style:family="text">
      <style:text-properties fo:color="#000000" loext:opacity="100%" fo:font-weight="normal" officeooo:rsid="01d11d6a" style:font-weight-asian="normal" style:font-weight-complex="normal"/>
    </style:style>
    <style:style style:name="T328" style:family="text">
      <style:text-properties fo:color="#000000" loext:opacity="100%" officeooo:rsid="01d11d6a"/>
    </style:style>
    <style:style style:name="T329" style:family="text">
      <style:text-properties fo:color="#000000" loext:opacity="100%" officeooo:rsid="01d17ec6"/>
    </style:style>
    <style:style style:name="T330" style:family="text">
      <style:text-properties fo:color="#000000" loext:opacity="100%" officeooo:rsid="01dfc3c3"/>
    </style:style>
    <style:style style:name="T331" style:family="text">
      <style:text-properties fo:color="#000000" loext:opacity="100%" fo:font-weight="normal" officeooo:rsid="01d17ec6" style:font-weight-asian="normal" style:font-weight-complex="normal"/>
    </style:style>
    <style:style style:name="T332" style:family="text">
      <style:text-properties fo:color="#000000" loext:opacity="100%" officeooo:rsid="01d319e3"/>
    </style:style>
    <style:style style:name="T333" style:family="text">
      <style:text-properties fo:color="#000000" loext:opacity="100%" fo:font-weight="normal" officeooo:rsid="01d319e3" style:font-weight-asian="normal" style:font-weight-complex="normal"/>
    </style:style>
    <style:style style:name="T334" style:family="text">
      <style:text-properties fo:color="#000000" loext:opacity="100%" fo:font-weight="normal" officeooo:rsid="01d4cac0" style:font-weight-asian="normal" style:font-weight-complex="normal"/>
    </style:style>
    <style:style style:name="T335" style:family="text">
      <style:text-properties fo:color="#000000" loext:opacity="100%" officeooo:rsid="01d4cac0"/>
    </style:style>
    <style:style style:name="T336" style:family="text">
      <style:text-properties fo:color="#000000" loext:opacity="100%" fo:font-weight="normal" officeooo:rsid="01d6bbb3" style:font-weight-asian="normal" style:font-weight-complex="normal"/>
    </style:style>
    <style:style style:name="T337" style:family="text">
      <style:text-properties fo:color="#000000" loext:opacity="100%" officeooo:rsid="01d755fa"/>
    </style:style>
    <style:style style:name="T338" style:family="text">
      <style:text-properties fo:color="#000000" loext:opacity="100%" fo:font-weight="normal" officeooo:rsid="01d755fa" style:font-weight-asian="normal" style:font-weight-complex="normal"/>
    </style:style>
    <style:style style:name="T339" style:family="text">
      <style:text-properties fo:color="#000000" loext:opacity="100%" fo:font-weight="normal" officeooo:rsid="01d8bca1" style:font-weight-asian="normal" style:font-weight-complex="normal"/>
    </style:style>
    <style:style style:name="T340" style:family="text">
      <style:text-properties fo:color="#000000" loext:opacity="100%" officeooo:rsid="01d7e2d8"/>
    </style:style>
    <style:style style:name="T341" style:family="text">
      <style:text-properties fo:color="#000000" loext:opacity="100%" fo:font-weight="normal" officeooo:rsid="01d7e2d8" style:font-weight-asian="normal" style:font-weight-complex="normal"/>
    </style:style>
    <style:style style:name="T342" style:family="text">
      <style:text-properties fo:color="#000000" loext:opacity="100%" fo:font-weight="normal" officeooo:rsid="01d8c6f2" style:font-weight-asian="normal" style:font-weight-complex="normal"/>
    </style:style>
    <style:style style:name="T343" style:family="text">
      <style:text-properties fo:color="#000000" loext:opacity="100%" officeooo:rsid="01d951c7"/>
    </style:style>
    <style:style style:name="T344" style:family="text">
      <style:text-properties fo:color="#000000" loext:opacity="100%" fo:font-weight="normal" officeooo:rsid="01d951c7" style:font-weight-asian="normal" style:font-weight-complex="normal"/>
    </style:style>
    <style:style style:name="T345" style:family="text">
      <style:text-properties fo:color="#000000" loext:opacity="100%" fo:font-weight="normal" officeooo:rsid="01d9764e" style:font-weight-asian="normal" style:font-weight-complex="normal"/>
    </style:style>
    <style:style style:name="T346" style:family="text">
      <style:text-properties fo:font-weight="normal" officeooo:rsid="02505907" style:font-weight-asian="normal" style:font-weight-complex="normal"/>
    </style:style>
    <style:style style:name="T347" style:family="text">
      <style:text-properties fo:font-weight="normal" officeooo:rsid="0377b25a" style:font-weight-asian="normal" style:font-weight-complex="normal"/>
    </style:style>
    <style:style style:name="T348" style:family="text">
      <style:text-properties fo:font-weight="normal" officeooo:rsid="037922b9" style:font-weight-asian="normal" style:font-weight-complex="normal"/>
    </style:style>
    <style:style style:name="T349" style:family="text">
      <style:text-properties officeooo:rsid="01fe19a6"/>
    </style:style>
    <style:style style:name="T350" style:family="text">
      <style:text-properties officeooo:rsid="01fa7a58"/>
    </style:style>
    <style:style style:name="T351" style:family="text">
      <style:text-properties officeooo:rsid="01fb4b23"/>
    </style:style>
    <style:style style:name="T352" style:family="text">
      <style:text-properties officeooo:rsid="01fcd495"/>
    </style:style>
    <style:style style:name="T353" style:family="text">
      <style:text-properties officeooo:rsid="01ff66b2"/>
    </style:style>
    <style:style style:name="T354" style:family="text">
      <style:text-properties officeooo:rsid="00b0e559"/>
    </style:style>
    <style:style style:name="T355" style:family="text">
      <style:text-properties officeooo:rsid="0200f11d"/>
    </style:style>
    <style:style style:name="T356" style:family="text">
      <style:text-properties officeooo:rsid="0201d1b7"/>
    </style:style>
    <style:style style:name="T357" style:family="text">
      <style:text-properties officeooo:rsid="0203b9ca"/>
    </style:style>
    <style:style style:name="T358" style:family="text">
      <style:text-properties officeooo:rsid="02047387"/>
    </style:style>
    <style:style style:name="T359" style:family="text">
      <style:text-properties fo:color="#000000" loext:opacity="100%" style:text-underline-style="none" fo:font-weight="normal" style:font-weight-asian="normal" style:font-weight-complex="normal"/>
    </style:style>
    <style:style style:name="T360" style:family="text">
      <style:text-properties fo:color="#000000" loext:opacity="100%" officeooo:rsid="02241ff8"/>
    </style:style>
    <style:style style:name="T361" style:family="text">
      <style:text-properties fo:color="#000000" loext:opacity="100%" officeooo:rsid="02047387"/>
    </style:style>
    <style:style style:name="T362" style:family="text">
      <style:text-properties fo:color="#000000" loext:opacity="100%" officeooo:rsid="020551b1"/>
    </style:style>
    <style:style style:name="T363" style:family="text">
      <style:text-properties officeooo:rsid="01b6f065"/>
    </style:style>
    <style:style style:name="T364" style:family="text">
      <style:text-properties officeooo:rsid="0095fda2"/>
    </style:style>
    <style:style style:name="T365" style:family="text">
      <style:text-properties fo:color="#000000" loext:opacity="100%" officeooo:rsid="008f6be9"/>
    </style:style>
    <style:style style:name="T366" style:family="text">
      <style:text-properties officeooo:rsid="02189eb3"/>
    </style:style>
    <style:style style:name="T367" style:family="text">
      <style:text-properties officeooo:rsid="01626546"/>
    </style:style>
    <style:style style:name="T368" style:family="text">
      <style:text-properties fo:color="#000000" loext:opacity="100%" style:text-underline-style="solid" style:text-underline-width="auto" style:text-underline-color="font-color" fo:font-weight="bold" officeooo:rsid="05f5ae0a" style:font-weight-asian="bold" style:font-weight-complex="bold"/>
    </style:style>
    <style:style style:name="T369" style:family="text">
      <style:text-properties style:text-underline-style="none" officeooo:rsid="0210c81c"/>
    </style:style>
    <style:style style:name="T370" style:family="text">
      <style:text-properties style:text-underline-style="none" fo:font-weight="normal" officeooo:rsid="0210c81c" style:font-weight-asian="normal" style:font-weight-complex="normal"/>
    </style:style>
    <style:style style:name="T371" style:family="text">
      <style:text-properties style:text-underline-style="none" fo:font-weight="normal" officeooo:rsid="021175a5" style:font-weight-asian="normal" style:font-weight-complex="normal"/>
    </style:style>
    <style:style style:name="T372" style:family="text">
      <style:text-properties style:text-underline-style="none" officeooo:rsid="021175a5"/>
    </style:style>
    <style:style style:name="T373" style:family="text">
      <style:text-properties style:text-underline-style="none" fo:font-weight="normal" officeooo:rsid="0213540e" style:font-weight-asian="normal" style:font-weight-complex="normal"/>
    </style:style>
    <style:style style:name="T374" style:family="text">
      <style:text-properties style:text-underline-style="none" officeooo:rsid="0213540e"/>
    </style:style>
    <style:style style:name="T375" style:family="text">
      <style:text-properties fo:font-size="13pt" style:text-underline-style="none" officeooo:rsid="0213540e" style:font-size-asian="13pt" style:font-size-complex="13pt"/>
    </style:style>
    <style:style style:name="T376" style:family="text">
      <style:text-properties fo:font-size="13pt" style:text-underline-style="none" fo:font-weight="normal" officeooo:rsid="0213540e" style:font-size-asian="13pt" style:font-weight-asian="normal" style:font-size-complex="13pt" style:font-weight-complex="normal"/>
    </style:style>
    <style:style style:name="T377" style:family="text">
      <style:text-properties fo:font-size="13pt" style:text-underline-style="none" fo:font-weight="normal" officeooo:rsid="0215eed9" style:font-size-asian="13pt" style:font-weight-asian="normal" style:font-size-complex="13pt" style:font-weight-complex="normal"/>
    </style:style>
    <style:style style:name="T378" style:family="text">
      <style:text-properties fo:font-size="13pt" style:text-underline-style="none" officeooo:rsid="0215eed9" style:font-size-asian="13pt" style:font-size-complex="13pt"/>
    </style:style>
    <style:style style:name="T379" style:family="text">
      <style:text-properties style:text-underline-style="solid" style:text-underline-width="auto" style:text-underline-color="font-color" fo:font-weight="bold" officeooo:rsid="020559e3" style:font-weight-asian="bold" style:font-weight-complex="bold"/>
    </style:style>
    <style:style style:name="T380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81" style:family="text">
      <style:text-properties fo:font-weight="bold" officeooo:rsid="0201fc59" style:font-weight-asian="bold" style:font-weight-complex="bold"/>
    </style:style>
    <style:style style:name="T382" style:family="text">
      <style:text-properties fo:font-weight="bold" officeooo:rsid="0202799a" style:font-weight-asian="bold" style:font-weight-complex="bold"/>
    </style:style>
    <style:style style:name="T383" style:family="text">
      <style:text-properties officeooo:rsid="0201fc59"/>
    </style:style>
    <style:style style:name="T384" style:family="text">
      <style:text-properties officeooo:rsid="0202799a"/>
    </style:style>
    <style:style style:name="T385" style:family="text">
      <style:text-properties fo:font-weight="bold" officeooo:rsid="0203c7b5" style:font-weight-asian="bold" style:font-weight-complex="bold"/>
    </style:style>
    <style:style style:name="T386" style:family="text">
      <style:text-properties officeooo:rsid="0203c7b5"/>
    </style:style>
    <style:style style:name="T387" style:family="text">
      <style:text-properties style:text-underline-style="solid" style:text-underline-width="auto" style:text-underline-color="font-color" fo:font-weight="bold" officeooo:rsid="01f8fbf4" style:font-weight-asian="bold" style:font-weight-complex="bold"/>
    </style:style>
    <style:style style:name="T388" style:family="text">
      <style:text-properties style:text-underline-style="solid" style:text-underline-width="auto" style:text-underline-color="font-color" fo:font-weight="bold" officeooo:rsid="01f6675e" style:font-weight-asian="bold" style:font-weight-complex="bold"/>
    </style:style>
    <style:style style:name="T389" style:family="text">
      <style:text-properties style:text-underline-style="solid" style:text-underline-width="auto" style:text-underline-color="font-color" officeooo:rsid="01f8fbf4"/>
    </style:style>
    <style:style style:name="T390" style:family="text">
      <style:text-properties fo:font-variant="normal" fo:text-transform="none" fo:color="#3a3a3c" loext:opacity="100%" fo:letter-spacing="normal" fo:font-style="normal" style:text-underline-style="none" fo:font-weight="bold" style:font-weight-asian="bold" style:font-weight-complex="bold"/>
    </style:style>
    <style:style style:name="T391" style:family="text">
      <style:text-properties fo:font-variant="normal" fo:text-transform="none" fo:color="#3a3a3c" loext:opacity="100%" fo:letter-spacing="normal" fo:font-style="normal" style:text-underline-style="none" fo:font-weight="bold" officeooo:rsid="01f97683" style:font-weight-asian="bold" style:font-weight-complex="bold"/>
    </style:style>
    <style:style style:name="T392" style:family="text">
      <style:text-properties fo:font-variant="normal" fo:text-transform="none" fo:color="#3a3a3c" loext:opacity="100%" fo:letter-spacing="normal" fo:font-style="normal" style:text-underline-style="none" fo:font-weight="normal" style:font-weight-asian="normal" style:font-weight-complex="normal"/>
    </style:style>
    <style:style style:name="T393" style:family="text">
      <style:text-properties fo:font-variant="normal" fo:text-transform="none" fo:color="#3a3a3c" loext:opacity="100%" fo:letter-spacing="normal" fo:font-style="normal" style:text-underline-style="none" fo:font-weight="bold" officeooo:rsid="01f76628" style:font-weight-asian="bold" style:font-weight-complex="bold"/>
    </style:style>
    <style:style style:name="T394" style:family="text">
      <style:text-properties fo:font-variant="normal" fo:text-transform="none" fo:color="#3a3a3c" loext:opacity="100%" fo:letter-spacing="normal" fo:font-style="normal" style:text-underline-style="none" fo:font-weight="normal" officeooo:rsid="01f6675e" style:font-weight-asian="normal" style:font-weight-complex="normal"/>
    </style:style>
    <style:style style:name="T395" style:family="text">
      <style:text-properties fo:font-variant="normal" fo:text-transform="none" fo:color="#3a3a3c" loext:opacity="100%" fo:letter-spacing="normal" fo:font-style="normal" style:text-underline-style="none" fo:font-weight="normal" officeooo:rsid="01f76628" style:font-weight-asian="normal" style:font-weight-complex="normal"/>
    </style:style>
    <style:style style:name="T396" style:family="text">
      <style:text-properties fo:font-variant="normal" fo:text-transform="none" fo:color="#3a3a3c" loext:opacity="100%" fo:letter-spacing="normal" fo:font-style="normal" style:text-underline-style="none" fo:font-weight="normal" officeooo:rsid="01f7ebea" style:font-weight-asian="normal" style:font-weight-complex="normal"/>
    </style:style>
    <style:style style:name="T397" style:family="text">
      <style:text-properties fo:font-variant="normal" fo:text-transform="none" fo:color="#3a3a3c" loext:opacity="100%" fo:letter-spacing="normal" fo:font-style="normal" style:text-underline-style="none" fo:font-weight="bold" officeooo:rsid="01fc57c1" style:font-weight-asian="bold" style:font-weight-complex="bold"/>
    </style:style>
    <style:style style:name="T398" style:family="text">
      <style:text-properties fo:font-variant="normal" fo:text-transform="none" fo:color="#3a3a3c" loext:opacity="100%" fo:letter-spacing="normal" fo:font-style="normal" style:text-underline-style="none" fo:font-weight="normal" officeooo:rsid="01fc57c1" style:font-weight-asian="normal" style:font-weight-complex="normal"/>
    </style:style>
    <style:style style:name="T399" style:family="text">
      <style:text-properties fo:font-variant="normal" fo:text-transform="none" fo:color="#3a3a3c" loext:opacity="100%" fo:letter-spacing="normal" fo:font-style="normal" style:text-underline-style="none" fo:font-weight="normal" officeooo:rsid="01fe47de" style:font-weight-asian="normal" style:font-weight-complex="normal"/>
    </style:style>
    <style:style style:name="T400" style:family="text">
      <style:text-properties fo:font-variant="normal" fo:text-transform="none" fo:color="#3a3a3c" loext:opacity="100%" fo:letter-spacing="normal" fo:font-style="normal" style:text-underline-style="none" fo:font-weight="bold" officeooo:rsid="01fe47de" style:font-weight-asian="bold" style:font-weight-complex="bold"/>
    </style:style>
    <style:style style:name="T401" style:family="text">
      <style:text-properties fo:font-variant="normal" fo:text-transform="none" fo:color="#3a3a3c" loext:opacity="100%" fo:letter-spacing="normal" fo:font-style="normal" style:text-underline-style="none" fo:font-weight="bold" officeooo:rsid="01fef3ca" style:font-weight-asian="bold" style:font-weight-complex="bold"/>
    </style:style>
    <style:style style:name="T402" style:family="text">
      <style:text-properties fo:font-variant="normal" fo:text-transform="none" fo:color="#3a3a3c" loext:opacity="100%" fo:letter-spacing="normal" fo:font-style="normal" style:text-underline-style="none" fo:font-weight="normal" officeooo:rsid="01fef3ca" style:font-weight-asian="normal" style:font-weight-complex="normal"/>
    </style:style>
    <style:style style:name="T403" style:family="text">
      <style:text-properties fo:font-variant="normal" fo:text-transform="none" fo:color="#3a3a3c" loext:opacity="100%" fo:letter-spacing="normal" fo:font-style="normal" style:text-underline-style="none" fo:font-weight="bold" officeooo:rsid="0200322a" style:font-weight-asian="bold" style:font-weight-complex="bold"/>
    </style:style>
    <style:style style:name="T404" style:family="text">
      <style:text-properties fo:font-variant="normal" fo:text-transform="none" fo:color="#3a3a3c" loext:opacity="100%" fo:letter-spacing="normal" fo:font-style="normal" style:text-underline-style="none" fo:font-weight="normal" officeooo:rsid="0200322a" style:font-weight-asian="normal" style:font-weight-complex="normal"/>
    </style:style>
    <style:style style:name="T405" style:family="text">
      <style:text-properties fo:font-variant="normal" fo:text-transform="none" fo:color="#000000" loext:opacity="100%" fo:letter-spacing="normal" fo:font-style="normal" style:text-underline-style="solid" style:text-underline-width="auto" style:text-underline-color="font-color" fo:font-weight="bold" officeooo:rsid="05f5ae0a" style:font-weight-asian="bold" style:font-weight-complex="bold"/>
    </style:style>
    <style:style style:name="T406" style:family="text">
      <style:text-properties fo:color="#000000" loext:opacity="100%" style:text-underline-style="solid" style:text-underline-width="auto" style:text-underline-color="font-color" fo:font-weight="bold" officeooo:rsid="0162d87f" style:font-weight-asian="bold" style:font-weight-complex="bold"/>
    </style:style>
    <style:style style:name="T407" style:family="text">
      <style:text-properties fo:color="#000000" loext:opacity="100%" style:text-underline-style="solid" style:text-underline-width="auto" style:text-underline-color="font-color" fo:font-weight="bold" officeooo:rsid="019c05fa" style:font-weight-asian="bold" style:font-weight-complex="bold"/>
    </style:style>
    <style:style style:name="T408" style:family="text">
      <style:text-properties fo:color="#000000" loext:opacity="100%" style:text-underline-style="solid" style:text-underline-width="auto" style:text-underline-color="font-color" fo:font-weight="normal" officeooo:rsid="0162d87f" style:font-weight-asian="normal" style:font-weight-complex="normal"/>
    </style:style>
    <style:style style:name="T409" style:family="text">
      <style:text-properties fo:color="#000000" loext:opacity="100%" style:text-underline-style="solid" style:text-underline-width="auto" style:text-underline-color="font-color" fo:font-weight="normal" officeooo:rsid="019c05fa" style:font-weight-asian="normal" style:font-weight-complex="normal"/>
    </style:style>
    <style:style style:name="T410" style:family="text">
      <style:text-properties officeooo:rsid="021a76eb"/>
    </style:style>
    <style:style style:name="T411" style:family="text">
      <style:text-properties officeooo:rsid="01b1f286"/>
    </style:style>
    <style:style style:name="T412" style:family="text">
      <style:text-properties officeooo:rsid="019f354d"/>
    </style:style>
    <style:style style:name="T413" style:family="text">
      <style:text-properties officeooo:rsid="01a5116b"/>
    </style:style>
    <style:style style:name="T414" style:family="text">
      <style:text-properties officeooo:rsid="01b42b36"/>
    </style:style>
    <style:style style:name="T415" style:family="text">
      <style:text-properties officeooo:rsid="01b2b144"/>
    </style:style>
    <style:style style:name="T416" style:family="text">
      <style:text-properties fo:font-family="'Liberation Serif'" style:font-family-generic="roman" officeooo:rsid="01a0638a" style:font-family-asian="'Liberation Serif'" style:font-family-generic-asian="roman" style:font-family-complex="'Liberation Serif'" style:font-family-generic-complex="roman"/>
    </style:style>
    <style:style style:name="T417" style:family="text">
      <style:text-properties style:font-name="Calibri" officeooo:rsid="01a0638a" style:font-name-asian="NSimSun" style:font-name-complex="Lucida Sans"/>
    </style:style>
    <style:style style:name="T418" style:family="text">
      <style:text-properties officeooo:rsid="01a0638a"/>
    </style:style>
    <style:style style:name="T419" style:family="text">
      <style:text-properties officeooo:rsid="01a09925"/>
    </style:style>
    <style:style style:name="T420" style:family="text">
      <style:text-properties officeooo:rsid="01a82df4"/>
    </style:style>
    <style:style style:name="T421" style:family="text">
      <style:text-properties fo:font-family="'Liberation Serif'" style:font-family-generic="roman" officeooo:rsid="01a09925" style:font-family-asian="'Liberation Serif'" style:font-family-generic-asian="roman" style:font-family-complex="'Liberation Serif'" style:font-family-generic-complex="roman"/>
    </style:style>
    <style:style style:name="T422" style:family="text">
      <style:text-properties officeooo:rsid="01a264e9"/>
    </style:style>
    <style:style style:name="T423" style:family="text">
      <style:text-properties fo:font-family="'Liberation Serif'" style:font-family-generic="roman" officeooo:rsid="01a264e9" style:font-family-asian="'Liberation Serif'" style:font-family-generic-asian="roman" style:font-family-complex="'Liberation Serif'" style:font-family-generic-complex="roman"/>
    </style:style>
    <style:style style:name="T424" style:family="text">
      <style:text-properties officeooo:rsid="01a85b33"/>
    </style:style>
    <style:style style:name="T425" style:family="text">
      <style:text-properties fo:color="#000000" loext:opacity="100%" fo:font-size="12pt" officeooo:rsid="0162d87f" style:font-size-asian="12pt" style:font-size-complex="12pt"/>
    </style:style>
    <style:style style:name="T426" style:family="text">
      <style:text-properties fo:color="#000000" loext:opacity="100%" fo:font-size="12pt" style:font-size-asian="12pt" style:font-size-complex="12pt"/>
    </style:style>
    <style:style style:name="T427" style:family="text">
      <style:text-properties fo:color="#000000" loext:opacity="100%" fo:font-weight="normal" officeooo:rsid="01a95b0c" style:font-weight-asian="normal" style:font-weight-complex="normal"/>
    </style:style>
    <style:style style:name="T428" style:family="text">
      <style:text-properties fo:color="#000000" loext:opacity="100%" officeooo:rsid="01a95b0c"/>
    </style:style>
    <style:style style:name="T429" style:family="text">
      <style:text-properties fo:color="#000000" loext:opacity="100%" officeooo:rsid="01aa986a"/>
    </style:style>
    <style:style style:name="T430" style:family="text">
      <style:text-properties fo:color="#000000" loext:opacity="100%" fo:font-weight="normal" officeooo:rsid="01aa986a" style:font-weight-asian="normal" style:font-weight-complex="normal"/>
    </style:style>
    <style:style style:name="T431" style:family="text">
      <style:text-properties fo:color="#000000" loext:opacity="100%" style:text-underline-style="none" officeooo:rsid="01aa986a"/>
    </style:style>
    <style:style style:name="T432" style:family="text">
      <style:text-properties fo:color="#000000" loext:opacity="100%" officeooo:rsid="01ab9be1"/>
    </style:style>
    <style:style style:name="T433" style:family="text">
      <style:text-properties fo:color="#000000" loext:opacity="100%" fo:font-weight="normal" officeooo:rsid="01ab9be1" style:font-weight-asian="normal" style:font-weight-complex="normal"/>
    </style:style>
    <style:style style:name="T434" style:family="text">
      <style:text-properties fo:color="#000000" loext:opacity="100%" officeooo:rsid="01b4b73c"/>
    </style:style>
    <style:style style:name="T435" style:family="text">
      <style:text-properties fo:font-variant="normal" fo:text-transform="none" fo:color="#222222" loext:opacity="100%" fo:letter-spacing="normal" fo:font-style="normal" style:text-underline-style="none" fo:font-weight="normal" officeooo:rsid="0165d5ad" style:font-weight-asian="normal" style:font-weight-complex="normal"/>
    </style:style>
    <style:style style:name="T436" style:family="text">
      <style:text-properties fo:font-variant="normal" fo:text-transform="none" fo:color="#222222" loext:opacity="100%" fo:letter-spacing="normal" fo:font-style="normal" fo:font-weight="normal" officeooo:rsid="0165d5ad"/>
    </style:style>
    <style:style style:name="T437" style:family="text">
      <style:text-properties fo:font-variant="normal" fo:text-transform="none" fo:color="#222222" loext:opacity="100%" fo:letter-spacing="normal" fo:font-style="normal" style:text-underline-style="none" fo:font-weight="normal" officeooo:rsid="01e5360a" style:font-weight-asian="normal" style:font-weight-complex="normal"/>
    </style:style>
    <style:style style:name="T438" style:family="text">
      <style:text-properties fo:font-variant="normal" fo:text-transform="none" fo:color="#1f1f1f" loext:opacity="100%" fo:letter-spacing="normal" fo:font-style="normal" style:text-underline-style="none" fo:font-weight="normal" officeooo:rsid="0165d5ad" style:font-weight-asian="normal" style:font-weight-complex="normal"/>
    </style:style>
    <style:style style:name="T439" style:family="text">
      <style:text-properties fo:font-variant="normal" fo:text-transform="none" fo:color="#222222" loext:opacity="100%" fo:letter-spacing="normal" fo:font-style="normal" style:text-underline-style="none" fo:font-weight="normal" officeooo:rsid="0168d2e5" style:font-weight-asian="normal" style:font-weight-complex="normal"/>
    </style:style>
    <style:style style:name="T440" style:family="text">
      <style:text-properties fo:font-variant="normal" fo:text-transform="none" fo:color="#222222" loext:opacity="100%" fo:letter-spacing="normal" fo:font-style="normal" style:text-underline-style="none" fo:font-weight="normal" officeooo:rsid="01646118" style:font-weight-asian="normal" style:font-weight-complex="normal"/>
    </style:style>
    <style:style style:name="T441" style:family="text">
      <style:text-properties fo:font-variant="normal" fo:text-transform="none" fo:color="#222222" loext:opacity="100%" fo:letter-spacing="normal" fo:font-style="normal" style:text-underline-style="none" fo:font-weight="normal" officeooo:rsid="0162d87f" style:font-weight-asian="normal" style:font-weight-complex="normal"/>
    </style:style>
    <style:style style:name="T442" style:family="text">
      <style:text-properties fo:font-variant="normal" fo:text-transform="none" fo:color="#222222" loext:opacity="100%" fo:letter-spacing="normal" fo:font-style="normal" style:text-underline-style="none" fo:font-weight="normal" officeooo:rsid="01e8dd0e" style:font-weight-asian="normal" style:font-weight-complex="normal"/>
    </style:style>
    <style:style style:name="T443" style:family="text">
      <style:text-properties fo:font-variant="normal" fo:text-transform="none" fo:color="#222222" loext:opacity="100%" fo:letter-spacing="normal" fo:font-style="normal" style:text-underline-style="none" fo:font-weight="normal" officeooo:rsid="01ef740a" style:font-weight-asian="normal" style:font-weight-complex="normal"/>
    </style:style>
    <style:style style:name="T444" style:family="text">
      <style:text-properties fo:font-variant="normal" fo:text-transform="none" fo:color="#222222" loext:opacity="100%" fo:letter-spacing="normal" fo:font-style="normal" style:text-underline-style="none" fo:font-weight="normal" officeooo:rsid="01e8cb42" style:font-weight-asian="normal" style:font-weight-complex="normal"/>
    </style:style>
    <style:style style:name="T445" style:family="text">
      <style:text-properties fo:font-variant="normal" fo:text-transform="none" fo:color="#222222" loext:opacity="100%" fo:letter-spacing="normal" fo:font-style="normal" style:text-underline-style="none" fo:font-weight="normal" officeooo:rsid="01678581" style:font-weight-asian="normal" style:font-weight-complex="normal"/>
    </style:style>
    <style:style style:name="T446" style:family="text">
      <style:text-properties fo:font-variant="normal" fo:text-transform="none" fo:color="#222222" loext:opacity="100%" fo:letter-spacing="normal" fo:font-style="normal" style:text-underline-style="none" fo:font-weight="normal" officeooo:rsid="01681d0e" style:font-weight-asian="normal" style:font-weight-complex="normal"/>
    </style:style>
    <style:style style:name="T447" style:family="text">
      <style:text-properties fo:font-variant="normal" fo:text-transform="none" fo:color="#222222" loext:opacity="100%" fo:letter-spacing="normal" fo:font-style="normal" style:text-underline-style="none" fo:font-weight="normal" officeooo:rsid="01e12c9f" style:font-weight-asian="normal" style:font-weight-complex="normal"/>
    </style:style>
    <style:style style:name="T448" style:family="text">
      <style:text-properties fo:font-variant="normal" fo:text-transform="none" fo:color="#222222" loext:opacity="100%" fo:letter-spacing="normal" fo:font-style="normal" style:text-underline-style="none" fo:font-weight="normal" officeooo:rsid="0167a462" style:font-weight-asian="normal" style:font-weight-complex="normal"/>
    </style:style>
    <style:style style:name="T449" style:family="text">
      <style:text-properties fo:font-variant="normal" fo:text-transform="none" fo:color="#222222" loext:opacity="100%" fo:letter-spacing="normal" fo:font-style="normal" style:text-underline-style="none" fo:font-weight="normal" officeooo:rsid="01e2360d" style:font-weight-asian="normal" style:font-weight-complex="normal"/>
    </style:style>
    <style:style style:name="T450" style:family="text">
      <style:text-properties fo:font-variant="normal" fo:text-transform="none" fo:color="#3a3a3c" loext:opacity="100%" fo:letter-spacing="normal" fo:font-style="normal" style:text-underline-style="none" fo:font-weight="normal" officeooo:rsid="0165d5ad" style:font-weight-asian="normal" style:font-weight-complex="normal"/>
    </style:style>
    <style:style style:name="T451" style:family="text">
      <style:text-properties fo:font-variant="normal" fo:text-transform="none" fo:color="#3a3a3c" loext:opacity="100%" fo:letter-spacing="normal" fo:font-style="normal" style:text-underline-style="none" fo:font-weight="normal" officeooo:rsid="01e711b0" style:font-weight-asian="normal" style:font-weight-complex="normal"/>
    </style:style>
    <style:style style:name="T452" style:family="text">
      <style:text-properties fo:font-variant="normal" fo:text-transform="none" fo:color="#3a3a3c" loext:opacity="100%" fo:letter-spacing="normal" fo:font-style="normal" style:text-underline-style="none" fo:font-weight="normal" officeooo:rsid="01eb3765" style:font-weight-asian="normal" style:font-weight-complex="normal"/>
    </style:style>
    <style:style style:name="T453" style:family="text">
      <style:text-properties fo:font-variant="normal" fo:text-transform="none" fo:color="#3a3a3c" loext:opacity="100%" fo:letter-spacing="normal" fo:font-style="normal" style:text-underline-style="none" fo:font-weight="normal" officeooo:rsid="01ef1aa7" style:font-weight-asian="normal" style:font-weight-complex="normal"/>
    </style:style>
    <style:style style:name="T454" style:family="text">
      <style:text-properties fo:font-variant="normal" fo:text-transform="none" fo:color="#3a3a3c" loext:opacity="100%" fo:letter-spacing="normal" fo:font-style="normal" style:text-underline-style="none" fo:font-weight="normal" officeooo:rsid="01ed029d" style:font-weight-asian="normal" style:font-weight-complex="normal"/>
    </style:style>
    <style:style style:name="T455" style:family="text">
      <style:text-properties fo:font-variant="normal" fo:text-transform="none" fo:color="#3a3a3c" loext:opacity="100%" fo:letter-spacing="normal" fo:font-style="normal" style:text-underline-style="none" fo:font-weight="normal" officeooo:rsid="01ee4f20" style:font-weight-asian="normal" style:font-weight-complex="normal"/>
    </style:style>
    <style:style style:name="T456" style:family="text">
      <style:text-properties fo:font-variant="normal" fo:text-transform="none" fo:color="#3a3a3c" loext:opacity="100%" fo:letter-spacing="normal" fo:font-style="normal" style:text-underline-style="none" officeooo:rsid="0165d5ad"/>
    </style:style>
    <style:style style:name="T457" style:family="text">
      <style:text-properties fo:font-variant="normal" fo:text-transform="none" fo:color="#3a3a3c" loext:opacity="100%" fo:letter-spacing="normal" fo:font-style="normal" style:text-underline-style="none"/>
    </style:style>
    <style:style style:name="T458" style:family="text">
      <style:text-properties fo:font-variant="normal" fo:text-transform="none" fo:color="#3a3a3c" loext:opacity="100%" fo:letter-spacing="normal" fo:font-style="normal" style:text-underline-style="solid" style:text-underline-width="auto" style:text-underline-color="font-color" officeooo:rsid="01836d12"/>
    </style:style>
    <style:style style:name="T459" style:family="text">
      <style:text-properties fo:font-variant="normal" fo:text-transform="none" fo:color="#3a3a3c" loext:opacity="100%" fo:letter-spacing="normal" fo:font-style="normal" style:text-underline-style="solid" style:text-underline-width="auto" style:text-underline-color="font-color" fo:font-weight="normal" officeooo:rsid="01836d12" style:font-weight-asian="normal" style:font-weight-complex="normal"/>
    </style:style>
    <style:style style:name="T460" style:family="text">
      <style:text-properties fo:font-variant="normal" fo:text-transform="none" fo:color="#3a3a3c" loext:opacity="100%" fo:letter-spacing="normal" fo:font-style="normal" style:text-underline-style="solid" style:text-underline-width="auto" style:text-underline-color="font-color" fo:font-weight="normal" officeooo:rsid="01b7210d" style:font-weight-asian="normal" style:font-weight-complex="normal"/>
    </style:style>
    <style:style style:name="T461" style:family="text">
      <style:text-properties fo:font-variant="normal" fo:text-transform="none" fo:color="#3a3a3c" loext:opacity="100%" fo:letter-spacing="normal" fo:font-style="normal" style:text-underline-style="none" officeooo:rsid="017b244d"/>
    </style:style>
    <style:style style:name="T462" style:family="text">
      <style:text-properties fo:font-variant="normal" fo:text-transform="none" fo:color="#3a3a3c" loext:opacity="100%" fo:letter-spacing="normal" fo:font-style="normal" style:text-underline-style="none" officeooo:rsid="0177dd0d"/>
    </style:style>
    <style:style style:name="T463" style:family="text">
      <style:text-properties fo:font-variant="normal" fo:text-transform="none" fo:color="#3a3a3c" loext:opacity="100%" fo:letter-spacing="normal" fo:font-style="normal" style:text-underline-style="none" officeooo:rsid="016d9273"/>
    </style:style>
    <style:style style:name="T464" style:family="text">
      <style:text-properties fo:font-variant="normal" fo:text-transform="none" fo:color="#3a3a3c" loext:opacity="100%" fo:letter-spacing="normal" fo:font-style="normal" style:text-underline-style="none" officeooo:rsid="021b089b"/>
    </style:style>
    <style:style style:name="T465" style:family="text">
      <style:text-properties fo:font-variant="normal" fo:text-transform="none" fo:color="#3a3a3c" loext:opacity="100%" fo:letter-spacing="normal" fo:font-style="normal" style:text-underline-style="none" fo:font-weight="normal" officeooo:rsid="0182d73a" style:font-weight-asian="normal" style:font-weight-complex="normal"/>
    </style:style>
    <style:style style:name="T466" style:family="text">
      <style:text-properties fo:font-variant="normal" fo:text-transform="none" fo:color="#3a3a3c" loext:opacity="100%" fo:letter-spacing="normal" fo:font-style="normal" style:text-underline-style="none" fo:font-weight="normal" officeooo:rsid="016d9273" style:font-weight-asian="normal" style:font-weight-complex="normal"/>
    </style:style>
    <style:style style:name="T467" style:family="text">
      <style:text-properties fo:font-variant="normal" fo:text-transform="none" fo:color="#3a3a3c" loext:opacity="100%" fo:letter-spacing="normal" fo:font-style="normal" style:text-underline-style="none" fo:font-weight="normal" officeooo:rsid="01f27ce6" style:font-weight-asian="normal" style:font-weight-complex="normal"/>
    </style:style>
    <style:style style:name="T468" style:family="text">
      <style:text-properties fo:font-variant="normal" fo:text-transform="none" fo:color="#3a3a3c" loext:opacity="100%" fo:letter-spacing="normal" fo:font-style="normal" style:text-underline-style="none" fo:font-weight="normal" officeooo:rsid="016f288e" style:font-weight-asian="normal" style:font-weight-complex="normal"/>
    </style:style>
    <style:style style:name="T469" style:family="text">
      <style:text-properties fo:font-variant="normal" fo:text-transform="none" fo:color="#3a3a3c" loext:opacity="100%" fo:letter-spacing="normal" fo:font-style="normal" style:text-underline-style="none" officeooo:rsid="0170b426"/>
    </style:style>
    <style:style style:name="T470" style:family="text">
      <style:text-properties fo:font-variant="normal" fo:text-transform="none" fo:color="#3a3a3c" loext:opacity="100%" fo:letter-spacing="normal" fo:font-style="normal" style:text-underline-style="none" officeooo:rsid="0171698d"/>
    </style:style>
    <style:style style:name="T471" style:family="text">
      <style:text-properties fo:font-variant="normal" fo:text-transform="none" fo:color="#3a3a3c" loext:opacity="100%" fo:letter-spacing="normal" fo:font-style="normal" style:text-underline-style="none" officeooo:rsid="0171c87e"/>
    </style:style>
    <style:style style:name="T472" style:family="text">
      <style:text-properties fo:font-variant="normal" fo:text-transform="none" fo:color="#3a3a3c" loext:opacity="100%" fo:letter-spacing="normal" fo:font-style="normal" style:text-underline-style="none" officeooo:rsid="0173458e"/>
    </style:style>
    <style:style style:name="T473" style:family="text">
      <style:text-properties fo:font-variant="normal" fo:text-transform="none" fo:color="#3a3a3c" loext:opacity="100%" fo:letter-spacing="normal" fo:font-style="normal" style:text-underline-style="none" officeooo:rsid="01762b09"/>
    </style:style>
    <style:style style:name="T474" style:family="text">
      <style:text-properties fo:font-variant="normal" fo:text-transform="none" fo:color="#3a3a3c" loext:opacity="100%" fo:letter-spacing="normal" fo:font-style="normal" style:text-underline-style="none" officeooo:rsid="01743282"/>
    </style:style>
    <style:style style:name="T475" style:family="text">
      <style:text-properties fo:font-variant="normal" fo:text-transform="none" fo:color="#3a3a3c" loext:opacity="100%" fo:letter-spacing="normal" fo:font-style="normal" style:text-underline-style="solid" style:text-underline-width="auto" style:text-underline-color="font-color" fo:font-weight="normal" officeooo:rsid="016d9273" style:font-weight-asian="normal" style:font-weight-complex="normal"/>
    </style:style>
    <style:style style:name="T476" style:family="text">
      <style:text-properties fo:font-variant="normal" fo:text-transform="none" fo:color="#3a3a3c" loext:opacity="100%" fo:letter-spacing="normal" fo:font-style="normal" style:text-underline-style="none" officeooo:rsid="0185f292"/>
    </style:style>
    <style:style style:name="T477" style:family="text">
      <style:text-properties fo:font-variant="normal" fo:text-transform="none" fo:color="#3a3a3c" loext:opacity="100%" fo:letter-spacing="normal" fo:font-style="normal" style:text-underline-style="solid" style:text-underline-width="auto" style:text-underline-color="font-color" officeooo:rsid="01851707"/>
    </style:style>
    <style:style style:name="T478" style:family="text">
      <style:text-properties fo:font-variant="normal" fo:text-transform="none" fo:color="#3a3a3c" loext:opacity="100%" fo:letter-spacing="normal" fo:font-style="normal" style:text-underline-style="solid" style:text-underline-width="auto" style:text-underline-color="font-color" fo:font-weight="normal" officeooo:rsid="017f8cef" style:font-weight-asian="normal" style:font-weight-complex="normal"/>
    </style:style>
    <style:style style:name="T479" style:family="text">
      <style:text-properties fo:font-variant="normal" fo:text-transform="none" fo:color="#3a3a3c" loext:opacity="100%" fo:letter-spacing="normal" fo:font-style="normal" style:text-underline-style="none" officeooo:rsid="017f8cef"/>
    </style:style>
    <style:style style:name="T480" style:family="text">
      <style:text-properties fo:font-variant="normal" fo:text-transform="none" fo:color="#3a3a3c" loext:opacity="100%" fo:letter-spacing="normal" fo:font-style="normal" style:text-underline-style="none" officeooo:rsid="0189a5ea"/>
    </style:style>
    <style:style style:name="T481" style:family="text">
      <style:text-properties fo:font-variant="normal" fo:text-transform="none" fo:color="#3a3a3c" loext:opacity="100%" fo:letter-spacing="normal" fo:font-style="normal" style:text-underline-style="none" officeooo:rsid="017e6889"/>
    </style:style>
    <style:style style:name="T482" style:family="text">
      <style:text-properties fo:font-variant="normal" fo:text-transform="none" fo:color="#3a3a3c" loext:opacity="100%" fo:letter-spacing="normal" fo:font-style="normal" style:text-underline-style="none" fo:font-weight="bold" officeooo:rsid="017f8cef" style:font-weight-asian="bold" style:font-weight-complex="bold"/>
    </style:style>
    <style:style style:name="T483" style:family="text">
      <style:text-properties fo:font-variant="normal" fo:text-transform="none" fo:color="#3a3a3c" loext:opacity="100%" fo:letter-spacing="normal" fo:font-style="normal" style:text-underline-style="none" officeooo:rsid="01efd628"/>
    </style:style>
    <style:style style:name="T484" style:family="text">
      <style:text-properties fo:font-variant="normal" fo:text-transform="none" fo:color="#3a3a3c" loext:opacity="100%" fo:letter-spacing="normal" fo:font-style="normal" style:text-underline-style="solid" style:text-underline-width="auto" style:text-underline-color="font-color" officeooo:rsid="0189a5ea"/>
    </style:style>
    <style:style style:name="T485" style:family="text">
      <style:text-properties fo:font-variant="normal" fo:text-transform="none" fo:color="#3a3a3c" loext:opacity="100%" fo:letter-spacing="normal" fo:font-style="normal" style:text-underline-style="solid" style:text-underline-width="auto" style:text-underline-color="font-color" fo:font-weight="normal" officeooo:rsid="0189a5ea" style:font-weight-asian="normal" style:font-weight-complex="normal"/>
    </style:style>
    <style:style style:name="T486" style:family="text">
      <style:text-properties fo:font-variant="normal" fo:text-transform="none" fo:color="#3a3a3c" loext:opacity="100%" fo:letter-spacing="normal" fo:font-style="normal" style:text-underline-style="solid" style:text-underline-width="auto" style:text-underline-color="font-color" fo:font-weight="normal" officeooo:rsid="018a181a" style:font-weight-asian="normal" style:font-weight-complex="normal"/>
    </style:style>
    <style:style style:name="T487" style:family="text">
      <style:text-properties fo:font-variant="normal" fo:text-transform="none" fo:color="#3a3a3c" loext:opacity="100%" fo:letter-spacing="normal" fo:font-style="normal" style:text-underline-style="none" fo:font-weight="bold" officeooo:rsid="0189a5ea" style:font-weight-asian="bold" style:font-weight-complex="bold"/>
    </style:style>
    <style:style style:name="T488" style:family="text">
      <style:text-properties fo:font-variant="normal" fo:text-transform="none" fo:color="#3a3a3c" loext:opacity="100%" fo:letter-spacing="normal" fo:font-style="normal" style:text-underline-style="none" officeooo:rsid="018c7751"/>
    </style:style>
    <style:style style:name="T489" style:family="text">
      <style:text-properties fo:font-variant="normal" fo:text-transform="none" fo:color="#3a3a3c" loext:opacity="100%" fo:letter-spacing="normal" fo:font-style="normal" style:text-underline-style="none" officeooo:rsid="018f0c15"/>
    </style:style>
    <style:style style:name="T490" style:family="text">
      <style:text-properties fo:font-variant="normal" fo:text-transform="none" fo:color="#3a3a3c" loext:opacity="100%" fo:letter-spacing="normal" fo:font-style="normal" style:text-underline-style="none" officeooo:rsid="019102b6"/>
    </style:style>
    <style:style style:name="T491" style:family="text">
      <style:text-properties fo:font-variant="normal" fo:text-transform="none" fo:color="#3a3a3c" loext:opacity="100%" fo:letter-spacing="normal" fo:font-style="normal" style:text-underline-style="none" fo:font-weight="bold" officeooo:rsid="019102b6" style:font-weight-asian="bold" style:font-weight-complex="bold"/>
    </style:style>
    <style:style style:name="T492" style:family="text">
      <style:text-properties fo:font-variant="normal" fo:text-transform="none" fo:color="#3a3a3c" loext:opacity="100%" fo:letter-spacing="normal" fo:font-style="normal" style:text-underline-style="none" officeooo:rsid="019a442f"/>
    </style:style>
    <style:style style:name="T493" style:family="text">
      <style:text-properties fo:font-variant="normal" fo:text-transform="none" fo:color="#3a3a3c" loext:opacity="100%" fo:letter-spacing="normal" fo:font-style="normal" style:text-underline-style="none" officeooo:rsid="01945e1c"/>
    </style:style>
    <style:style style:name="T494" style:family="text">
      <style:text-properties fo:font-variant="normal" fo:text-transform="none" fo:color="#3a3a3c" loext:opacity="100%" fo:letter-spacing="normal" fo:font-style="normal" style:text-underline-style="solid" style:text-underline-width="auto" style:text-underline-color="font-color" officeooo:rsid="01961fd2"/>
    </style:style>
    <style:style style:name="T495" style:family="text">
      <style:text-properties fo:font-variant="normal" fo:text-transform="none" fo:color="#3a3a3c" loext:opacity="100%" fo:letter-spacing="normal" fo:font-style="normal" style:text-underline-style="solid" style:text-underline-width="auto" style:text-underline-color="font-color" fo:font-weight="normal" officeooo:rsid="01961fd2" style:font-weight-asian="normal" style:font-weight-complex="normal"/>
    </style:style>
    <style:style style:name="T496" style:family="text">
      <style:text-properties fo:font-variant="normal" fo:text-transform="none" fo:color="#3a3a3c" loext:opacity="100%" fo:letter-spacing="normal" fo:font-style="normal" style:text-underline-style="none" fo:font-weight="normal" officeooo:rsid="01961fd2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Patzer und </text:span><text:span text:style-name="T2">Kri</text:span><text:span text:style-name="T1">ts</text:span><text:span text:style-name="T2">.odt 202</text:span><text:span text:style-name="T3">6</text:span><text:span text:style-name="T2">-</text:span><text:span text:style-name="T4">0</text:span><text:span text:style-name="T5">8</text:span><text:span text:style-name="T2">-</text:span><text:span text:style-name="T5">27</text:span></text:p>
      <text:p text:style-name="P2"><text:span text:style-name="T6">Patzer</text:span><text:span text:style-name="T7"> &lt;w8</text:span><text:span text:style-name="T8"> </text:span><text:span text:style-name="T9">bis </text:span><text:span text:style-name="T7">w20&gt; – </text:span><text:span text:style-name="T10">Glücksmodifikator</text:span></text:p>
      <text:p text:style-name="P3" loext:marker-style-name="T11"><text:span text:style-name="T12"><text:s text:c="2"/>0-</text:span><text:span text:style-name="T13"><text:tab/>Du verfehlst dein Ziel, verursachst aber keinen anderen Schaden.<text:tab/><text:tab/><text:tab/><text:tab/><text:tab/><text:tab/></text:span></text:p>
      <text:p text:style-name="P4"><text:span text:style-name="T12"><text:s text:c="2"/>1</text:span><text:span text:style-name="T13"><text:tab/>Deine Gefährten werden noch lange über diesen Schlag lachen.<text:tab/><text:tab/><text:tab/><text:tab/><text:tab/><text:tab/></text:span></text:p>
      <text:p text:style-name="P3" loext:marker-style-name="T11"><text:span text:style-name="T12"><text:s text:c="2"/>2</text:span><text:span text:style-name="T13"><text:tab/>Dein ungeschickter Angriff ermutigt deine Gegner dich zuerst anzugreifen.</text:span></text:p>
      <text:p text:style-name="P4"><text:span text:style-name="T12"><text:s text:c="2"/>3</text:span><text:span text:style-name="T13"><text:tab/>Du verlierst dein Gleichgewicht und erleidest für 1 Runde RK-2.<text:tab/><text:tab/><text:tab/><text:tab/><text:tab/><text:tab/></text:span></text:p>
      <text:p text:style-name="P3" loext:marker-style-name="T11"><text:span text:style-name="T12"><text:s text:c="2"/>4</text:span><text:span text:style-name="T13"><text:tab/>Du stolperst, kannst dich aber mit Reflex 10 retten; andernfalls musst du die</text:span></text:p>
      <text:p text:style-name="P3" loext:marker-style-name="T11"><text:span text:style-name="T13"><text:tab/>nächste Runde liegend (-1w/RK-2) verbringen.</text:span><text:span text:style-name="T13"/></text:p>
      <text:p text:style-name="P4"><text:span text:style-name="T12"><text:s text:c="2"/>5</text:span><text:span text:style-name="T13"><text:tab/>Du beschädigst deine Waffe. Sie macht -1 Schaden bis du sie reparierst.<text:tab/><text:tab/><text:tab/><text:tab/></text:span></text:p>
      <text:p text:style-name="P3" loext:marker-style-name="T11"><text:span text:style-name="T12"><text:s text:c="2"/>6</text:span><text:span text:style-name="T13"><text:tab/>Du zögerst zu lange und verlierst deine Initiative. (letzter in nächster Runde)</text:span></text:p>
      <text:p text:style-name="P5"><text:span text:style-name="T12"><text:s text:c="2"/>7</text:span><text:span text:style-name="T13"><text:tab/>Deine Waffe löst sich aus deiner Hand. Du greifst schnell um, bekommst </text:span><text:span text:style-name="T14">s</text:span><text:span text:style-name="T13">ie aber nich</text:span><text:span text:style-name="T15">t<text:tab/></text:span></text:p>
      <text:p text:style-name="P6"><text:tab/>richtig zu fassen. Nächster Angriff -2.<text:tab/><text:tab/><text:tab/><text:tab/><text:tab/><text:tab/><text:tab/><text:tab/><text:tab/><text:tab/><text:tab/><text:tab/></text:p>
      <text:p text:style-name="P7" loext:marker-style-name="T11"><text:span text:style-name="T12"><text:s text:c="2"/>8</text:span><text:span text:style-name="T13"><text:tab/>Deine Waffe ist schwer beschädigt: Eine Bogensehne reißt, ein Schwertgriff fällt ab oder<text:tab/></text:span></text:p>
      <text:p text:style-name="P7" loext:marker-style-name="T11"><text:span text:style-name="T13"><text:tab/>ein Schussmechanismus klemmt. Die Waffe kann in 10 Minuten repariert werden, ist<text:tab/></text:span></text:p>
      <text:p text:style-name="P7" loext:marker-style-name="T11"><text:span text:style-name="T13"><text:tab/>aber vorerst nutzlos.<text:tab/><text:tab/><text:tab/><text:tab/><text:tab/><text:tab/><text:tab/><text:tab/><text:tab/><text:tab/><text:tab/><text:tab/><text:tab/><text:tab/><text:tab/></text:span></text:p>
      <text:p text:style-name="P5"><text:span text:style-name="T12"><text:s text:c="2"/>9</text:span><text:span text:style-name="T13"><text:tab/>Du stolperst, fällst und verschwendest diese Aktion. Du liegst am Boden und musst eine<text:tab/></text:span></text:p>
      <text:p text:style-name="P6"><text:tab/>Aktion nutzen, um in der nächsten Runde aufzustehen.<text:tab/><text:tab/><text:tab/><text:tab/><text:tab/><text:tab/><text:tab/><text:tab/></text:p>
      <text:p text:style-name="P3" loext:marker-style-name="T11"><text:span text:style-name="T12">10</text:span><text:span text:style-name="T13"><text:tab/>Deine Waffe verheddert sich in deiner Rüstung. Du musst die nächste Runde nutzen, um<text:line-break/><text:tab/>sie zu entwirren. Zusätzlich wird deine Rüstklasse um 1 reduziert, bis du sie 10 Minuten<text:line-break/><text:tab/>lang in Ordnung bringst.</text:span></text:p>
      <text:p text:style-name="P5"><text:span text:style-name="T12">11</text:span><text:span text:style-name="T13"><text:tab/>Du lässt deine Waffe fallen. Du musst sie aufheben oder </text:span><text:span text:style-name="T16">mit</text:span><text:span text:style-name="T13"> deiner nächsten Aktion eine<text:tab/></text:span></text:p>
      <text:p text:style-name="P6"><text:tab/>neue ziehen.<text:tab/><text:tab/><text:tab/><text:tab/><text:tab/><text:tab/><text:tab/><text:tab/><text:tab/><text:tab/><text:tab/><text:tab/><text:tab/><text:tab/><text:tab/><text:tab/><text:tab/></text:p>
      <text:p text:style-name="P3" loext:marker-style-name="T11"><text:span text:style-name="T12">12</text:span><text:span text:style-name="T13"><text:tab/>Du schlägst versehentlich deine Waffe gegen einen festen Gegenstand (Stein, Mauer,<text:line-break/><text:tab/>Boden). Gewöhnliche Waffen sind ruiniert, magische Waffen sind nicht betroffen.</text:span></text:p>
      <text:p text:style-name="P5"><text:span text:style-name="T12">13</text:span><text:span text:style-name="T13"><text:tab/>Du stolperst, was eine große Lücke in deiner Verteidigung öffnet. Der nächste Gegner,<text:tab/></text:span></text:p>
      <text:p text:style-name="P6"><text:tab/>der dich angreift, erhält einen Bonus von +2 auf seinen Angriffswurf.<text:tab/><text:tab/><text:tab/><text:tab/><text:tab/></text:p>
      <text:p text:style-name="P8" loext:marker-style-name="T11"><text:span text:style-name="T12">14</text:span><text:span text:style-name="T13"><text:tab/>Die Gelenke </text:span><text:span text:style-name="T16">deiner Rüstung </text:span><text:span text:style-name="T13">klemmen und du bleibst </text:span><text:span text:style-name="T16">für w3 Runden </text:span><text:span text:style-name="T13">an Ort und Stelle<text:line-break/><text:tab/>stehen. Ungerüstete Charaktere sind davon nicht betroffen.</text:span></text:p>
      <text:p text:style-name="P5"><text:span text:style-name="T12">15</text:span><text:span text:style-name="T13"><text:tab/>Dein wilder Schwung lässt dich aus dem Gleichgewicht geraten. Du erhältst -4 auf<text:tab/><text:tab/></text:span></text:p>
      <text:p text:style-name="P6"><text:tab/>deinen nächsten Angriffswurf.<text:tab/><text:tab/><text:tab/><text:tab/><text:tab/><text:tab/><text:tab/><text:tab/><text:tab/><text:tab/><text:tab/><text:tab/><text:tab/></text:p>
      <text:p text:style-name="P3" loext:marker-style-name="T11"><text:span text:style-name="T12">16</text:span><text:span text:style-name="T13"><text:tab/>Du schlägst versehentlich nach einem zufällig bestimmten Gefährten in Reichweite.<text:line-break/><text:tab/>Wiederhole deinen Angriffswurf gegen diesen Gefährten.</text:span></text:p>
      <text:p text:style-name="P4"><text:span text:style-name="T12">17</text:span><text:span text:style-name="T13"><text:tab/>Du stolperst übel und fällst hart: w3 Schaden und du liegst am Boden.<text:tab/><text:tab/><text:tab/><text:tab/><text:tab/></text:span></text:p>
      <text:p text:style-name="P7" loext:marker-style-name="T11"><text:span text:style-name="T12">18</text:span><text:span text:style-name="T13"><text:tab/>Du rutschst aus und fällst auf den Rücken. Du musst die nächste Runde im Liegen<text:tab/><text:tab/></text:span></text:p>
      <text:p text:style-name="P7" loext:marker-style-name="T11"><text:span text:style-name="T13"><text:tab/>kämpfen (-1w/RK-2), bevor du dich aufrichten kannst.<text:tab/><text:tab/><text:tab/><text:tab/><text:tab/><text:tab/><text:tab/><text:tab/></text:span></text:p>
      <text:p text:style-name="P4"><text:span text:style-name="T12">19</text:span><text:span text:style-name="T13"><text:tab/>Du schaffst es irgendwie dich mit d</text:span><text:span text:style-name="T16">einem</text:span><text:span text:style-name="T13"> Angriff selbst zu verletzen.<text:tab/><text:tab/><text:tab/><text:tab/><text:tab/></text:span></text:p>
      <text:p text:style-name="P3" loext:marker-style-name="T11"><text:span text:style-name="T12">20+</text:span><text:span text:style-name="T13"><text:tab/>Du triffst dich versehentlich selbst und erhältst Schaden+1. Außerdem fällst du auf den<text:line-break/><text:tab/>Rücken und kannst nur mit Geschick 16 aufstehen.</text:span></text:p>
      <text:p text:style-name="P9" loext:marker-style-name="T12"/>
      <text:p text:style-name="P10">Volltreffer Tabelle I für Stufe 0 und <text:span text:style-name="T17">Zauberer</text:span><text:span text:style-name="T18"> </text:span><text:span text:style-name="T19">w</text:span><text:span text:style-name="T20">4</text:span><text:span text:style-name="T21"> </text:span><text:span text:style-name="T22">bis </text:span><text:span text:style-name="T19">w20 </text:span><text:span text:style-name="T23">+ Glücksmodifikator</text:span></text:p>
      <text:p text:style-name="P11"><text:s text:c="2"/><text:span text:style-name="T24">0-</text:span><text:tab/>Die Kraft des Schlags lässt die Waffe aus deinem Griff gleiten. +<text:span text:style-name="T25">w</text:span>6 Schaden,</text:p>
      <text:p text:style-name="P11"><text:tab/>aber du bist entwaffnet.#</text:p>
      <text:p text:style-name="P12" loext:marker-style-name="T11"><text:span text:style-name="T13"><text:tab/></text:span><text:span text:style-name="T12"># Kampfwut: +w12 Schaden je PER oder INT</text:span></text:p>
      <text:p text:style-name="P13"><text:s text:c="2"/><text:span text:style-name="T24">1</text:span><text:tab/>Gelegenheitstreffer: +<text:span text:style-name="T25">w</text:span>3 Schaden<text:tab/><text:tab/><text:tab/><text:tab/><text:tab/><text:tab/><text:tab/><text:tab/><text:tab/><text:tab/><text:tab/><text:tab/></text:p>
      <text:p text:style-name="P11"><text:s text:c="2"/><text:span text:style-name="T24">2</text:span><text:tab/>Dem Gegner ins Auge gestoßen: hässliche Quetschungen und +<text:span text:style-name="T25">w</text:span>4 Schaden</text:p>
      <text:p text:style-name="P13"><text:s text:c="2"/><text:span text:style-name="T24">3</text:span><text:tab/>Betäubender Schlag auf die Stirn. Füge mit diesem Schlag +<text:span text:style-name="T25">w</text:span>3 Schaden zu,<text:tab/><text:tab/><text:tab/><text:tab/></text:p>
      <text:p text:style-name="P13"><text:tab/>und der Gegner fällt die nächste Runde ans Ende der Initiativreihenfolge.<text:tab/><text:tab/><text:tab/><text:tab/></text:p>
      <text:p text:style-name="P11"><text:s text:c="2"/><text:span text:style-name="T24">4</text:span><text:tab/>Ein Schlag auf die Kniescheibe: +<text:span text:style-name="T26">w</text:span>4 Schaden und der Gegner erleidet -<text:span text:style-name="T26">3</text:span> <text:span text:style-name="T26">m</text:span> auf</text:p>
      <text:p text:style-name="P11"><text:tab/>die Bewegungsrate, bis er geheilt ist.</text:p>
      <text:p text:style-name="P13"><text:s text:c="2"/><text:span text:style-name="T24">5</text:span><text:tab/>Fester Schlag auf den Oberkörper: +<text:span text:style-name="T27">w</text:span>6 Schaden<text:tab/><text:tab/><text:tab/><text:tab/><text:tab/><text:tab/><text:tab/><text:tab/><text:tab/></text:p>
      <text:p text:style-name="P11"><text:s text:c="2"/><text:span text:style-name="T24">6</text:span><text:tab/>Glück<text:span text:style-name="T27">st</text:span>reffer entwaffnet den Gegner: Du erhältst einen freien Angriff, wenn er</text:p>
      <text:p text:style-name="P11"><text:tab/>sich bückt, um seine Waffe aufzuheben.</text:p>
      <text:p text:style-name="P13"><text:s text:c="2"/><text:span text:style-name="T24">7</text:span><text:tab/>Die Hand des Gegners wird zerschmettert: +2<text:span text:style-name="T28">w</text:span>3 Schaden<text:tab/><text:tab/><text:tab/><text:tab/><text:tab/><text:tab/><text:tab/></text:p>
      <text:p text:style-name="P11"><text:s text:c="2"/><text:span text:style-name="T24">8</text:span><text:tab/>Betäubender Treffer: Fluchend vor Schmerzen kann der Gegner die nächste</text:p>
      <text:p text:style-name="P11"><text:tab/>Runde nicht angreifen.</text:p>
      <text:p text:style-name="P13"><text:s text:c="2"/><text:span text:style-name="T24">9</text:span><text:tab/>Die Nase des Gegners wird zerschmettert: +2<text:span text:style-name="T28">w</text:span>4 Schaden und Blut strömt über<text:tab/><text:tab/><text:tab/></text:p>
      <text:p text:style-name="P13"><text:tab/>das Gesicht des Gegners.<text:tab/><text:tab/><text:tab/><text:tab/><text:tab/><text:tab/><text:tab/><text:tab/><text:tab/><text:tab/><text:tab/><text:tab/><text:tab/><text:tab/></text:p>
      <text:p text:style-name="P11"><text:span text:style-name="T24">10</text:span><text:tab/>Der Gegner stolpert über seine eigenen Füße und geht für den Rest der Runde</text:p>
      <text:p text:style-name="P11"><text:tab/>zu Boden.</text:p>
      <text:p text:style-name="P13"><text:span text:style-name="T24">11</text:span><text:tab/>Durchbohrender Treffer: +2<text:span text:style-name="T28">w</text:span>4 Schaden<text:tab/><text:tab/><text:tab/><text:tab/><text:tab/><text:tab/><text:tab/><text:tab/><text:tab/><text:tab/><text:tab/></text:p>
      <text:p text:style-name="P11"><text:span text:style-name="T24">12</text:span><text:tab/>Schlag in den Unterleib: Zähigkeit 15 oder <text:span text:style-name="T28">der Gegner</text:span> verbringt die nächsten</text:p>
      <text:p text:style-name="P11"><text:tab/><text:span text:style-name="T28">2</text:span> Runden mit Würgen.</text:p>
      <text:p text:style-name="P13"><text:span text:style-name="T24">13</text:span><text:tab/>Der Schlag zerschmettert den Knöchel des Gegners: seine Bewegungsrate wird halbiert.<text:tab/></text:p>
      <text:p text:style-name="P11"><text:span text:style-name="T24">14</text:span><text:tab/>Treffer streift die Schläfe. Blut blendet den Gegner für <text:span text:style-name="T28">w</text:span>3 Runden.</text:p>
      <text:p text:style-name="P14"><text:span text:style-name="T24">15</text:span><text:tab/>Die Waffenhand des Gegners wird getroffen. Die Waffe geht verloren und wird<text:tab/><text:tab/><text:tab/></text:p>
      <text:p text:style-name="P14"><text:span text:style-name="T28"><text:tab/>w3</text:span> + <text:span text:style-name="T28">1,</text:span>5 <text:span text:style-name="T28">m</text:span> weit weggeschlagen.<text:tab/><text:tab/><text:tab/><text:tab/><text:tab/><text:tab/><text:tab/><text:tab/><text:tab/><text:tab/><text:tab/><text:tab/><text:tab/></text:p>
      <text:p text:style-name="P11"><text:span text:style-name="T24">16</text:span><text:tab/>Du entgehst knapp dem Gegenschlag des Gegners: führe einen weiteren</text:p>
      <text:p text:style-name="P11"><text:tab/>Angriffswurf aus. Wenn der <text:span text:style-name="T29">2.</text:span> Angriff trifft, zusätzlich +<text:span text:style-name="T29">w</text:span>6 Schaden.</text:p>
      <text:p text:style-name="P14"><text:span text:style-name="T24">17</text:span><text:tab/>Ein Schlag auf den Hals. Der Gegner taumelt 2 Runden lang herum und kann weder<text:tab/><text:tab/></text:p>
      <text:p text:style-name="P14"><text:tab/>sprechen, noch Zauber wirken oder angreifen.<text:tab/><text:tab/><text:tab/><text:tab/><text:tab/><text:tab/><text:tab/><text:tab/><text:tab/><text:tab/></text:p>
      <text:p text:style-name="P15"><text:span text:style-name="T24">18</text:span><text:tab/>Der Gegner gerät direkt in deinen Angriff. Er nimmt +2<text:span text:style-name="T29">w</text:span>6 Schaden und verflucht dein<text:tab/></text:p>
      <text:p text:style-name="P15"><text:tab/>Glück.</text:p>
      <text:p text:style-name="P13"><text:span text:style-name="T24">19</text:span><text:tab/>Überraschungstreffer. Zähigkeit 20 oder er wird bewusstlos.<text:tab/><text:tab/><text:tab/><text:tab/><text:tab/><text:tab/><text:tab/></text:p>
      <text:p text:style-name="P11"><text:span text:style-name="T24">20+</text:span><text:tab/>Glücklicher Schlag knackt den Schädel des Gegners: +2W6 Schaden <text:span text:style-name="T30">und wenn</text:span></text:p>
      <text:p text:style-name="P11"><text:tab/>der Gegner keinen Helm <text:span text:style-name="T30">trägt</text:span>, dauerhaften -<text:span text:style-name="T30">w</text:span>4 Intelligenz.</text:p>
      <text:p text:style-name="P11"/>
      <text:p text:style-name="P16"><text:span text:style-name="T31"/></text:p>
      <text:p text:style-name="P10">Volltreffer Tabelle II für Diebe und Elben<text:span text:style-name="T18"> </text:span><text:span text:style-name="T19">w</text:span><text:span text:style-name="T20">4</text:span><text:span text:style-name="T21"> </text:span><text:span text:style-name="T22">bis </text:span><text:span text:style-name="T19">w20 </text:span><text:span text:style-name="T23">+ Glücksmodifikator</text:span></text:p>
      <text:p text:style-name="P17"><text:s text:c="2"/><text:span text:style-name="T24">0-</text:span><text:tab/>Daneben! Dein Zögern kostet dich den perfekten Treffer.</text:p>
      <text:p text:style-name="P18"><text:s text:c="2"/><text:span text:style-name="T24">1</text:span><text:tab/>Treffer verfehlt kritische Organe. Immerhin +2<text:span text:style-name="T32">w</text:span>3 Schaden.<text:tab/><text:tab/><text:tab/><text:tab/><text:tab/><text:tab/><text:tab/></text:p>
      <text:p text:style-name="P17"><text:s text:c="2"/><text:span text:style-name="T24">2</text:span><text:tab/>Kopftreffer, Ohr abgeschlagen. Das gibt +<text:span text:style-name="T32">w</text:span>6 Schaden und eine hässliche Narbe.</text:p>
      <text:p text:style-name="P18"><text:s text:c="2"/><text:span text:style-name="T24">3</text:span><text:tab/>Klarer Treffer am Rücken, +2<text:span text:style-name="T32">w</text:span>6 Schaden.<text:tab/><text:tab/><text:tab/><text:tab/><text:tab/><text:tab/><text:tab/><text:tab/><text:tab/><text:tab/><text:tab/></text:p>
      <text:p text:style-name="P17"><text:s text:c="2"/><text:span text:style-name="T24">4</text:span><text:tab/>Schlag auf die Brust, der Gegner stolpert. Greife gleich nochmal an.</text:p>
      <text:p text:style-name="P18"><text:s text:c="2"/><text:span text:style-name="T24">5</text:span><text:tab/>Treffer auf die Nieren, +3<text:span text:style-name="T32">w</text:span>3 Schaden und der Gegner ist für 1 Runde betäubt.<text:tab/><text:tab/><text:tab/></text:p>
      <text:p text:style-name="P19"><text:s text:c="2"/><text:span text:style-name="T24">6</text:span><text:tab/>Der Gegner ist durch deinen wilden Angriff verwirrt, seine Geschwindigkeit und</text:p>
      <text:p text:style-name="P19"><text:tab/>Aktionen sind halbiert.</text:p>
      <text:p text:style-name="P18"><text:s text:c="2"/><text:span text:style-name="T24">7</text:span><text:tab/>Schlag auf die Brust trifft wichtiges Organ, +3<text:span text:style-name="T32">w</text:span>4 Schaden.<text:tab/><text:tab/><text:tab/><text:tab/><text:tab/><text:tab/><text:tab/></text:p>
      <text:p text:style-name="P17"><text:s text:c="2"/><text:span text:style-name="T24">8</text:span><text:tab/>Schlag streift die Stirn des Gegners, vom herunterlaufenden Blut ist er <text:span text:style-name="T32">für w</text:span>4 Runden<text:line-break/><text:tab/>blind.</text:p>
      <text:p text:style-name="P18"><text:s text:c="2"/><text:span text:style-name="T24">9</text:span><text:tab/>Der Gegner stolpert durch der Wucht deines Angriffs und liegt auf dem Boden.<text:tab/><text:tab/><text:tab/></text:p>
      <text:p text:style-name="P18"><text:tab/>Greife gleich nochmal an.<text:tab/><text:tab/><text:tab/><text:tab/><text:tab/><text:tab/><text:tab/><text:tab/><text:tab/><text:tab/><text:tab/><text:tab/><text:tab/><text:tab/></text:p>
      <text:p text:style-name="P17"><text:span text:style-name="T24">10</text:span><text:tab/>Meisterlicher Treffer! +2<text:span text:style-name="T32">w</text:span>6 Schaden.</text:p>
      <text:p text:style-name="P18"><text:span text:style-name="T24">11</text:span><text:tab/>Treffer an der Kehle. Der Gegner ist stumm wie ein Karpfen.<text:tab/><text:tab/><text:tab/><text:tab/><text:tab/><text:tab/><text:tab/></text:p>
      <text:p text:style-name="P17"><text:span text:style-name="T24">12</text:span><text:tab/>Harter Schlag! Zähigkeit <text:span text:style-name="T32">10</text:span> + deine Stufe oder er wird ohnmächtig.</text:p>
      <text:p text:style-name="P18"><text:span text:style-name="T24">13</text:span><text:tab/>Der Gegner ist durch deine Schläge desorientiert: -4 auf alle Angriffe für <text:span text:style-name="T32">w</text:span>4 Runden.<text:tab/></text:p>
      <text:p text:style-name="P17"><text:span text:style-name="T24">14</text:span><text:tab/>Kopftreffer, Zähigkeit 10 + deine Stufe oder er wird vor Schmerzen ohnmächtig.</text:p>
      <text:p text:style-name="P18"><text:span text:style-name="T24">15</text:span><text:tab/>Du schmetterst den Gegner zu Boden, +2<text:span text:style-name="T32">w</text:span>6 Schaden und der Gegner liegt da.<text:tab/><text:tab/><text:tab/></text:p>
      <text:p text:style-name="P17"><text:span text:style-name="T24">16</text:span><text:tab/>Du schlägst ein Auge aus dem Kopf. Es baumelt herum und er ist für <text:span text:style-name="T32">w</text:span>3 Runden<text:line-break/><text:tab/>handlungsunfähig.</text:p>
      <text:p text:style-name="P20"><text:span text:style-name="T24">17</text:span><text:tab/>Dein Schlag durchbohrt die Lunge. +2w6 Schaden und der Gegner hat in der nächsten<text:tab/></text:p>
      <text:p text:style-name="P20"><text:tab/>Runde nur 1 Aktion.<text:tab/><text:tab/><text:tab/><text:tab/><text:tab/><text:tab/><text:tab/><text:tab/><text:tab/><text:tab/><text:tab/><text:tab/><text:tab/><text:tab/><text:tab/></text:p>
      <text:p text:style-name="P17"><text:span text:style-name="T24">18</text:span><text:tab/>Volltreffer am Hinterkopf. +<text:span text:style-name="T32">w</text:span>8 Schaden und Zäh 10 + deine Stufe oder er ist bewusstlos.</text:p>
      <text:p text:style-name="P20"><text:span text:style-name="T24">19</text:span><text:tab/>Schlagader getroffen! +<text:span text:style-name="T32">w</text:span>10 Schaden und Zäh 10 + deine Stufe oder er wird vom<text:tab/><text:tab/></text:p>
      <text:p text:style-name="P20"><text:tab/>Blutverlust und Schock bewusstlos.<text:tab/><text:tab/><text:tab/><text:tab/><text:tab/><text:tab/><text:tab/><text:tab/><text:tab/><text:tab/><text:tab/><text:tab/></text:p>
      <text:p text:style-name="P17"><text:span text:style-name="T24">20</text:span><text:tab/>Kehle durchtrennt! +2<text:span text:style-name="T32">w</text:span>6 Schaden und Zäh 13 + deine Stufe oder er stirbt in <text:span text:style-name="T32">w</text:span>4 Runden.</text:p>
      <text:p text:style-name="P18"><text:span text:style-name="T24">21</text:span><text:tab/>Wirbelsäule getroffen! +3<text:span text:style-name="T32">w</text:span>6 Schaden und Zäh 15 + deine Stufe oder er ist gelähmt.<text:tab/><text:tab/></text:p>
      <text:p text:style-name="P17"><text:span text:style-name="T24">22</text:span><text:tab/>Brustkorb geöffnet, Organe liegen frei! +2<text:span text:style-name="T33">w</text:span>6 Schaden und Zähigkeit 13 + deine Stufe<text:line-break/><text:tab/>oder er stirbt in <text:span text:style-name="T33">w</text:span>4 Runden.</text:p>
      <text:p text:style-name="P20"><text:span text:style-name="T24">23</text:span><text:tab/>Durch die Ohröffnung direkt ins Gehirn! +2<text:span text:style-name="T33">w</text:span>6 Schaden und Zäh 15+deine Stufe oder er<text:tab/></text:p>
      <text:p text:style-name="P20"><text:tab/>stirbt sofort.<text:tab/><text:tab/><text:tab/><text:tab/><text:tab/><text:tab/><text:tab/><text:tab/><text:tab/><text:tab/><text:tab/><text:tab/><text:tab/><text:tab/><text:tab/><text:tab/><text:tab/></text:p>
      <text:p text:style-name="P17"><text:span text:style-name="T24">24+</text:span><text:tab/>Herz durchbohrt! +3<text:span text:style-name="T33">w</text:span>6 Schaden und Zäh 20 + deine Stufe oder er stirbt sofort.</text:p>
      <text:p text:style-name="P17"/>
      <text:p text:style-name="P21"><text:span text:style-name="T31"/></text:p>
      <text:p text:style-name="P22">Volltreffer Tabelle III für Kleriker, Hobbits, Krieger (1-2) und Zwerge (1-3)<text:span text:style-name="T34"> w</text:span><text:span text:style-name="T35">8</text:span><text:span text:style-name="T36"> </text:span><text:span text:style-name="T37">bis </text:span><text:span text:style-name="T34">w</text:span><text:span text:style-name="T35">16</text:span><text:span text:style-name="T38">+Glücksmod.</text:span></text:p>
      <text:p text:style-name="P3" loext:marker-style-name="T11"><text:span text:style-name="T12"><text:s text:c="2"/>0-</text:span><text:span text:style-name="T13"><text:tab/>Blinde Kampfwut! +2w8 Schaden </text:span><text:span text:style-name="T39">und</text:span><text:span text:style-name="T13"> w4 Schaden für deinen nächsten Gefährten.<text:line-break/><text:tab/></text:span><text:span text:style-name="T12"># Kampfwut: +w12 Schaden je PER oder INT</text:span></text:p>
      <text:p text:style-name="P4"><text:span text:style-name="T13"><text:s text:c="2"/></text:span><text:span text:style-name="T12">1</text:span><text:span text:style-name="T13"><text:tab/>Kraftvoller Schlag: +w6 Schaden.<text:tab/><text:tab/><text:tab/><text:tab/><text:tab/><text:tab/><text:tab/><text:tab/><text:tab/><text:tab/><text:tab/><text:tab/><text:tab/></text:span></text:p>
      <text:p text:style-name="P3" loext:marker-style-name="T11"><text:span text:style-name="T13"><text:s text:c="2"/></text:span><text:span text:style-name="T12">2</text:span><text:span text:style-name="T13"><text:tab/>Angriff wirft den Gegner zu Boden (Gegner am Boden: +2).</text:span></text:p>
      <text:p text:style-name="P4"><text:span text:style-name="T13"><text:s text:c="2"/></text:span><text:span text:style-name="T12">3</text:span><text:span text:style-name="T13"><text:tab/>Gegner läuft genau in den Schlag: +w8 Schaden.<text:tab/><text:tab/><text:tab/><text:tab/><text:tab/><text:tab/><text:tab/><text:tab/><text:tab/></text:span></text:p>
      <text:p text:style-name="P3" loext:marker-style-name="T11"><text:span text:style-name="T13"><text:s text:c="2"/></text:span><text:span text:style-name="T12">4</text:span><text:span text:style-name="T13"><text:tab/>Schlag lässt den Gegner in die Knie gehen. Greife gleich nochmal an.</text:span></text:p>
      <text:p text:style-name="P4"><text:span text:style-name="T13"><text:s text:c="2"/></text:span><text:span text:style-name="T12">5</text:span><text:span text:style-name="T13"><text:tab/>Nase explodiert in Wolke von Blut: +w6 Schaden, w4 Runden ohne Geruch.<text:tab/><text:tab/><text:tab/></text:span></text:p>
      <text:p text:style-name="P3" loext:marker-style-name="T11"><text:span text:style-name="T13"><text:s text:c="2"/></text:span><text:span text:style-name="T12">6</text:span><text:span text:style-name="T13"><text:tab/>Brutaler Treffer, mehrere Rippen gebrochen! +w8 Schaden.</text:span></text:p>
      <text:p text:style-name="P4"><text:span text:style-name="T13"><text:s text:c="2"/></text:span><text:span text:style-name="T12">7</text:span><text:span text:style-name="T13"><text:tab/>Treffer auf die Hand! Seine Waffe fliegt w6+1,5 m weit weg.<text:tab/><text:tab/><text:tab/><text:tab/><text:tab/><text:tab/><text:tab/></text:span></text:p>
      <text:p text:style-name="P3" loext:marker-style-name="T11"><text:span text:style-name="T13"><text:s text:c="2"/></text:span><text:span text:style-name="T12">8</text:span><text:span text:style-name="T13"><text:tab/>Schlag streift den Kopf! +1w6 Schaden und er ist für 6 Tage taub.</text:span></text:p>
      <text:p text:style-name="P4"><text:span text:style-name="T13"><text:s text:c="2"/></text:span><text:span text:style-name="T12">9</text:span><text:span text:style-name="T13"><text:tab/>Oberschenkelhalsknochen zerschmettert! +2w6 Schaden und -3 m Bewegung bis geheilt.<text:tab/></text:span></text:p>
      <text:p text:style-name="P3" loext:marker-style-name="T11"><text:span text:style-name="T12">10</text:span><text:span text:style-name="T13"><text:tab/>Du zerschmetterst die Waffe des Gegners, Metallsplitter fliegen umher.</text:span></text:p>
      <text:p text:style-name="P4"><text:span text:style-name="T12">11</text:span><text:span text:style-name="T13"><text:tab/>Bauchtreffer verursacht starke Blutung. Ohne Heilung in w5 Runden tot.<text:tab/><text:tab/><text:tab/><text:tab/></text:span></text:p>
      <text:p text:style-name="P3" loext:marker-style-name="T11"><text:span text:style-name="T12">12</text:span><text:span text:style-name="T13"><text:tab/>Treffer auf die Schläfe! Zähigkeit 10 + deine Stufe oder er wird bewusstlos.</text:span></text:p>
      <text:p text:style-name="P4"><text:span text:style-name="T12">13</text:span><text:span text:style-name="T13"><text:tab/>Unterkiefer gebrochen! Blut und Zähne fliegen umher: +w8 Schaden.<text:tab/><text:tab/><text:tab/><text:tab/><text:tab/></text:span></text:p>
      <text:p text:style-name="P3" loext:marker-style-name="T11"><text:span text:style-name="T40">14</text:span><text:span text:style-name="T13"><text:tab/>Körpertreffer! +2w8 Schaden</text:span></text:p>
      <text:p text:style-name="P4"><text:span text:style-name="T12">15</text:span><text:span text:style-name="T13"><text:tab/>Schulter ausgerenkt: +w8 Schaden und der Schildarm hängt kraftlos herab.<text:tab/><text:tab/><text:tab/><text:tab/></text:span></text:p>
      <text:p text:style-name="P3" loext:marker-style-name="T11"><text:span text:style-name="T12">16</text:span><text:span text:style-name="T13"><text:tab/>Schlag zerschmettert die Waffenhand: -4 auf alle Angriffswürfe.</text:span></text:p>
      <text:p text:style-name="P4"><text:span text:style-name="T12">17</text:span><text:span text:style-name="T13"><text:tab/>Schlag schmettert Gegner zu Boden: greife gleich nochmal an.<text:tab/><text:tab/><text:tab/><text:tab/><text:tab/><text:tab/></text:span></text:p>
      <text:p text:style-name="P3" loext:marker-style-name="T11"><text:span text:style-name="T12">18</text:span><text:span text:style-name="T13"><text:tab/>Stirn getroffen, graue</text:span><text:span text:style-name="T41"> </text:span><text:span text:style-name="T13">Pampe rinnt herab. +w8 Schaden, -w4 Intelligenz und<text:line-break/><text:tab/>-w4 Persönlichkeit.</text:span></text:p>
      <text:p text:style-name="P4"><text:span text:style-name="T12">19</text:span><text:span text:style-name="T13"><text:tab/>Brustkorb getroffen: +2w8 Schaden.<text:tab/><text:tab/><text:tab/><text:tab/><text:tab/><text:tab/><text:tab/><text:tab/><text:tab/><text:tab/><text:tab/><text:tab/></text:span></text:p>
      <text:p text:style-name="P3" loext:marker-style-name="T11"><text:span text:style-name="T12">20</text:span><text:span text:style-name="T13"><text:tab/>Brust getroffen: +w8 Schaden und Betäubung für w3 Runden.</text:span></text:p>
      <text:p text:style-name="P4"><text:span text:style-name="T12">21</text:span><text:span text:style-name="T13"><text:tab/>Bein zertrümmert: +2w6 Schaden, halbe Bewegung. Greife gleich nochmal an.<text:tab/><text:tab/><text:tab/></text:span></text:p>
      <text:p text:style-name="P3" loext:marker-style-name="T11"><text:span text:style-name="T12">22</text:span><text:span text:style-name="T13"><text:tab/>Waffenarm zertrümmert! Arm nicht mehr benutzbar, Waffe am Boden.</text:span></text:p>
      <text:p text:style-name="P4"><text:span text:style-name="T12">23</text:span><text:span text:style-name="T13"><text:tab/>Loch im Kopf: +2w8 Schaden, -w4 Intelligenz und -w4 Persönlichkeit.<text:tab/><text:tab/><text:tab/><text:tab/><text:tab/></text:span></text:p>
      <text:p text:style-name="P3" loext:marker-style-name="T11"><text:span text:style-name="T12">24</text:span><text:span text:style-name="T13"><text:tab/>Volltreffer auf Kehlkopf: +2w8 Schaden und stolpert für w4 Runden umher.</text:span></text:p>
      <text:p text:style-name="P4"><text:span text:style-name="T12">25</text:span><text:span text:style-name="T13"><text:tab/>Rippen durch die Lunge getrieben: Gegner verliert 50% der LP und kotzt Blut.<text:tab/><text:tab/><text:tab/></text:span></text:p>
      <text:p text:style-name="P3" loext:marker-style-name="T11"><text:span text:style-name="T12">26</text:span><text:span text:style-name="T13"><text:tab/>Gesicht zerschmettert, Augen zerstört: +2w8 Schaden und Gegner ist blind.</text:span></text:p>
      <text:p text:style-name="P4"><text:span text:style-name="T12">27</text:span><text:span text:style-name="T13"><text:tab/>Volltreffer auf Brust: +3w8 Schaden und Zähigkeit 15 + deine Stufe oder bewusstlos.<text:tab/><text:tab/></text:span></text:p>
      <text:p text:style-name="P3" loext:marker-style-name="T11"><text:span text:style-name="T12">28+<text:tab/></text:span><text:span text:style-name="T13">Wirbelsäulentreffer: +3w8 Schaden und Zähigkeit 15 + deine Stufe oder gelähmt.</text:span></text:p>
      <text:p text:style-name="P23" loext:marker-style-name="T13"/>
      <text:p text:style-name="P9" loext:marker-style-name="T12"/>
      <text:p text:style-name="P24">Volltreffer Tabelle IV für Krieger (3-4) und Zwerge (4+)<text:span text:style-name="T18"> w</text:span><text:span text:style-name="T42">16</text:span><text:span text:style-name="T43"> </text:span><text:span text:style-name="T44">bis </text:span><text:span text:style-name="T18">w20 </text:span><text:span text:style-name="T23">+ Glücksmodifikator</text:span></text:p>
      <text:p text:style-name="P3" loext:marker-style-name="T11"><text:span text:style-name="T13"><text:s text:c="2"/></text:span><text:span text:style-name="T12">0-</text:span><text:span text:style-name="T13"><text:tab/>Blinde Kampfwut: +2w8 Schaden, aber w4 Schaden für deinen nächsten Gefährten.<text:line-break/><text:tab/></text:span><text:span text:style-name="T12"># Kampfwut: +w12 Schaden je PER oder INT</text:span></text:p>
      <text:p text:style-name="P4"><text:span text:style-name="T13"><text:s text:c="2"/></text:span><text:span text:style-name="T12">1</text:span><text:span text:style-name="T13"><text:tab/>Herkules wäre stolz: +2w12 Schaden.<text:tab/><text:tab/><text:tab/><text:tab/><text:tab/><text:tab/><text:tab/><text:tab/><text:tab/><text:tab/><text:tab/><text:tab/></text:span></text:p>
      <text:p text:style-name="P3" loext:marker-style-name="T11"><text:span text:style-name="T13"><text:s text:c="2"/></text:span><text:span text:style-name="T12">2</text:span><text:span text:style-name="T13"><text:tab/>Waffenhand amputiert: +w12 Schaden.</text:span></text:p>
      <text:p text:style-name="P25"><text:span text:style-name="T13"><text:s text:c="2"/></text:span><text:span text:style-name="T12">3</text:span><text:span text:style-name="T13"><text:tab/>Gegner zu Boden geschmettert: +w12 Schaden und greife den Gegner am Boden gleich<text:tab/></text:span></text:p>
      <text:p text:style-name="P26"><text:tab/>nochmal an (+2).<text:tab/><text:tab/><text:tab/><text:tab/><text:tab/><text:tab/><text:tab/><text:tab/><text:tab/><text:tab/><text:tab/><text:tab/><text:tab/><text:tab/><text:tab/><text:tab/></text:p>
      <text:p text:style-name="P3" loext:marker-style-name="T11"><text:span text:style-name="T13"><text:s text:c="2"/></text:span><text:span text:style-name="T12">4</text:span><text:span text:style-name="T13"><text:tab/>Hammerschlag treibt Nasenrücken ins Gehirn: +w12 Schaden und -w6 I</text:span><text:span text:style-name="T45">ntelligenz.</text:span></text:p>
      <text:p text:style-name="P4"><text:span text:style-name="T13"><text:s text:c="2"/></text:span><text:span text:style-name="T12">5</text:span><text:span text:style-name="T13"><text:tab/>Waffe zerschmettert oder w12 Schaden falls Gegner keine </text:span><text:span text:style-name="T46">nicht-magische </text:span><text:span text:style-name="T13">Waffe hat.<text:tab/></text:span></text:p>
      <text:p text:style-name="P3" loext:marker-style-name="T11"><text:span text:style-name="T13"><text:s text:c="2"/></text:span><text:span text:style-name="T12">6</text:span><text:span text:style-name="T13"><text:tab/>Brustbein zerschmettert: Zähigkeit 15 + deine Stufe oder bewusstlos.</text:span></text:p>
      <text:p text:style-name="P4"><text:span text:style-name="T13"><text:s text:c="2"/></text:span><text:span text:style-name="T12">7</text:span><text:span text:style-name="T13"><text:tab/>Treffer treibt Gegner zurück: +2w12 Schaden, Gegner verliert nächsten Angriff.<text:tab/><text:tab/><text:tab/></text:span></text:p>
      <text:p text:style-name="P3" loext:marker-style-name="T11"><text:span text:style-name="T13"><text:s text:c="2"/></text:span><text:span text:style-name="T12">8</text:span><text:span text:style-name="T13"><text:tab/>Betäubender Schlag! +w8 Schaden und greife gleich nochmal an.</text:span></text:p>
      <text:p text:style-name="P4"><text:span text:style-name="T13"><text:s text:c="2"/></text:span><text:span text:style-name="T12">9</text:span><text:span text:style-name="T13"><text:tab/>Kehlkopftreffer: +2w12 Schaden und der Gegner ist für w4 Wochen stumm.<text:tab/><text:tab/><text:tab/></text:span></text:p>
      <text:p text:style-name="P3" loext:marker-style-name="T11"><text:span text:style-name="T12">10</text:span><text:span text:style-name="T13"><text:tab/>Schläfentreffer: Zähigkeit 15 + deine Stufe oder w4 Runden blind.</text:span></text:p>
      <text:p text:style-name="P25"><text:span text:style-name="T12">11</text:span><text:span text:style-name="T13"><text:tab/>Gesicht zu Matsch geschlagen: +2w12 Schaden, kann keine harten Konsonanten mehr<text:tab/></text:span></text:p>
      <text:p text:style-name="P26"><text:tab/>artikulieren.<text:tab/><text:tab/><text:tab/><text:tab/><text:tab/><text:tab/><text:tab/><text:tab/><text:tab/><text:tab/><text:tab/><text:tab/><text:tab/><text:tab/><text:tab/><text:tab/><text:tab/></text:p>
      <text:p text:style-name="P27" loext:marker-style-name="T11"><text:span text:style-name="T12">12</text:span><text:span text:style-name="T13"><text:tab/>Du siehst rot: +1w12 Schaden und du wirst von Kampfwut überwältigt. #Kampfwut</text:span></text:p>
      <text:p text:style-name="P4"><text:span text:style-name="T12">13</text:span><text:span text:style-name="T13"><text:tab/>Unterkiefer gebrochen! Blut und Zähne fliegen umher: +w8 Schaden.<text:tab/><text:tab/><text:tab/><text:tab/><text:tab/></text:span></text:p>
      <text:p text:style-name="P3" loext:marker-style-name="T11"><text:span text:style-name="T12">14</text:span><text:span text:style-name="T13"><text:tab/>Körpertreffer püriert kleinere Organe: +2w12 Schaden.</text:span></text:p>
      <text:p text:style-name="P4"><text:span text:style-name="T12">15</text:span><text:span text:style-name="T13"><text:tab/>Gegner liegt in seinem Blut und krümmt sich für w4 Runden am Boden.<text:tab/><text:tab/><text:tab/><text:tab/></text:span></text:p>
      <text:p text:style-name="P3" loext:marker-style-name="T11"><text:span text:style-name="T12">16</text:span><text:span text:style-name="T13"><text:tab/>Wuchtschlag! +2w12 Schaden, verliert Schild oder ist für w4 Runden betäubt.</text:span></text:p>
      <text:p text:style-name="P25"><text:span text:style-name="T12">17</text:span><text:span text:style-name="T13"><text:tab/>Kniescheibe explodiert: +2w12 Schaden, kann nicht mehr laufen und greife gleich<text:tab/><text:tab/></text:span></text:p>
      <text:p text:style-name="P26"><text:tab/>nochmal an.<text:tab/><text:tab/><text:tab/><text:tab/><text:tab/><text:tab/><text:tab/><text:tab/><text:tab/><text:tab/><text:tab/><text:tab/><text:tab/><text:tab/><text:tab/><text:tab/><text:tab/></text:p>
      <text:p text:style-name="P3" loext:marker-style-name="T11"><text:span text:style-name="T12">18</text:span><text:span text:style-name="T13"><text:tab/>Vorderhirn weg: +w12 Schaden, w4 Runden betäubt und Zähigkeit 15 + deine Stufe oder<text:line-break/><text:tab/>er verliert sein Gedächtnis.</text:span></text:p>
      <text:p text:style-name="P25"><text:span text:style-name="T12">19</text:span><text:span text:style-name="T13"><text:tab/>Waffenarm ins eigene Gesicht getrieben: Dreifacher Schaden und ist für w4 Runden<text:tab/><text:tab/></text:span></text:p>
      <text:p text:style-name="P26"><text:tab/>betäubt.<text:tab/><text:tab/><text:tab/><text:tab/><text:tab/><text:tab/><text:tab/><text:tab/><text:tab/><text:tab/><text:tab/><text:tab/><text:tab/><text:tab/><text:tab/><text:tab/><text:tab/><text:tab/></text:p>
      <text:p text:style-name="P3" loext:marker-style-name="T11"><text:span text:style-name="T12">20</text:span><text:span text:style-name="T13"><text:tab/>Wirbelsäulentreffer: +3w12 Schaden und Zähigkeit 15 + deine Stufe oder er ist gelähmt.</text:span></text:p>
      <text:p text:style-name="P4"><text:span text:style-name="T12">21</text:span><text:span text:style-name="T13"><text:tab/>Organe zertrümmert! Gegner stirbt in w8 Runden.<text:tab/><text:tab/><text:tab/><text:tab/><text:tab/><text:tab/><text:tab/><text:tab/><text:tab/></text:span></text:p>
      <text:p text:style-name="P3" loext:marker-style-name="T11"><text:span text:style-name="T12">22</text:span><text:span text:style-name="T13"><text:tab/>Gegner ausgeweidet, Innereien liegen auf dem Boden: stirbt in w6 Runden.</text:span></text:p>
      <text:p text:style-name="P4"><text:span text:style-name="T12">23</text:span><text:span text:style-name="T13"><text:tab/>Treffer ins Herz: +3w12 Schaden und Zähigkeit 15 + deine Stufe oder er stirbt.<text:tab/><text:tab/><text:tab/></text:span></text:p>
      <text:p text:style-name="P3" loext:marker-style-name="T11"><text:span text:style-name="T12">24+</text:span><text:span text:style-name="T13"> Schädel platzt wie eine Melone: +3w12 Schaden und Zähigkeit 20 + deine Stufe oder er<text:line-break/><text:tab/>stirbt in w3 Runden.</text:span></text:p>
      <text:p text:style-name="P23" loext:marker-style-name="T13"/>
      <text:p text:style-name="P9" loext:marker-style-name="T12"/>
      <text:p text:style-name="P24">Volltreffer Tabelle V für Krieger (5+) und Zwerge (6+)<text:span text:style-name="T18"> w</text:span><text:span text:style-name="T42">2</text:span><text:span text:style-name="T23">4</text:span><text:span text:style-name="T43"> </text:span><text:span text:style-name="T44">bis </text:span><text:span text:style-name="T47">3</text:span><text:span text:style-name="T18">w</text:span><text:span text:style-name="T48">1</text:span><text:span text:style-name="T18">0 </text:span><text:span text:style-name="T23">+ Glücksmodifikator</text:span></text:p>
      <text:p text:style-name="P3" loext:marker-style-name="T11"><text:span text:style-name="T13"><text:s text:c="2"/></text:span><text:span text:style-name="T12">0-</text:span><text:span text:style-name="T13"><text:tab/>Blinde Kampfwut: +3w8 Schaden, aber auch w4 Schaden für deinen nächsten Gefährten.<text:line-break/><text:tab/></text:span><text:span text:style-name="T12"># Kampfwut: +w12 Schaden je PER oder INT</text:span></text:p>
      <text:p text:style-name="P4"><text:span text:style-name="T13"><text:s text:c="2"/></text:span><text:span text:style-name="T12">1</text:span><text:span text:style-name="T13"><text:tab/>Waffe zerschmettert oder 3w12 Schaden wenn Gegner keine </text:span><text:span text:style-name="T49">nicht-magische </text:span><text:span text:style-name="T13">Waffe hat.<text:tab/></text:span></text:p>
      <text:p text:style-name="P28" loext:marker-style-name="T11"><text:span text:style-name="T13"><text:s text:c="2"/></text:span><text:span text:style-name="T12">2</text:span><text:span text:style-name="T13"><text:tab/>Wütender Angriff: Gegner wird w3 m zurückgetrieben und andere Gegner treffen</text:span></text:p>
      <text:p text:style-name="P28" loext:marker-style-name="T11"><text:span text:style-name="T13"><text:tab/>versehentlich ihn.</text:span></text:p>
      <text:p text:style-name="P4"><text:span text:style-name="T13"><text:s text:c="2"/></text:span><text:span text:style-name="T12">3</text:span><text:span text:style-name="T13"><text:tab/>Ohr zu Brei geschlagen: +w12 Schaden und Gegner ist taub.<text:tab/><text:tab/><text:tab/><text:tab/><text:tab/><text:tab/><text:tab/></text:span></text:p>
      <text:p text:style-name="P3" loext:marker-style-name="T11"><text:span text:style-name="T13"><text:s text:c="2"/></text:span><text:span text:style-name="T12">4</text:span><text:span text:style-name="T13"><text:tab/>Magentreffer: Zähigkeit 20 + deine Stufe oder er kotzt für 2 Runden.</text:span></text:p>
      <text:p text:style-name="P29"><text:span text:style-name="T13"><text:s text:c="2"/></text:span><text:span text:style-name="T12">5</text:span><text:span text:style-name="T13"><text:tab/>Gegner wirft Waffe weg und winselt um Gnade: +w12 Schaden und greife gleich<text:tab/><text:tab/></text:span></text:p>
      <text:p text:style-name="P30"><text:tab/>nochmal an.<text:tab/><text:tab/><text:tab/><text:tab/><text:tab/><text:tab/><text:tab/><text:tab/><text:tab/><text:tab/><text:tab/><text:tab/><text:tab/><text:tab/><text:tab/><text:tab/><text:tab/></text:p>
      <text:p text:style-name="P3" loext:marker-style-name="T11"><text:span text:style-name="T13"><text:s text:c="2"/></text:span><text:span text:style-name="T12">6</text:span><text:span text:style-name="T13"><text:tab/>Kopf skalpiert! Blut läuft übers Gesicht und Gegner ist blind bis geheilt.</text:span></text:p>
      <text:p text:style-name="P4"><text:span text:style-name="T13"><text:s text:c="2"/></text:span><text:span text:style-name="T12">7</text:span><text:span text:style-name="T13"><text:tab/>Gegner durch deine Waffe behindert: RK-6 und greife gleich nochmal an.<text:tab/><text:tab/><text:tab/><text:tab/></text:span></text:p>
      <text:p text:style-name="P3" loext:marker-style-name="T11"><text:span text:style-name="T13"><text:s text:c="2"/></text:span><text:span text:style-name="T12">8</text:span><text:span text:style-name="T13"><text:tab/>Du siehst rot: +w12 Schaden und du wirst von Kampfwut überwältigt.#</text:span></text:p>
      <text:p text:style-name="P4"><text:span text:style-name="T12"><text:s text:c="2"/>9</text:span><text:span text:style-name="T13"><text:tab/>Kehlkopftreffer: +2w12 Schaden und der Gegner ist für w4 Wochen stumm.<text:tab/><text:tab/><text:tab/></text:span></text:p>
      <text:p text:style-name="P3" loext:marker-style-name="T11"><text:span text:style-name="T12">10</text:span><text:span text:style-name="T13"><text:tab/>Schläfentreffer: Zähigkeit 15 + deine Stufe oder er ist für w4 Runden blind.</text:span></text:p>
      <text:p text:style-name="P29"><text:span text:style-name="T12">11</text:span><text:span text:style-name="T13"><text:tab/>Gesicht zu Matsch geschlagen: +2w12 Schaden und er kann keine harten Konsonanten<text:tab/></text:span></text:p>
      <text:p text:style-name="P30"><text:tab/>mehr artikulieren.<text:tab/><text:tab/><text:tab/><text:tab/><text:tab/><text:tab/><text:tab/><text:tab/><text:tab/><text:tab/><text:tab/><text:tab/><text:tab/><text:tab/><text:tab/><text:tab/></text:p>
      <text:p text:style-name="P3" loext:marker-style-name="T11"><text:span text:style-name="T12">12</text:span><text:span text:style-name="T13"><text:tab/>Du siehst rot: +w12 Schaden und du wirst von Kampfwut überwältigt.#</text:span></text:p>
      <text:p text:style-name="P29"><text:span text:style-name="T12">13<text:tab/></text:span><text:span text:style-name="T13">Treffer treibt </text:span><text:span text:style-name="T50">den </text:span><text:span text:style-name="T51">Schild</text:span><text:span text:style-name="T13">arm ins Gesicht: </text:span><text:span text:style-name="T50">v</text:span><text:span text:style-name="T13">ierfacher Schaden und Gegner lässt </text:span><text:span text:style-name="T51">Schild<text:tab/></text:span><text:span text:style-name="T13"><text:tab/></text:span></text:p>
      <text:p text:style-name="P30"><text:tab/>fallen.<text:tab/><text:tab/><text:tab/><text:tab/><text:tab/><text:tab/><text:tab/><text:tab/><text:tab/><text:tab/><text:tab/><text:tab/><text:tab/><text:tab/><text:tab/><text:tab/><text:tab/><text:tab/></text:p>
      <text:p text:style-name="P31"><text:span text:style-name="T12">14<text:tab/></text:span><text:span text:style-name="T13">Treffer treibt </text:span><text:span text:style-name="T50">den </text:span><text:span text:style-name="T13">Waffenarm ins Gesicht: </text:span><text:span text:style-name="T50">v</text:span><text:span text:style-name="T13">ierfacher Schaden und Gegner lässt Waffe<text:tab/></text:span></text:p>
      <text:p text:style-name="P32"><text:tab/>fallen.<text:tab/><text:tab/><text:tab/><text:tab/><text:tab/><text:tab/><text:tab/><text:tab/><text:tab/><text:tab/><text:tab/><text:tab/><text:tab/><text:tab/><text:tab/><text:tab/><text:tab/><text:tab/></text:p>
      <text:p text:style-name="P29"><text:span text:style-name="T12">15</text:span><text:span text:style-name="T13"><text:tab/>Wuchtschlag: +2w12 Schaden und Gegner verliert Schild oder Zähigkeit 20+deine Stufe<text:tab/></text:span></text:p>
      <text:p text:style-name="P30"><text:tab/>um nicht bewusstlos zu werden.<text:tab/><text:tab/><text:tab/><text:tab/><text:tab/><text:tab/><text:tab/><text:tab/><text:tab/><text:tab/><text:tab/><text:tab/><text:tab/></text:p>
      <text:p text:style-name="P3" loext:marker-style-name="T11"><text:span text:style-name="T12">16</text:span><text:span text:style-name="T13"><text:tab/>Wirbelsäule gestaucht: Gegner wird 15 cm kleiner und RK-4.</text:span></text:p>
      <text:p text:style-name="P4"><text:span text:style-name="T12">17</text:span><text:span text:style-name="T13"><text:tab/>Gegner ausgeweidet, Innereien liegen auf dem Boden! Gegner stirbt.<text:tab/><text:tab/><text:tab/><text:tab/><text:tab/></text:span></text:p>
      <text:p text:style-name="P3" loext:marker-style-name="T11"><text:span text:style-name="T12">18</text:span><text:span text:style-name="T13"><text:tab/>Gesicht zerschmettert: Gegner ist blind (RK-2) und taub und kann nur noch gurgelnde<text:line-break/><text:tab/>Geräusche machen</text:span></text:p>
      <text:p text:style-name="P4"><text:span text:style-name="T12">19</text:span><text:span text:style-name="T13"><text:tab/>Schädeldecke entfernt: Gegner stirbt in 3w3 Runden.<text:tab/><text:tab/><text:tab/><text:tab/><text:tab/><text:tab/><text:tab/><text:tab/></text:span></text:p>
      <text:p text:style-name="P3" loext:marker-style-name="T11"><text:span text:style-name="T12">20</text:span><text:span text:style-name="T13"><text:tab/>Schildarm abgeschlagen: +2w12 Schaden, ab heute nur noch Einhandwaffen.</text:span></text:p>
      <text:p text:style-name="P29"><text:span text:style-name="T12">21</text:span><text:span text:style-name="T13"><text:tab/>Eleganter Doppelschlag: +3w12 Schaden, falls Gegner stirbt greife einen zweiten<text:tab/><text:tab/></text:span></text:p>
      <text:p text:style-name="P30"><text:tab/>innerhalb 3 m an.<text:tab/><text:tab/><text:tab/><text:tab/><text:tab/><text:tab/><text:tab/><text:tab/><text:tab/><text:tab/><text:tab/><text:tab/><text:tab/><text:tab/><text:tab/><text:tab/></text:p>
      <text:p text:style-name="P28" loext:marker-style-name="T11"><text:span text:style-name="T12">22</text:span><text:span text:style-name="T13"><text:tab/>Bein amputiert: +2w12 Schaden, Gegner jault w4 Runden vor Schmerzen, kann nicht<text:tab/></text:span></text:p>
      <text:p text:style-name="P28" loext:marker-style-name="T11"><text:span text:style-name="T13"><text:tab/>mehr laufen.<text:tab/><text:tab/><text:tab/><text:tab/><text:tab/><text:tab/><text:tab/><text:tab/><text:tab/><text:tab/><text:tab/><text:tab/><text:tab/><text:tab/><text:tab/><text:tab/><text:tab/></text:span></text:p>
      <text:p text:style-name="P29"><text:span text:style-name="T12">23</text:span><text:span text:style-name="T13"><text:tab/>Schädeltreffer: w4+1 Runden betäubt (+1w), -w12 Intelligenz und greife gleich nochmal<text:tab/></text:span></text:p>
      <text:p text:style-name="P30"><text:tab/>an.<text:tab/><text:tab/><text:tab/><text:tab/><text:tab/><text:tab/><text:tab/><text:tab/><text:tab/><text:tab/><text:tab/><text:tab/><text:tab/><text:tab/><text:tab/><text:tab/><text:tab/><text:tab/><text:tab/></text:p>
      <text:p text:style-name="P3" loext:marker-style-name="T11"><text:span text:style-name="T12">24</text:span><text:span text:style-name="T13"><text:tab/>Waffenarm amputiert! +2w12 Schaden, der Arm ist ab und die Waffe weg.</text:span></text:p>
      <text:p text:style-name="P4"><text:span text:style-name="T12">25</text:span><text:span text:style-name="T13"><text:tab/>Organe zerquetscht: Gegner verliert 50% LP und alle Würde.<text:tab/><text:tab/><text:tab/><text:tab/><text:tab/><text:tab/><text:tab/></text:span></text:p>
      <text:p text:style-name="P3" loext:marker-style-name="T11"><text:span text:style-name="T12">26</text:span><text:span text:style-name="T13"><text:tab/>Kehle zerschmettert: Gegner ertrinkt in w4 Runden im eigene</text:span><text:span text:style-name="T52">n</text:span><text:span text:style-name="T13"> Blut.</text:span></text:p>
      <text:p text:style-name="P4"><text:span text:style-name="T12">27</text:span><text:span text:style-name="T13"><text:tab/>Wirbelsäule getroffen: +4w12 Schaden, Gegner ist gelähmt.<text:tab/><text:tab/><text:tab/><text:tab/><text:tab/><text:tab/><text:tab/></text:span></text:p>
      <text:p text:style-name="P3" loext:marker-style-name="T11"><text:span text:style-name="T12">28+</text:span><text:span text:style-name="T13"><text:tab/>Gegner geköpft: greife andere Gegner innerhalb 3 m an bis du verfehlst.</text:span></text:p>
      <text:p text:style-name="P33"><text:span text:style-name="T53"/></text:p>
      <text:p text:style-name="P34">Tabelle 9-10 Matrix für kritische Treffer <text:span text:style-name="T54">von</text:span> Monstern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column table:style-name="Tabelle1.G"/>
        <table:table-row>
          <table:table-cell table:style-name="Tabelle1.A1" office:value-type="string">
            <text:p text:style-name="P35">TW</text:p>
          </table:table-cell>
          <table:table-cell table:style-name="Tabelle1.A1" office:value-type="string">
            <text:p text:style-name="P35">Humanoide</text:p>
          </table:table-cell>
          <table:table-cell table:style-name="Tabelle1.A1" office:value-type="string">
            <text:p text:style-name="P35">Drachen</text:p>
          </table:table-cell>
          <table:table-cell table:style-name="Tabelle1.A1" office:value-type="string">
            <text:p text:style-name="P35">Dämonen</text:p>
          </table:table-cell>
          <table:table-cell table:style-name="Tabelle1.A1" office:value-type="string">
            <text:p text:style-name="P35">Riesen</text:p>
          </table:table-cell>
          <table:table-cell table:style-name="Tabelle1.A1" office:value-type="string">
            <text:p text:style-name="P35">Untote</text:p>
          </table:table-cell>
          <table:table-cell table:style-name="Tabelle1.G1" office:value-type="string">
            <text:p text:style-name="P35">Monster</text:p>
          </table:table-cell>
        </table:table-row>
        <table:table-row>
          <table:table-cell table:style-name="Tabelle1.A2" office:value-type="string">
            <text:p text:style-name="P36"><text:s text:c="2"/>1-</text:p>
          </table:table-cell>
          <table:table-cell table:style-name="Tabelle1.A2" office:value-type="string">
            <text:p text:style-name="P36">III/w4</text:p>
          </table:table-cell>
          <table:table-cell table:style-name="Tabelle1.A2" office:value-type="string">
            <text:p text:style-name="P37">DR/w4</text:p>
          </table:table-cell>
          <table:table-cell table:style-name="Tabelle1.A2" office:value-type="string">
            <text:p text:style-name="P38">DT/w3</text:p>
          </table:table-cell>
          <table:table-cell table:style-name="Tabelle1.A2" office:value-type="string">
            <text:p text:style-name="P39">-</text:p>
          </table:table-cell>
          <table:table-cell table:style-name="Tabelle1.A2" office:value-type="string">
            <text:p text:style-name="P40">U/w4</text:p>
          </table:table-cell>
          <table:table-cell table:style-name="Tabelle1.G2" office:value-type="string">
            <text:p text:style-name="P40">M/w4</text:p>
          </table:table-cell>
        </table:table-row>
        <table:table-row>
          <table:table-cell table:style-name="Tabelle1.A2" office:value-type="string">
            <text:p text:style-name="P36"><text:s text:c="2"/>1</text:p>
          </table:table-cell>
          <table:table-cell table:style-name="Tabelle1.A2" office:value-type="string">
            <text:p text:style-name="P36">III/w6</text:p>
          </table:table-cell>
          <table:table-cell table:style-name="Tabelle1.A2" office:value-type="string">
            <text:p text:style-name="P37">DR/w6</text:p>
          </table:table-cell>
          <table:table-cell table:style-name="Tabelle1.A2" office:value-type="string">
            <text:p text:style-name="P38">DT/w4</text:p>
          </table:table-cell>
          <table:table-cell table:style-name="Tabelle1.A2" office:value-type="string">
            <text:p text:style-name="P39">-</text:p>
          </table:table-cell>
          <table:table-cell table:style-name="Tabelle1.A2" office:value-type="string">
            <text:p text:style-name="P40">U/w6</text:p>
          </table:table-cell>
          <table:table-cell table:style-name="Tabelle1.G2" office:value-type="string">
            <text:p text:style-name="P40">M/w6</text:p>
          </table:table-cell>
        </table:table-row>
        <table:table-row>
          <table:table-cell table:style-name="Tabelle1.A2" office:value-type="string">
            <text:p text:style-name="P36"><text:s text:c="2"/>2</text:p>
          </table:table-cell>
          <table:table-cell table:style-name="Tabelle1.A2" office:value-type="string">
            <text:p text:style-name="P36">III/w8</text:p>
          </table:table-cell>
          <table:table-cell table:style-name="Tabelle1.A2" office:value-type="string">
            <text:p text:style-name="P37">DR/w8</text:p>
          </table:table-cell>
          <table:table-cell table:style-name="Tabelle1.A2" office:value-type="string">
            <text:p text:style-name="P38">DT/w4</text:p>
          </table:table-cell>
          <table:table-cell table:style-name="Tabelle1.A2" office:value-type="string">
            <text:p text:style-name="P39">-</text:p>
          </table:table-cell>
          <table:table-cell table:style-name="Tabelle1.A2" office:value-type="string">
            <text:p text:style-name="P40">U/w6</text:p>
          </table:table-cell>
          <table:table-cell table:style-name="Tabelle1.G2" office:value-type="string">
            <text:p text:style-name="P40">M/w8</text:p>
          </table:table-cell>
        </table:table-row>
        <table:table-row>
          <table:table-cell table:style-name="Tabelle1.A2" office:value-type="string">
            <text:p text:style-name="P36"><text:s text:c="2"/>3</text:p>
          </table:table-cell>
          <table:table-cell table:style-name="Tabelle1.A2" office:value-type="string">
            <text:p text:style-name="P36">III/w8</text:p>
          </table:table-cell>
          <table:table-cell table:style-name="Tabelle1.A2" office:value-type="string">
            <text:p text:style-name="P37">DR/w10</text:p>
          </table:table-cell>
          <table:table-cell table:style-name="Tabelle1.A2" office:value-type="string">
            <text:p text:style-name="P38">DT/w4</text:p>
          </table:table-cell>
          <table:table-cell table:style-name="Tabelle1.A2" office:value-type="string">
            <text:p text:style-name="P39">-</text:p>
          </table:table-cell>
          <table:table-cell table:style-name="Tabelle1.A2" office:value-type="string">
            <text:p text:style-name="P40">U/w8</text:p>
          </table:table-cell>
          <table:table-cell table:style-name="Tabelle1.G2" office:value-type="string">
            <text:p text:style-name="P40">M/w8</text:p>
          </table:table-cell>
        </table:table-row>
        <table:table-row>
          <table:table-cell table:style-name="Tabelle1.A2" office:value-type="string">
            <text:p text:style-name="P36"><text:s text:c="2"/>4</text:p>
          </table:table-cell>
          <table:table-cell table:style-name="Tabelle1.A2" office:value-type="string">
            <text:p text:style-name="P36">III/w10</text:p>
          </table:table-cell>
          <table:table-cell table:style-name="Tabelle1.A2" office:value-type="string">
            <text:p text:style-name="P37">DR/w12</text:p>
          </table:table-cell>
          <table:table-cell table:style-name="Tabelle1.A2" office:value-type="string">
            <text:p text:style-name="P38">DT/w4</text:p>
          </table:table-cell>
          <table:table-cell table:style-name="Tabelle1.A2" office:value-type="string">
            <text:p text:style-name="P40">R/w4</text:p>
          </table:table-cell>
          <table:table-cell table:style-name="Tabelle1.A2" office:value-type="string">
            <text:p text:style-name="P40">U/w8</text:p>
          </table:table-cell>
          <table:table-cell table:style-name="Tabelle1.G2" office:value-type="string">
            <text:p text:style-name="P40">M/w10</text:p>
          </table:table-cell>
        </table:table-row>
        <table:table-row>
          <table:table-cell table:style-name="Tabelle1.A2" office:value-type="string">
            <text:p text:style-name="P36"><text:s text:c="2"/>5</text:p>
          </table:table-cell>
          <table:table-cell table:style-name="Tabelle1.A2" office:value-type="string">
            <text:p text:style-name="P36">III/w10</text:p>
          </table:table-cell>
          <table:table-cell table:style-name="Tabelle1.A2" office:value-type="string">
            <text:p text:style-name="P37">DR/w14</text:p>
          </table:table-cell>
          <table:table-cell table:style-name="Tabelle1.A2" office:value-type="string">
            <text:p text:style-name="P38">DT/w6</text:p>
          </table:table-cell>
          <table:table-cell table:style-name="Tabelle1.A2" office:value-type="string">
            <text:p text:style-name="P40">R/w4</text:p>
          </table:table-cell>
          <table:table-cell table:style-name="Tabelle1.A2" office:value-type="string">
            <text:p text:style-name="P40">U/w10</text:p>
          </table:table-cell>
          <table:table-cell table:style-name="Tabelle1.G2" office:value-type="string">
            <text:p text:style-name="P40">M/w10</text:p>
          </table:table-cell>
        </table:table-row>
        <table:table-row>
          <table:table-cell table:style-name="Tabelle1.A2" office:value-type="string">
            <text:p text:style-name="P36"><text:s text:c="2"/>6</text:p>
          </table:table-cell>
          <table:table-cell table:style-name="Tabelle1.A2" office:value-type="string">
            <text:p text:style-name="P36">IV/w12</text:p>
          </table:table-cell>
          <table:table-cell table:style-name="Tabelle1.A2" office:value-type="string">
            <text:p text:style-name="P37">DR/w16</text:p>
          </table:table-cell>
          <table:table-cell table:style-name="Tabelle1.A2" office:value-type="string">
            <text:p text:style-name="P38">DT/w6</text:p>
          </table:table-cell>
          <table:table-cell table:style-name="Tabelle1.A2" office:value-type="string">
            <text:p text:style-name="P40">R/w4</text:p>
          </table:table-cell>
          <table:table-cell table:style-name="Tabelle1.A2" office:value-type="string">
            <text:p text:style-name="P40">U/w10</text:p>
          </table:table-cell>
          <table:table-cell table:style-name="Tabelle1.G2" office:value-type="string">
            <text:p text:style-name="P40">M/w12</text:p>
          </table:table-cell>
        </table:table-row>
        <table:table-row>
          <table:table-cell table:style-name="Tabelle1.A2" office:value-type="string">
            <text:p text:style-name="P36"><text:s text:c="2"/>7</text:p>
          </table:table-cell>
          <table:table-cell table:style-name="Tabelle1.A2" office:value-type="string">
            <text:p text:style-name="P36">IV/w12</text:p>
          </table:table-cell>
          <table:table-cell table:style-name="Tabelle1.A2" office:value-type="string">
            <text:p text:style-name="P37">DR/w20</text:p>
          </table:table-cell>
          <table:table-cell table:style-name="Tabelle1.A2" office:value-type="string">
            <text:p text:style-name="P38">DT/w8</text:p>
          </table:table-cell>
          <table:table-cell table:style-name="Tabelle1.A2" office:value-type="string">
            <text:p text:style-name="P40">R/w4</text:p>
          </table:table-cell>
          <table:table-cell table:style-name="Tabelle1.A2" office:value-type="string">
            <text:p text:style-name="P40">U/w12</text:p>
          </table:table-cell>
          <table:table-cell table:style-name="Tabelle1.G2" office:value-type="string">
            <text:p text:style-name="P40">M/w12</text:p>
          </table:table-cell>
        </table:table-row>
        <table:table-row>
          <table:table-cell table:style-name="Tabelle1.A2" office:value-type="string">
            <text:p text:style-name="P36"><text:s text:c="2"/>8</text:p>
          </table:table-cell>
          <table:table-cell table:style-name="Tabelle1.A2" office:value-type="string">
            <text:p text:style-name="P36">IV/w14</text:p>
          </table:table-cell>
          <table:table-cell table:style-name="Tabelle1.A2" office:value-type="string">
            <text:p text:style-name="P37">DR/w20</text:p>
          </table:table-cell>
          <table:table-cell table:style-name="Tabelle1.A2" office:value-type="string">
            <text:p text:style-name="P38">DT/w8</text:p>
          </table:table-cell>
          <table:table-cell table:style-name="Tabelle1.A2" office:value-type="string">
            <text:p text:style-name="P40">R/w4</text:p>
          </table:table-cell>
          <table:table-cell table:style-name="Tabelle1.A2" office:value-type="string">
            <text:p text:style-name="P40">U/w12</text:p>
          </table:table-cell>
          <table:table-cell table:style-name="Tabelle1.G2" office:value-type="string">
            <text:p text:style-name="P40">M/w14</text:p>
          </table:table-cell>
        </table:table-row>
        <table:table-row>
          <table:table-cell table:style-name="Tabelle1.A2" office:value-type="string">
            <text:p text:style-name="P36"><text:s text:c="2"/>9</text:p>
          </table:table-cell>
          <table:table-cell table:style-name="Tabelle1.A2" office:value-type="string">
            <text:p text:style-name="P36">IV/w14</text:p>
          </table:table-cell>
          <table:table-cell table:style-name="Tabelle1.A2" office:value-type="string">
            <text:p text:style-name="P37">DR/w24</text:p>
          </table:table-cell>
          <table:table-cell table:style-name="Tabelle1.A2" office:value-type="string">
            <text:p text:style-name="P38">DT/w10</text:p>
          </table:table-cell>
          <table:table-cell table:style-name="Tabelle1.A2" office:value-type="string">
            <text:p text:style-name="P40">R/w4</text:p>
          </table:table-cell>
          <table:table-cell table:style-name="Tabelle1.A2" office:value-type="string">
            <text:p text:style-name="P40">U/w14</text:p>
          </table:table-cell>
          <table:table-cell table:style-name="Tabelle1.G2" office:value-type="string">
            <text:p text:style-name="P40">M/w14</text:p>
          </table:table-cell>
        </table:table-row>
        <table:table-row>
          <table:table-cell table:style-name="Tabelle1.A2" office:value-type="string">
            <text:p text:style-name="P36">10</text:p>
          </table:table-cell>
          <table:table-cell table:style-name="Tabelle1.A2" office:value-type="string">
            <text:p text:style-name="P36">IV/w16</text:p>
          </table:table-cell>
          <table:table-cell table:style-name="Tabelle1.A2" office:value-type="string">
            <text:p text:style-name="P37">DR/w24</text:p>
          </table:table-cell>
          <table:table-cell table:style-name="Tabelle1.A2" office:value-type="string">
            <text:p text:style-name="P38">DT/w10</text:p>
          </table:table-cell>
          <table:table-cell table:style-name="Tabelle1.A2" office:value-type="string">
            <text:p text:style-name="P40">R/w4</text:p>
          </table:table-cell>
          <table:table-cell table:style-name="Tabelle1.A2" office:value-type="string">
            <text:p text:style-name="P40">U/w14</text:p>
          </table:table-cell>
          <table:table-cell table:style-name="Tabelle1.G2" office:value-type="string">
            <text:p text:style-name="P40">M/w16</text:p>
          </table:table-cell>
        </table:table-row>
        <table:table-row>
          <table:table-cell table:style-name="Tabelle1.A2" office:value-type="string">
            <text:p text:style-name="P36">11</text:p>
          </table:table-cell>
          <table:table-cell table:style-name="Tabelle1.A2" office:value-type="string">
            <text:p text:style-name="P36">V/w16</text:p>
          </table:table-cell>
          <table:table-cell table:style-name="Tabelle1.A2" office:value-type="string">
            <text:p text:style-name="P37">DR/2w14</text:p>
          </table:table-cell>
          <table:table-cell table:style-name="Tabelle1.A2" office:value-type="string">
            <text:p text:style-name="P38">DT/w12</text:p>
          </table:table-cell>
          <table:table-cell table:style-name="Tabelle1.A2" office:value-type="string">
            <text:p text:style-name="P40">R/w4</text:p>
          </table:table-cell>
          <table:table-cell table:style-name="Tabelle1.A2" office:value-type="string">
            <text:p text:style-name="P40">U/w16</text:p>
          </table:table-cell>
          <table:table-cell table:style-name="Tabelle1.G2" office:value-type="string">
            <text:p text:style-name="P40">M/w16</text:p>
          </table:table-cell>
        </table:table-row>
        <table:table-row>
          <table:table-cell table:style-name="Tabelle1.A2" office:value-type="string">
            <text:p text:style-name="P36">12</text:p>
          </table:table-cell>
          <table:table-cell table:style-name="Tabelle1.A2" office:value-type="string">
            <text:p text:style-name="P36">V/w20</text:p>
          </table:table-cell>
          <table:table-cell table:style-name="Tabelle1.A2" office:value-type="string">
            <text:p text:style-name="P37">DR/2w14</text:p>
          </table:table-cell>
          <table:table-cell table:style-name="Tabelle1.A2" office:value-type="string">
            <text:p text:style-name="P38">DT/w12</text:p>
          </table:table-cell>
          <table:table-cell table:style-name="Tabelle1.A2" office:value-type="string">
            <text:p text:style-name="P40">R/w6</text:p>
          </table:table-cell>
          <table:table-cell table:style-name="Tabelle1.A2" office:value-type="string">
            <text:p text:style-name="P40">U/w16</text:p>
          </table:table-cell>
          <table:table-cell table:style-name="Tabelle1.G2" office:value-type="string">
            <text:p text:style-name="P40">M/w20</text:p>
          </table:table-cell>
        </table:table-row>
        <table:table-row>
          <table:table-cell table:style-name="Tabelle1.A2" office:value-type="string">
            <text:p text:style-name="P36">13</text:p>
          </table:table-cell>
          <table:table-cell table:style-name="Tabelle1.A2" office:value-type="string">
            <text:p text:style-name="P36">V/w20</text:p>
          </table:table-cell>
          <table:table-cell table:style-name="Tabelle1.A2" office:value-type="string">
            <text:p text:style-name="P37">DR/w30</text:p>
          </table:table-cell>
          <table:table-cell table:style-name="Tabelle1.A2" office:value-type="string">
            <text:p text:style-name="P38">DT/w14</text:p>
          </table:table-cell>
          <table:table-cell table:style-name="Tabelle1.A2" office:value-type="string">
            <text:p text:style-name="P40">R/w6</text:p>
          </table:table-cell>
          <table:table-cell table:style-name="Tabelle1.A2" office:value-type="string">
            <text:p text:style-name="P40">U/w20</text:p>
          </table:table-cell>
          <table:table-cell table:style-name="Tabelle1.G2" office:value-type="string">
            <text:p text:style-name="P40">M/w20</text:p>
          </table:table-cell>
        </table:table-row>
        <table:table-row>
          <table:table-cell table:style-name="Tabelle1.A2" office:value-type="string">
            <text:p text:style-name="P36">14</text:p>
          </table:table-cell>
          <table:table-cell table:style-name="Tabelle1.A2" office:value-type="string">
            <text:p text:style-name="P36">V/2w10</text:p>
          </table:table-cell>
          <table:table-cell table:style-name="Tabelle1.A2" office:value-type="string">
            <text:p text:style-name="P37">DR/w30</text:p>
          </table:table-cell>
          <table:table-cell table:style-name="Tabelle1.A2" office:value-type="string">
            <text:p text:style-name="P38">DT/w14</text:p>
          </table:table-cell>
          <table:table-cell table:style-name="Tabelle1.A2" office:value-type="string">
            <text:p text:style-name="P40">R/w7</text:p>
          </table:table-cell>
          <table:table-cell table:style-name="Tabelle1.A2" office:value-type="string">
            <text:p text:style-name="P40">U/w20</text:p>
          </table:table-cell>
          <table:table-cell table:style-name="Tabelle1.G2" office:value-type="string">
            <text:p text:style-name="P40">M/w20</text:p>
          </table:table-cell>
        </table:table-row>
        <table:table-row>
          <table:table-cell table:style-name="Tabelle1.A2" office:value-type="string">
            <text:p text:style-name="P36">15</text:p>
          </table:table-cell>
          <table:table-cell table:style-name="Tabelle1.A2" office:value-type="string">
            <text:p text:style-name="P36">V/2w10</text:p>
          </table:table-cell>
          <table:table-cell table:style-name="Tabelle1.A2" office:value-type="string">
            <text:p text:style-name="P37">DR/2w16</text:p>
          </table:table-cell>
          <table:table-cell table:style-name="Tabelle1.A2" office:value-type="string">
            <text:p text:style-name="P38">DT/w16</text:p>
          </table:table-cell>
          <table:table-cell table:style-name="Tabelle1.A2" office:value-type="string">
            <text:p text:style-name="P40">R/w7</text:p>
          </table:table-cell>
          <table:table-cell table:style-name="Tabelle1.A2" office:value-type="string">
            <text:p text:style-name="P40">U/w24</text:p>
          </table:table-cell>
          <table:table-cell table:style-name="Tabelle1.G2" office:value-type="string">
            <text:p text:style-name="P40">M/w20</text:p>
          </table:table-cell>
        </table:table-row>
        <table:table-row>
          <table:table-cell table:style-name="Tabelle1.A2" office:value-type="string">
            <text:p text:style-name="P36">16</text:p>
          </table:table-cell>
          <table:table-cell table:style-name="Tabelle1.A2" office:value-type="string">
            <text:p text:style-name="P36">V/2w12</text:p>
          </table:table-cell>
          <table:table-cell table:style-name="Tabelle1.A2" office:value-type="string">
            <text:p text:style-name="P37">DR/2w16</text:p>
          </table:table-cell>
          <table:table-cell table:style-name="Tabelle1.A2" office:value-type="string">
            <text:p text:style-name="P38">DT/w16</text:p>
          </table:table-cell>
          <table:table-cell table:style-name="Tabelle1.A2" office:value-type="string">
            <text:p text:style-name="P40">R/w8</text:p>
          </table:table-cell>
          <table:table-cell table:style-name="Tabelle1.A2" office:value-type="string">
            <text:p text:style-name="P40">U/w24</text:p>
          </table:table-cell>
          <table:table-cell table:style-name="Tabelle1.G2" office:value-type="string">
            <text:p text:style-name="P40">M/w24</text:p>
          </table:table-cell>
        </table:table-row>
        <table:table-row>
          <table:table-cell table:style-name="Tabelle1.A2" office:value-type="string">
            <text:p text:style-name="P36">17</text:p>
          </table:table-cell>
          <table:table-cell table:style-name="Tabelle1.A2" office:value-type="string">
            <text:p text:style-name="P36">V/2w12</text:p>
          </table:table-cell>
          <table:table-cell table:style-name="Tabelle1.A2" office:value-type="string">
            <text:p text:style-name="P37">DR/2w20</text:p>
          </table:table-cell>
          <table:table-cell table:style-name="Tabelle1.A2" office:value-type="string">
            <text:p text:style-name="P38">DT/w20</text:p>
          </table:table-cell>
          <table:table-cell table:style-name="Tabelle1.A2" office:value-type="string">
            <text:p text:style-name="P40">R/w8</text:p>
          </table:table-cell>
          <table:table-cell table:style-name="Tabelle1.A2" office:value-type="string">
            <text:p text:style-name="P40">U/w30</text:p>
          </table:table-cell>
          <table:table-cell table:style-name="Tabelle1.G2" office:value-type="string">
            <text:p text:style-name="P40">M/w24</text:p>
          </table:table-cell>
        </table:table-row>
        <table:table-row>
          <table:table-cell table:style-name="Tabelle1.A2" office:value-type="string">
            <text:p text:style-name="P36">18</text:p>
          </table:table-cell>
          <table:table-cell table:style-name="Tabelle1.A2" office:value-type="string">
            <text:p text:style-name="P36">V/2w14</text:p>
          </table:table-cell>
          <table:table-cell table:style-name="Tabelle1.A2" office:value-type="string">
            <text:p text:style-name="P37">DR/2w20</text:p>
          </table:table-cell>
          <table:table-cell table:style-name="Tabelle1.A2" office:value-type="string">
            <text:p text:style-name="P38">DT/w20</text:p>
          </table:table-cell>
          <table:table-cell table:style-name="Tabelle1.A2" office:value-type="string">
            <text:p text:style-name="P40">R/w10</text:p>
          </table:table-cell>
          <table:table-cell table:style-name="Tabelle1.A2" office:value-type="string">
            <text:p text:style-name="P40">U/w30</text:p>
          </table:table-cell>
          <table:table-cell table:style-name="Tabelle1.G2" office:value-type="string">
            <text:p text:style-name="P40">M/w24</text:p>
          </table:table-cell>
        </table:table-row>
        <table:table-row>
          <table:table-cell table:style-name="Tabelle1.A2" office:value-type="string">
            <text:p text:style-name="P36">19</text:p>
          </table:table-cell>
          <table:table-cell table:style-name="Tabelle1.A2" office:value-type="string">
            <text:p text:style-name="P36">V/2w14</text:p>
          </table:table-cell>
          <table:table-cell table:style-name="Tabelle1.A2" office:value-type="string">
            <text:p text:style-name="P37">DR/3w20</text:p>
          </table:table-cell>
          <table:table-cell table:style-name="Tabelle1.A2" office:value-type="string">
            <text:p text:style-name="P38">DT/w24</text:p>
          </table:table-cell>
          <table:table-cell table:style-name="Tabelle1.A2" office:value-type="string">
            <text:p text:style-name="P40">R/w10</text:p>
          </table:table-cell>
          <table:table-cell table:style-name="Tabelle1.A2" office:value-type="string">
            <text:p text:style-name="P40">U/w30</text:p>
          </table:table-cell>
          <table:table-cell table:style-name="Tabelle1.G2" office:value-type="string">
            <text:p text:style-name="P40">M/w30</text:p>
          </table:table-cell>
        </table:table-row>
        <table:table-row>
          <table:table-cell table:style-name="Tabelle1.A2" office:value-type="string">
            <text:p text:style-name="P36">20</text:p>
          </table:table-cell>
          <table:table-cell table:style-name="Tabelle1.A2" office:value-type="string">
            <text:p text:style-name="P36">V/3w10</text:p>
          </table:table-cell>
          <table:table-cell table:style-name="Tabelle1.A2" office:value-type="string">
            <text:p text:style-name="P37">DR/3w20</text:p>
          </table:table-cell>
          <table:table-cell table:style-name="Tabelle1.A2" office:value-type="string">
            <text:p text:style-name="P38">DT/w24</text:p>
          </table:table-cell>
          <table:table-cell table:style-name="Tabelle1.A2" office:value-type="string">
            <text:p text:style-name="P40">R/w12</text:p>
          </table:table-cell>
          <table:table-cell table:style-name="Tabelle1.A2" office:value-type="string">
            <text:p text:style-name="P40">U/w30</text:p>
          </table:table-cell>
          <table:table-cell table:style-name="Tabelle1.G2" office:value-type="string">
            <text:p text:style-name="P40">M/w30</text:p>
          </table:table-cell>
        </table:table-row>
        <table:table-row>
          <table:table-cell table:style-name="Tabelle1.A2" office:value-type="string">
            <text:p text:style-name="P36">21+</text:p>
          </table:table-cell>
          <table:table-cell table:style-name="Tabelle1.A2" office:value-type="string">
            <text:p text:style-name="P36">V/3w10</text:p>
          </table:table-cell>
          <table:table-cell table:style-name="Tabelle1.A2" office:value-type="string">
            <text:p text:style-name="P37">DR/4w20</text:p>
          </table:table-cell>
          <table:table-cell table:style-name="Tabelle1.A2" office:value-type="string">
            <text:p text:style-name="P38">DT/w30</text:p>
          </table:table-cell>
          <table:table-cell table:style-name="Tabelle1.A2" office:value-type="string">
            <text:p text:style-name="P40">R/w12</text:p>
          </table:table-cell>
          <table:table-cell table:style-name="Tabelle1.A2" office:value-type="string">
            <text:p text:style-name="P40">U/w30</text:p>
          </table:table-cell>
          <table:table-cell table:style-name="Tabelle1.G2" office:value-type="string">
            <text:p text:style-name="P40">M/w30</text:p>
          </table:table-cell>
        </table:table-row>
      </table:table>
      <text:p text:style-name="P41"><text:span text:style-name="T55"/></text:p>
      <text:p text:style-name="P41"><text:span text:style-name="T55"/></text:p>
      <text:p text:style-name="P42"><text:span text:style-name="T55">Tabelle </text:span><text:span text:style-name="T56">D</text:span><text:span text:style-name="T57">R</text:span><text:span text:style-name="T56"> </text:span><text:span text:style-name="T58">K</text:span><text:span text:style-name="T55">ritische Treffer </text:span><text:span text:style-name="T59">von</text:span><text:span text:style-name="T55"> </text:span><text:span text:style-name="T56">D</text:span><text:span text:style-name="T57">rachen</text:span></text:p>
      <text:p text:style-name="P43"><text:span text:style-name="T60"><text:s text:c="2"/>1-<text:tab/></text:span><text:span text:style-name="T61">Schuppenraspel</text:span><text:span text:style-name="T62">:</text:span><text:span text:style-name="T63"> </text:span><text:span text:style-name="T62">+w</text:span><text:span text:style-name="T61">6</text:span><text:span text:style-name="T62"> Schaden</text:span><text:span text:style-name="T63">.</text:span></text:p>
      <text:p text:style-name="P44"><text:span text:style-name="T64"><text:s text:c="2"/>2</text:span><text:span text:style-name="T65"><text:tab/></text:span><text:span text:style-name="T61">Angekaut: Ende der Initiativreihenfolge für diesen Kampf</text:span><text:span text:style-name="T65">.<text:tab/><text:tab/><text:tab/><text:tab/><text:tab/><text:tab/><text:tab/></text:span></text:p>
      <text:p text:style-name="P45"><text:span text:style-name="T66"><text:s text:c="2"/>3</text:span><text:span text:style-name="T65"><text:tab/></text:span><text:span text:style-name="T61">Bein</text:span><text:span text:style-name="T67">treffer</text:span><text:span text:style-name="T68">:</text:span><text:span text:style-name="T69"> </text:span><text:span text:style-name="T61">Bewegung </text:span><text:span text:style-name="T69">-</text:span><text:span text:style-name="T61">1,5 m bis geheilt</text:span><text:span text:style-name="T69">.</text:span></text:p>
      <text:p text:style-name="P46"><text:span text:style-name="T66"><text:s text:c="2"/>4</text:span><text:span text:style-name="T65"><text:tab/></text:span><text:span text:style-name="T70">Waffe festgebissen</text:span><text:span text:style-name="T65">: </text:span><text:span text:style-name="T70">½ Schaden aber Stärkewurf gegen 10+TW </text:span><text:span text:style-name="T71">oder Waffe </text:span><text:span text:style-name="T72">liegt<text:tab/><text:tab/><text:tab/></text:span></text:p>
      <text:p text:style-name="P46"><text:span text:style-name="T72"><text:tab/></text:span><text:span text:style-name="T71">3</text:span><text:span text:style-name="T72">w10*3 m weit</text:span><text:span text:style-name="T71"> weg</text:span><text:span text:style-name="T65">.<text:tab/><text:tab/><text:tab/><text:tab/><text:tab/><text:tab/><text:tab/><text:tab/><text:tab/><text:tab/><text:tab/><text:tab/><text:tab/><text:tab/><text:tab/></text:span></text:p>
      <text:p text:style-name="P47"><text:span text:style-name="T66"><text:s text:c="2"/>5</text:span><text:span text:style-name="T65"><text:tab/></text:span><text:span text:style-name="T73">Schildarm</text:span><text:span text:style-name="T74">: </text:span><text:span text:style-name="T73">Schild zerstört oder +w6 Schaden</text:span><text:span text:style-name="T75">.</text:span></text:p>
      <text:p text:style-name="P48"><text:span text:style-name="T66"><text:s text:c="2"/>6</text:span><text:span text:style-name="T65"><text:tab/></text:span><text:span text:style-name="T76">Brusttreffer</text:span><text:span text:style-name="T77">: </text:span><text:span text:style-name="T76">+2w6 Schaden und w6 Schaden in nächster Runde</text:span><text:span text:style-name="T78">.</text:span><text:span text:style-name="T79"><text:tab/><text:tab/><text:tab/><text:tab/><text:tab/><text:tab/></text:span></text:p>
      <text:p text:style-name="P47"><text:span text:style-name="T66"><text:s text:c="2"/>7</text:span><text:span text:style-name="T65"><text:tab/></text:span><text:span text:style-name="T80">Odemspritzer</text:span><text:span text:style-name="T81">:</text:span><text:span text:style-name="T82"> </text:span><text:span text:style-name="T80">+w8 Schaden und Odemeffekt</text:span><text:span text:style-name="T83">.</text:span></text:p>
      <text:p text:style-name="P48"><text:span text:style-name="T66"><text:s text:c="2"/>8</text:span><text:span text:style-name="T65"><text:tab/></text:span><text:span text:style-name="T84">Arm abgebissen</text:span><text:span text:style-name="T82">: </text:span><text:span text:style-name="T84">+w12 Schaden und Arm fehlt</text:span><text:span text:style-name="T82">.<text:tab/><text:tab/><text:tab/><text:tab/><text:tab/><text:tab/><text:tab/><text:tab/><text:tab/></text:span></text:p>
      <text:p text:style-name="P47"><text:span text:style-name="T66"><text:s text:c="2"/>9</text:span><text:span text:style-name="T65"><text:tab/></text:span><text:span text:style-name="T85">Schwanzschleuder</text:span><text:span text:style-name="T82">: </text:span><text:span text:style-name="T85">3w6*3 m weit, +w4 Schaden pro 9 m Weite, +w6 falls Hindernis</text:span><text:span text:style-name="T86">.</text:span></text:p>
      <text:p text:style-name="P48"><text:span text:style-name="T66">10</text:span><text:span text:style-name="T65"><text:tab/></text:span><text:span text:style-name="T87">Doppel</text:span><text:span text:style-name="T88">angriff</text:span><text:span text:style-name="T89">: </text:span><text:span text:style-name="T88">Drache greift nochmal genauso an</text:span><text:span text:style-name="T89">.</text:span><text:span text:style-name="T90"><text:tab/><text:tab/><text:tab/><text:tab/><text:tab/><text:tab/><text:tab/><text:tab/><text:tab/></text:span></text:p>
      <text:p text:style-name="P47"><text:span text:style-name="T66">11</text:span><text:span text:style-name="T65"><text:tab/></text:span><text:span text:style-name="T91">Halstreffer</text:span><text:span text:style-name="T90">: </text:span><text:span text:style-name="T91">1 Runde handlungsunfähig, stumm bis Heilung.</text:span></text:p>
      <text:p text:style-name="P48"><text:span text:style-name="T66">12</text:span><text:span text:style-name="T65"><text:tab/></text:span><text:span text:style-name="T91">Kniescheibentreffer</text:span><text:span text:style-name="T92">: </text:span><text:span text:style-name="T91">+w10 Schaden, ½ Bewegung bis geheilt</text:span><text:span text:style-name="T90">.</text:span><text:span text:style-name="T93"><text:tab/><text:tab/><text:tab/><text:tab/><text:tab/><text:tab/><text:tab/></text:span></text:p>
      <text:p text:style-name="P49"><text:span text:style-name="T66">1</text:span><text:span text:style-name="T94">3</text:span><text:span text:style-name="T65"><text:tab/></text:span><text:span text:style-name="T95">Beeindruckend</text:span><text:span text:style-name="T90">: </text:span><text:span text:style-name="T95">+w12 Schaden </text:span><text:span text:style-name="T96">und</text:span><text:span text:style-name="T95"> </text:span><text:span text:style-name="T96">alle </text:span><text:span text:style-name="T95">SCs Willen 10+TW oder 1 Runde -2 alle Würfe</text:span><text:span text:style-name="T90">.</text:span></text:p>
      <text:p text:style-name="P50"><text:span text:style-name="T66">1</text:span><text:span text:style-name="T94">4</text:span><text:span text:style-name="T65"><text:tab/></text:span><text:span text:style-name="T97">Odemcombo</text:span><text:span text:style-name="T90">: </text:span><text:span text:style-name="T97">+½ Schaden von Odemwaffe</text:span><text:span text:style-name="T98">.</text:span><text:span text:style-name="T93"><text:tab/><text:tab/><text:tab/><text:tab/><text:tab/><text:tab/><text:tab/><text:tab/><text:tab/><text:tab/></text:span></text:p>
      <text:p text:style-name="P49"><text:span text:style-name="T66">1</text:span><text:span text:style-name="T94">5</text:span><text:span text:style-name="T65"><text:tab/></text:span><text:span text:style-name="T99">Aufgespießt</text:span><text:span text:style-name="T100">: </text:span><text:span text:style-name="T99">+2w12 Schaden, handlungsunfähig bis Geschick 16 zum Befreien</text:span><text:span text:style-name="T90">.</text:span></text:p>
      <text:p text:style-name="P50"><text:span text:style-name="T66">1</text:span><text:span text:style-name="T94">6</text:span><text:span text:style-name="T65"><text:tab/></text:span><text:span text:style-name="T101">Kopfstoß</text:span><text:span text:style-name="T102">: </text:span><text:span text:style-name="T101">+3w6 Schaden, du fliegst 2w4*3 m weit</text:span><text:span text:style-name="T90">.</text:span><text:span text:style-name="T93"><text:tab/><text:tab/><text:tab/><text:tab/><text:tab/><text:tab/><text:tab/><text:tab/><text:tab/></text:span></text:p>
      <text:p text:style-name="P49"><text:span text:style-name="T66">1</text:span><text:span text:style-name="T103">7</text:span><text:span text:style-name="T65"><text:tab/></text:span><text:span text:style-name="T104">Beinbruch</text:span><text:span text:style-name="T90">: </text:span><text:span text:style-name="T104">+2w6 Schaden und ½ Bewegung</text:span><text:span text:style-name="T90">.</text:span></text:p>
      <text:p text:style-name="P50"><text:span text:style-name="T66">1</text:span><text:span text:style-name="T103">8</text:span><text:span text:style-name="T65"><text:tab/></text:span><text:span text:style-name="T105">Aufgeschlitzt</text:span><text:span text:style-name="T90">: </text:span><text:span text:style-name="T105">+w6 Schaden und zweiter Angriff mit +4</text:span><text:span text:style-name="T98">.<text:tab/><text:tab/><text:tab/></text:span><text:span text:style-name="T93"><text:tab/><text:tab/><text:tab/><text:tab/><text:tab/></text:span></text:p>
      <text:p text:style-name="P49"><text:span text:style-name="T66">1</text:span><text:span text:style-name="T103">9</text:span><text:span text:style-name="T65"><text:tab/></text:span><text:span text:style-name="T106">Weggeschleudert</text:span><text:span text:style-name="T100">: </text:span><text:span text:style-name="T106">+w16 Schaden</text:span><text:span text:style-name="T102"> </text:span><text:span text:style-name="T106">und Zähigkeit 15+TW oder ohnmächtig</text:span><text:span text:style-name="T90">.</text:span></text:p>
      <text:p text:style-name="P51"><text:span text:style-name="T103">20</text:span><text:span text:style-name="T65"><text:tab/></text:span><text:span text:style-name="T107">Durchbohrt</text:span><text:span text:style-name="T102">: </text:span><text:span text:style-name="T107">doppelter Schaden und Stärke und Geschick auf 1</text:span><text:span text:style-name="T90">. </text:span><text:span text:style-name="T108">Drache muss dich<text:tab/><text:tab/></text:span></text:p>
      <text:p text:style-name="P51"><text:span text:style-name="T108"><text:tab/>als nächstes abschütteln, danach w8 Schaden pro Runde bis geheilt. </text:span><text:span text:style-name="T93"><text:tab/><text:tab/><text:tab/><text:tab/><text:tab/></text:span></text:p>
      <text:p text:style-name="P49"><text:span text:style-name="T103">2</text:span><text:span text:style-name="T66">1</text:span><text:span text:style-name="T65"><text:tab/></text:span><text:span text:style-name="T109">Niedergeschmettert</text:span><text:span text:style-name="T90">: </text:span><text:span text:style-name="T109">+2w8 Schaden und w4 Runden am Boden</text:span><text:span text:style-name="T90">.</text:span></text:p>
      <text:p text:style-name="P52"><text:span text:style-name="T110">22</text:span><text:span text:style-name="T111"><text:tab/></text:span><text:span text:style-name="T112">Zerquetscht</text:span><text:span text:style-name="T113">: </text:span><text:span text:style-name="T112">+w8 Schaden, pro Runde Zähigkeit 10+TW oder Ersticken, Stärke 10+TW <text:tab/></text:span></text:p>
      <text:p text:style-name="P52"><text:span text:style-name="T112"><text:tab/>zum befreien</text:span><text:span text:style-name="T114">. </text:span><text:span text:style-name="T115">Drache kann solange nicht mit Schwanz angreifen.</text:span><text:span text:style-name="T114"><text:tab/></text:span><text:span text:style-name="T116"><text:tab/><text:tab/><text:tab/><text:tab/><text:tab/></text:span></text:p>
      <text:p text:style-name="P49"><text:span text:style-name="T103">23</text:span><text:span text:style-name="T65"><text:tab/></text:span><text:span text:style-name="T117">Genüssliches Glieder abreißen</text:span><text:span text:style-name="T100">: </text:span><text:span text:style-name="T117">w3+1 pro Runde, je w14 Schaden</text:span><text:span text:style-name="T90">. </text:span><text:span text:style-name="T117">Braucht 2 Klauen.</text:span></text:p>
      <text:p text:style-name="P53"><text:span text:style-name="T103">24</text:span><text:span text:style-name="T65"><text:tab/></text:span><text:span text:style-name="T118">Zerstückelt</text:span><text:span text:style-name="T102">: </text:span><text:span text:style-name="T118">+w16 Schaden, 1 Runde handlungsunfähig, nächste Runde ausgeweidet,<text:tab/></text:span></text:p>
      <text:p text:style-name="P53"><text:span text:style-name="T118"><text:tab/>dann w4 Runden bis Tod</text:span><text:span text:style-name="T90">.</text:span><text:span text:style-name="T93"> </text:span><text:span text:style-name="T118">Dann wirft er Reste auf anderen SC: Willen 20 oder flieht.<text:tab/><text:tab/></text:span></text:p>
      <text:p text:style-name="P49"><text:span text:style-name="T103">25</text:span><text:span text:style-name="T65"><text:tab/></text:span><text:span text:style-name="T119">Geblendet</text:span><text:span text:style-name="T90">: </text:span><text:span text:style-name="T119">beide Augen präzise getroffen, du bist blind</text:span><text:span text:style-name="T90">.</text:span></text:p>
      <text:p text:style-name="P54"><text:span text:style-name="T110">26</text:span><text:span text:style-name="T111"><text:tab/></text:span><text:span text:style-name="T120">Verschluckt</text:span><text:span text:style-name="T113">:</text:span><text:span text:style-name="T120"> jede Runde</text:span><text:span text:style-name="T113"> </text:span><text:span text:style-name="T120">3w8 Schaden, </text:span><text:span text:style-name="T121">wenn </text:span><text:span text:style-name="T120">Stärke 22 </text:span><text:span text:style-name="T121">kann von innen angreifen</text:span><text:span text:style-name="T114">. </text:span><text:span text:style-name="T121">Befreit<text:tab/></text:span></text:p>
      <text:p text:style-name="P54"><text:span text:style-name="T121"><text:tab/>erst wenn Drache tot.</text:span><text:span text:style-name="T116"><text:tab/><text:tab/><text:tab/><text:tab/><text:tab/><text:tab/><text:tab/><text:tab/><text:tab/><text:tab/><text:tab/><text:tab/><text:tab/><text:tab/><text:tab/></text:span></text:p>
      <text:p text:style-name="P49"><text:span text:style-name="T103">27</text:span><text:span text:style-name="T65"><text:tab/></text:span><text:span text:style-name="T122">Gedrittelt</text:span><text:span text:style-name="T100">: </text:span><text:span text:style-name="T102">du </text:span><text:span text:style-name="T122">wirst in 3 gleichgroße Stücke zerteilt</text:span><text:span text:style-name="T90">.</text:span></text:p>
      <text:p text:style-name="P50"><text:span text:style-name="T103">28</text:span><text:span text:style-name="T65"><text:tab/></text:span><text:span text:style-name="T123">Schneller Odem</text:span><text:span text:style-name="T102">: </text:span><text:span text:style-name="T123">zusätzlich individueller Odemangriff</text:span><text:span text:style-name="T90">.</text:span><text:span text:style-name="T93"><text:tab/><text:tab/><text:tab/><text:tab/><text:tab/><text:tab/><text:tab/><text:tab/></text:span></text:p>
      <text:p text:style-name="P49"><text:span text:style-name="T103">29</text:span><text:span text:style-name="T65"><text:tab/></text:span><text:span text:style-name="T124">Seziert</text:span><text:span text:style-name="T90">: </text:span><text:span text:style-name="T124">Brustkorb geöffnet und Herz entfernt</text:span><text:span text:style-name="T90">. </text:span><text:span text:style-name="T124">Dann gegen nächsten SC geworfen.</text:span></text:p>
      <text:p text:style-name="P55"><text:span text:style-name="T110">30</text:span><text:span text:style-name="T125">+</text:span><text:span text:style-name="T111"><text:tab/></text:span><text:span text:style-name="T126">Schädel geplatzt</text:span><text:span text:style-name="T127">: </text:span><text:span text:style-name="T126">du stirbst, alle SC Willen 25 oder 1 Runde handlungsunfähig</text:span><text:span text:style-name="T113">. </text:span><text:span text:style-name="T128">Drache<text:tab/></text:span></text:p>
      <text:p text:style-name="P55"><text:span text:style-name="T128"><text:tab/>hat freie Angriffe bis er verfehlt.<text:tab/><text:tab/><text:tab/><text:tab/><text:tab/><text:tab/><text:tab/><text:tab/><text:tab/><text:tab/><text:tab/></text:span><text:span text:style-name="T116"><text:tab/><text:tab/></text:span></text:p>
      <text:p text:style-name="P56"><text:span text:style-name="T129"/></text:p>
      <text:p text:style-name="P57"><text:span text:style-name="T55">Tabelle </text:span><text:span text:style-name="T56">DT </text:span><text:span text:style-name="T58">K</text:span><text:span text:style-name="T55">ritische Treffer </text:span><text:span text:style-name="T59">von</text:span><text:span text:style-name="T55"> </text:span><text:span text:style-name="T56">Dämonen und Teufeln</text:span></text:p>
      <text:p text:style-name="P58"><text:span text:style-name="T60"><text:s text:c="2"/>1-<text:tab/></text:span><text:span text:style-name="T130">Durchbohren</text:span><text:span text:style-name="T62">:</text:span><text:span text:style-name="T63"> </text:span><text:span text:style-name="T62">+w8 Schaden</text:span><text:span text:style-name="T63">.</text:span></text:p>
      <text:p text:style-name="P59"><text:span text:style-name="T64"><text:s text:c="2"/>2</text:span><text:span text:style-name="T65"><text:tab/></text:span><text:span text:style-name="T130">Seele ausgebrannt</text:span><text:span text:style-name="T131">:</text:span><text:span text:style-name="T132"> </text:span><text:span text:style-name="T130">permanent </text:span><text:span text:style-name="T132">-</text:span><text:span text:style-name="T130">2 Lebenspunkte</text:span><text:span text:style-name="T65">.<text:tab/><text:tab/><text:tab/><text:tab/><text:tab/><text:tab/><text:tab/><text:tab/><text:tab/></text:span></text:p>
      <text:p text:style-name="P60"><text:span text:style-name="T66"><text:s text:c="2"/>3</text:span><text:span text:style-name="T65"><text:tab/></text:span><text:span text:style-name="T67">Kopftreffer</text:span><text:span text:style-name="T68">:</text:span><text:span text:style-name="T69"> </text:span><text:span text:style-name="T67">+w10 Schaden</text:span><text:span text:style-name="T69">.</text:span></text:p>
      <text:p text:style-name="P61"><text:span text:style-name="T66"><text:s text:c="2"/>4</text:span><text:span text:style-name="T65"><text:tab/>Seele schwer ausgebrannt: permanent -4 Lebenspunkte.<text:tab/><text:tab/><text:tab/><text:tab/><text:tab/><text:tab/></text:span><text:span text:style-name="T74"><text:tab/></text:span></text:p>
      <text:p text:style-name="P62"><text:span text:style-name="T66"><text:s text:c="2"/>5</text:span><text:span text:style-name="T65"><text:tab/></text:span><text:span text:style-name="T133">Verderbnis</text:span><text:span text:style-name="T74">: </text:span><text:span text:style-name="T133">Dämon mit </text:span><text:span text:style-name="T134">≤</text:span><text:span text:style-name="T133">5TW geringfügig, 6-10TW ernsthaft, 11+TW schwerwiegend</text:span><text:span text:style-name="T75">.</text:span></text:p>
      <text:p text:style-name="P61"><text:span text:style-name="T66"><text:s text:c="2"/>6</text:span><text:span text:style-name="T65"><text:tab/></text:span><text:span text:style-name="T78">Altern</text:span><text:span text:style-name="T77">: </text:span><text:span text:style-name="T78">+</text:span><text:span text:style-name="T135">w</text:span><text:span text:style-name="T78">1</text:span><text:span text:style-name="T135">0 </text:span><text:span text:style-name="T78">Jahre, pro 20 Jahre -1 auf alle Attribute.</text:span><text:span text:style-name="T79"><text:tab/><text:tab/><text:tab/><text:tab/><text:tab/><text:tab/><text:tab/><text:tab/></text:span></text:p>
      <text:p text:style-name="P62"><text:span text:style-name="T66"><text:s text:c="2"/>7</text:span><text:span text:style-name="T65"><text:tab/></text:span><text:span text:style-name="T87">Infernalische </text:span><text:span text:style-name="T83">Schwäch</text:span><text:span text:style-name="T87">ung</text:span><text:span text:style-name="T81">:</text:span><text:span text:style-name="T82"> </text:span><text:span text:style-name="T87">für 1 Woche </text:span><text:span text:style-name="T82">-</text:span><text:span text:style-name="T83">w4 auf w5: </text:span><text:span text:style-name="T136">1</text:span><text:span text:style-name="T83"> STÄ </text:span><text:span text:style-name="T136">2</text:span><text:span text:style-name="T83"> GES </text:span><text:span text:style-name="T136">3</text:span><text:span text:style-name="T83"> AUS </text:span><text:span text:style-name="T136">4</text:span><text:span text:style-name="T83"> INT </text:span><text:span text:style-name="T136">5</text:span><text:span text:style-name="T83"> PER</text:span></text:p>
      <text:p text:style-name="P61"><text:span text:style-name="T66"><text:s text:c="2"/>8</text:span><text:span text:style-name="T65"><text:tab/></text:span><text:span text:style-name="T137">Seelenwunde</text:span><text:span text:style-name="T82">: -</text:span><text:span text:style-name="T137">1 XP</text:span><text:span text:style-name="T82">.<text:tab/><text:tab/><text:tab/><text:tab/><text:tab/><text:tab/><text:tab/><text:tab/><text:tab/><text:tab/><text:tab/><text:tab/><text:tab/><text:tab/><text:tab/></text:span></text:p>
      <text:p text:style-name="P62"><text:span text:style-name="T66"><text:s text:c="2"/>9</text:span><text:span text:style-name="T65"><text:tab/></text:span><text:span text:style-name="T137">Seelentausch</text:span><text:span text:style-name="T82">: </text:span><text:span text:style-name="T86">mit NSC in Dämonen-Ebene, Erinnerungen weg, </text:span><text:span text:style-name="T138">INT/PER/GLÜ</text:span><text:span text:style-name="T86"> neu<text:line-break/><text:tab/>auswürfeln, </text:span><text:span text:style-name="T139">sonst gleich</text:span><text:span text:style-name="T82">. </text:span><text:span text:style-name="T139">U</text:span><text:span text:style-name="T140">rsprüngliche</text:span><text:span text:style-name="T139">r</text:span><text:span text:style-name="T140"> </text:span><text:span text:style-name="T86">SC Charakter kann aus </text:span><text:span text:style-name="T141">Ebene</text:span><text:span text:style-name="T86"> gerettet werden.</text:span></text:p>
      <text:p text:style-name="P61"><text:span text:style-name="T66">10</text:span><text:span text:style-name="T65"><text:tab/></text:span><text:span text:style-name="T87">Doppelte </text:span><text:span text:style-name="T89">Verderbnis: ≤5TW geringfügig, 6-10TW ernsthaft, 11+TW schwerwiegend.</text:span><text:span text:style-name="T90"><text:tab/><text:tab/></text:span></text:p>
      <text:p text:style-name="P63"><text:span text:style-name="T66">11</text:span><text:span text:style-name="T65"><text:tab/></text:span><text:span text:style-name="T90">Infernalische Schwäch</text:span><text:span text:style-name="T87">e</text:span><text:span text:style-name="T90">: </text:span><text:span text:style-name="T87">permanent -1</text:span><text:span text:style-name="T90"> auf w5: 1 STÄ 2 GES 3 AUS 4 INT 5 PER</text:span></text:p>
      <text:p text:style-name="P64"><text:span text:style-name="T66">12</text:span><text:span text:style-name="T65"><text:tab/></text:span><text:span text:style-name="T92">Infernalische Unglück: -1 Glück, Diebe und Hobbits regenerieren </text:span><text:span text:style-name="T142">normal</text:span><text:span text:style-name="T90">.</text:span><text:span text:style-name="T93"><text:tab/><text:tab/><text:tab/><text:tab/></text:span></text:p>
      <text:p text:style-name="P63"><text:span text:style-name="T66">1</text:span><text:span text:style-name="T94">3</text:span><text:span text:style-name="T65"><text:tab/></text:span><text:span text:style-name="T143">Schwere </text:span><text:span text:style-name="T90">Seelenwunde: -</text:span><text:span text:style-name="T143">3</text:span><text:span text:style-name="T90"> XP.</text:span></text:p>
      <text:p text:style-name="P64"><text:span text:style-name="T66">1</text:span><text:span text:style-name="T94">4</text:span><text:span text:style-name="T65"><text:tab/></text:span><text:span text:style-name="T98">Astralreise</text:span><text:span text:style-name="T90">: </text:span><text:span text:style-name="T98">Körper fällt zu Boden und Seele ist auf anderer Ebene.</text:span><text:span text:style-name="T93"><text:tab/><text:tab/><text:tab/><text:tab/><text:tab/></text:span></text:p>
      <text:p text:style-name="P63"><text:span text:style-name="T66">1</text:span><text:span text:style-name="T94">5</text:span><text:span text:style-name="T65"><text:tab/></text:span><text:span text:style-name="T102">Dämonischer Einschluss</text:span><text:span text:style-name="T100">: </text:span><text:span text:style-name="T102">du bist in einem Feuerkreis gefangen (25 zum zerstören)</text:span><text:span text:style-name="T90">.</text:span></text:p>
      <text:p text:style-name="P64"><text:span text:style-name="T66">1</text:span><text:span text:style-name="T94">6</text:span><text:span text:style-name="T144">+</text:span><text:span text:style-name="T65"><text:tab/></text:span><text:span text:style-name="T102">Bann: du wirst auf die Heimatebene des Dämons verbannt und bist jetzt sein Diener</text:span><text:span text:style-name="T90">.</text:span><text:span text:style-name="T93"><text:tab/></text:span></text:p>
      <text:p text:style-name="P65"><text:span text:style-name="T145"/></text:p>
      <text:p text:style-name="P65"><text:span text:style-name="T55">Tabelle </text:span><text:span text:style-name="T146">R</text:span><text:span text:style-name="T55"> </text:span><text:span text:style-name="T58">K</text:span><text:span text:style-name="T55">ritische Treffer </text:span><text:span text:style-name="T59">von</text:span><text:span text:style-name="T55"> </text:span><text:span text:style-name="T146">Riesen</text:span></text:p>
      <text:p text:style-name="P66"><text:span text:style-name="T60"><text:s text:c="2"/>1-<text:tab/></text:span><text:span text:style-name="T62">Zerquetschen:</text:span><text:span text:style-name="T63"> </text:span><text:span text:style-name="T62">+w8 Schaden, Wirbelsäule um w14+1 cm verkürzt</text:span><text:span text:style-name="T63">.</text:span></text:p>
      <text:p text:style-name="P67"><text:span text:style-name="T64"><text:s text:c="2"/>2</text:span><text:span text:style-name="T65"><text:tab/></text:span><text:span text:style-name="T131">Armbruch:</text:span><text:span text:style-name="T132"> </text:span><text:span text:style-name="T131">+w10 Schaden, permanent -1 Stärke, Heilung nötig um wieder zu benutzen</text:span><text:span text:style-name="T65">.<text:tab/></text:span></text:p>
      <text:p text:style-name="P68"><text:span text:style-name="T66"><text:s text:c="2"/>3</text:span><text:span text:style-name="T65"><text:tab/></text:span><text:span text:style-name="T68">Beinbruch:</text:span><text:span text:style-name="T69"> </text:span><text:span text:style-name="T68">+w10 Schaden, permanent -1,5 m Bewegung, ½ bis geheilt</text:span><text:span text:style-name="T69">.</text:span></text:p>
      <text:p text:style-name="P69"><text:span text:style-name="T66"><text:s text:c="2"/>4</text:span><text:span text:style-name="T65"><text:tab/></text:span><text:span text:style-name="T147">Rippenbruch:</text:span><text:span text:style-name="T74"> </text:span><text:span text:style-name="T147">+w12 Schaden, jede Aktion benötigt Zäh 6 oder -1 A</text:span><text:span text:style-name="T148">usdauer</text:span><text:span text:style-name="T147"> bis geheilt</text:span><text:span text:style-name="T74">.<text:tab/></text:span></text:p>
      <text:p text:style-name="P70"><text:span text:style-name="T66"><text:s text:c="2"/>5</text:span><text:span text:style-name="T65"><text:tab/></text:span><text:span text:style-name="T149">Geplättet</text:span><text:span text:style-name="T74">: </text:span><text:span text:style-name="T149">+w12 Schaden und -1 Ausdauer</text:span><text:span text:style-name="T75">.</text:span></text:p>
      <text:p text:style-name="P69"><text:span text:style-name="T66"><text:s text:c="2"/>6</text:span><text:span text:style-name="T65"><text:tab/></text:span><text:span text:style-name="T150">Geworfen</text:span><text:span text:style-name="T77">: </text:span><text:span text:style-name="T135">w30 m weit gegen anderes Wesen, beide +w10 Schaden</text:span><text:span text:style-name="T79">.<text:tab/><text:tab/><text:tab/><text:tab/><text:tab/></text:span></text:p>
      <text:p text:style-name="P70"><text:span text:style-name="T66"><text:s text:c="2"/>7</text:span><text:span text:style-name="T65"><text:tab/></text:span><text:span text:style-name="T151">Kopftreffer</text:span><text:span text:style-name="T81">:</text:span><text:span text:style-name="T82"> </text:span><text:span text:style-name="T81">+</text:span><text:span text:style-name="T151">2</text:span><text:span text:style-name="T81">w</text:span><text:span text:style-name="T151">6</text:span><text:span text:style-name="T81"> Schaden und -1 </text:span><text:span text:style-name="T151">Intelligenz</text:span><text:span text:style-name="T82">. </text:span><text:span text:style-name="T151">25% du vergisst die letzten 24 Stunden.</text:span></text:p>
      <text:p text:style-name="P69"><text:span text:style-name="T66"><text:s text:c="2"/>8</text:span><text:span text:style-name="T65"><text:tab/></text:span><text:span text:style-name="T152">Zerschmettert</text:span><text:span text:style-name="T82">: </text:span><text:span text:style-name="T152">+w8 Schaden, Waffen, Schilde, Rüstung zu 50% zerstört </text:span><text:span text:style-name="T153">(vielleicht 10%)</text:span><text:span text:style-name="T82">.<text:tab/></text:span></text:p>
      <text:p text:style-name="P70"><text:span text:style-name="T66"><text:s text:c="2"/>9</text:span><text:span text:style-name="T65"><text:tab/></text:span><text:span text:style-name="T154">Beinfeger</text:span><text:span text:style-name="T82">: </text:span><text:span text:style-name="T154">+w8 Schaden, am Boden, Riese greift weiteres Ziel an bis Angriff misslingt</text:span><text:span text:style-name="T82">.</text:span></text:p>
      <text:p text:style-name="P71"><text:span text:style-name="T66">10</text:span><text:span text:style-name="T65"><text:tab/></text:span><text:span text:style-name="T89">In den Boden gehauen</text:span><text:span text:style-name="T90">: </text:span><text:span text:style-name="T89">+2w8 Schaden, beide Beine gebrochen, Bewegung -3 m,<text:tab/><text:tab/></text:span></text:p>
      <text:p text:style-name="P71"><text:span text:style-name="T89"><text:tab/>-1 Geschick, entweder w6*20cm im Erdboden oder w6*2cm im Steinboden</text:span><text:span text:style-name="T90">.<text:tab/><text:tab/><text:tab/></text:span></text:p>
      <text:p text:style-name="P70"><text:span text:style-name="T66">11</text:span><text:span text:style-name="T65"><text:tab/></text:span><text:span text:style-name="T100">Zweimal würfeln</text:span><text:span text:style-name="T90">.</text:span></text:p>
      <text:p text:style-name="P72"><text:span text:style-name="T66">12</text:span><text:span text:style-name="T144">+</text:span><text:span text:style-name="T65"><text:tab/></text:span><text:span text:style-name="T100">Dreimal würfeln</text:span><text:span text:style-name="T90">.</text:span><text:span text:style-name="T93"><text:tab/><text:tab/><text:tab/><text:tab/><text:tab/><text:tab/><text:tab/><text:tab/><text:tab/><text:tab/><text:tab/><text:tab/><text:tab/><text:tab/><text:tab/><text:tab/></text:span></text:p>
      <text:p text:style-name="P73"><text:span text:style-name="T155"/></text:p>
      <text:p text:style-name="P74"><text:span text:style-name="T55">Tabelle </text:span><text:span text:style-name="T156">U</text:span><text:span text:style-name="T55"> </text:span><text:span text:style-name="T58">K</text:span><text:span text:style-name="T55">ritische Treffer </text:span><text:span text:style-name="T59">von</text:span><text:span text:style-name="T55"> </text:span><text:span text:style-name="T156">Untoten</text:span></text:p>
      <text:p text:style-name="P75"><text:span text:style-name="T157"><text:s text:c="2"/>1-<text:tab/></text:span><text:span text:style-name="T158">Pusteln bilden sich um die Wunde, 1 Schaden pro Aktion oder Bewegung.</text:span></text:p>
      <text:p text:style-name="P76"><text:span text:style-name="T64"><text:s text:c="2"/>2</text:span><text:span text:style-name="T65"><text:tab/></text:span><text:span text:style-name="T132">Kälte breitet sich von der Wunde aus, +w4 Schaden und dauerhafter Schüttelfrost</text:span><text:span text:style-name="T65">.<text:tab/><text:tab/></text:span></text:p>
      <text:p text:style-name="P77"><text:span text:style-name="T66"><text:s text:c="2"/>3</text:span><text:span text:style-name="T65"><text:tab/></text:span><text:span text:style-name="T69">Taubheit </text:span><text:span text:style-name="T132">breitet sich aus, </text:span><text:span text:style-name="T69">w4 Schaden, jede Runde Zähigkeit 2-20 oder gelähmt.</text:span></text:p>
      <text:p text:style-name="P78"><text:span text:style-name="T66"><text:s text:c="2"/>4</text:span><text:span text:style-name="T65"><text:tab/></text:span><text:span text:style-name="T159">Todesangst,</text:span><text:span text:style-name="T74"> </text:span><text:span text:style-name="T159">Zähigkeit 15 oder w4 Runden lang wie vom Tode erstarrt</text:span><text:span text:style-name="T74">.<text:tab/><text:tab/><text:tab/><text:tab/><text:tab/></text:span></text:p>
      <text:p text:style-name="P79"><text:span text:style-name="T66"><text:s text:c="2"/>5</text:span><text:span text:style-name="T65"><text:tab/></text:span><text:span text:style-name="T75">Verflucht</text:span><text:span text:style-name="T74">: -</text:span><text:span text:style-name="T75">1 auf Glück und alle Würfe oder Richter entscheidet (Tabelle F Flüche).</text:span></text:p>
      <text:p text:style-name="P78"><text:span text:style-name="T66"><text:s text:c="2"/>6</text:span><text:span text:style-name="T65"><text:tab/></text:span><text:span text:style-name="T77">Faulende Wunde: täglich bis Fluch geheilt Zähigkeit 10 oder temporär -w4 Ausdauer</text:span><text:span text:style-name="T79"><text:tab/>.<text:tab/></text:span></text:p>
      <text:p text:style-name="P79"><text:span text:style-name="T66"><text:s text:c="2"/>7</text:span><text:span text:style-name="T65"><text:tab/></text:span><text:span text:style-name="T81">Eisige Wunde:</text:span><text:span text:style-name="T82"> </text:span><text:span text:style-name="T81">+w8 Schaden und heute +1 Schaden bei Kälteangriffen</text:span><text:span text:style-name="T82">.</text:span></text:p>
      <text:p text:style-name="P78"><text:span text:style-name="T66"><text:s text:c="2"/>8</text:span><text:span text:style-name="T65"><text:tab/></text:span><text:span text:style-name="T160">Todeshauch</text:span><text:span text:style-name="T82">: </text:span><text:span text:style-name="T160">temporär </text:span><text:span text:style-name="T82">-</text:span><text:span text:style-name="T160">2w4 Ausdauer</text:span><text:span text:style-name="T82">.<text:tab/><text:tab/><text:tab/><text:tab/><text:tab/><text:tab/><text:tab/><text:tab/><text:tab/><text:tab/><text:tab/></text:span></text:p>
      <text:p text:style-name="P80"><text:span text:style-name="T66"><text:s text:c="2"/></text:span><text:span text:style-name="T53">9</text:span><text:span text:style-name="T161"><text:tab/></text:span><text:span text:style-name="T162">Todeswahn</text:span><text:span text:style-name="T163">: -</text:span><text:span text:style-name="T162">w4 Persönlichkeit heute 10% aller Aktionen wahnsinnig (Richterentscheid)</text:span><text:span text:style-name="T163">.</text:span></text:p>
      <text:p text:style-name="P78"><text:span text:style-name="T66">10</text:span><text:span text:style-name="T65"><text:tab/></text:span><text:span text:style-name="T164">Todesangst</text:span><text:span text:style-name="T90">: </text:span><text:span text:style-name="T164">Zähigkeit 16 oder w4 Runden zitternd und handlungsunfähig</text:span><text:span text:style-name="T90">.<text:tab/><text:tab/><text:tab/><text:tab/></text:span></text:p>
      <text:p text:style-name="P79"><text:span text:style-name="T66">11</text:span><text:span text:style-name="T65"><text:tab/></text:span><text:span text:style-name="T165">Erstarrendes </text:span><text:span text:style-name="T166">Blut</text:span><text:span text:style-name="T90">: </text:span><text:span text:style-name="T166">+w10 Schaden</text:span><text:span text:style-name="T90">.</text:span></text:p>
      <text:p text:style-name="P78"><text:span text:style-name="T66">12</text:span><text:span text:style-name="T65"><text:tab/></text:span><text:span text:style-name="T167">Scheintod</text:span><text:span text:style-name="T93">: </text:span><text:span text:style-name="T167">Zähigkeit 16 oder w7 Stunden Tiefschlaf </text:span><text:span text:style-name="T168">(wecken möglich)</text:span><text:span text:style-name="T93">.<text:tab/><text:tab/><text:tab/><text:tab/><text:tab/></text:span></text:p>
      <text:p text:style-name="P79"><text:span text:style-name="T66">13</text:span><text:span text:style-name="T65"><text:tab/></text:span><text:span text:style-name="T169">Grabesfäule</text:span><text:span text:style-name="T93">: </text:span><text:span text:style-name="T169">+w8 Schaden, täglich -</text:span><text:span text:style-name="T93">1 </text:span><text:span text:style-name="T169">Persönlichkeit bis magisch geheilt.</text:span></text:p>
      <text:p text:style-name="P78"><text:span text:style-name="T66">14</text:span><text:span text:style-name="T65"><text:tab/></text:span><text:span text:style-name="T170">Todesschwäche:</text:span><text:span text:style-name="T93"> -</text:span><text:span text:style-name="T170">w4 Stärke und Zähigkeit 12 oder zusätzlich -w4 Stärke</text:span><text:span text:style-name="T93">.<text:tab/><text:tab/><text:tab/><text:tab/></text:span></text:p>
      <text:p text:style-name="P81"><text:span text:style-name="T66">15<text:tab/></text:span><text:span text:style-name="T171">Geisterahnung</text:span><text:span text:style-name="T172">: </text:span><text:span text:style-name="T171">w4 Runden körperlos: halb durchsichtig nur Bewegung, auch durch<text:line-break/><text:tab/>Objekte, zu 1% permanent</text:span><text:span text:style-name="T172">.</text:span></text:p>
      <text:p text:style-name="P82"><text:span text:style-name="T172">1</text:span><text:span text:style-name="T66">6</text:span><text:span text:style-name="T65"><text:tab/></text:span><text:span text:style-name="T173">Leichenstarre:</text:span><text:span text:style-name="T174"> </text:span><text:span text:style-name="T175">täglich </text:span><text:span text:style-name="T173">Zähigkeit 16 oder </text:span><text:span text:style-name="T77">temporär </text:span><text:span text:style-name="T174">-w</text:span><text:span text:style-name="T173">4</text:span><text:span text:style-name="T174"> </text:span><text:span text:style-name="T173">Ausdauer.</text:span><text:span text:style-name="T174"><text:tab/><text:tab/><text:tab/><text:tab/><text:tab/><text:tab/></text:span></text:p>
      <text:p text:style-name="P83"><text:span text:style-name="T66">17</text:span><text:span text:style-name="T65"><text:tab/></text:span><text:span text:style-name="T176">Vergessen:</text:span><text:span text:style-name="T174"> </text:span><text:span text:style-name="T176">24 Stunden Erinnerung verloren und Zähigkeit 16 oder noch w7 Tage</text:span><text:span text:style-name="T174">.</text:span></text:p>
      <text:p text:style-name="P84"><text:span text:style-name="T66">18</text:span><text:span text:style-name="T65"><text:tab/></text:span><text:span text:style-name="T177">Todesahnung: du siehst dich im Moment deines Todes, w6 Runden handlungsunfähig.</text:span><text:span text:style-name="T174"><text:tab/></text:span></text:p>
      <text:p text:style-name="P85"><text:span text:style-name="T66">19</text:span><text:span text:style-name="T65"><text:tab/></text:span><text:span text:style-name="T178">Wahnsinn:</text:span><text:span text:style-name="T174"> </text:span><text:span text:style-name="T77">temporär </text:span><text:span text:style-name="T174">-</text:span><text:span text:style-name="T178">w6 Intelligenz und -w6 Persönlichkeit</text:span><text:span text:style-name="T93">.</text:span></text:p>
      <text:p text:style-name="P86"><text:span text:style-name="T66">20</text:span><text:span text:style-name="T65"><text:tab/></text:span><text:span text:style-name="T179">Vom Tode gezeichnet: kilometerweit ziehst du Untote an. Exorzismus o.</text:span><text:span text:style-name="T170">ä</text:span><text:span text:style-name="T179">. nötig.<text:tab/></text:span><text:span text:style-name="T180"><text:tab/></text:span></text:p>
      <text:p text:style-name="P87"><text:span text:style-name="T66">21</text:span><text:span text:style-name="T65"><text:tab/></text:span><text:span text:style-name="T180">Seele getroffen</text:span><text:span text:style-name="T181">: -</text:span><text:span text:style-name="T180">1 Glück.<text:tab/></text:span></text:p>
      <text:p text:style-name="P86"><text:span text:style-name="T66">22</text:span><text:span text:style-name="T65"><text:tab/></text:span><text:span text:style-name="T182">Leichenmaden: +2w6 Schaden und w6 Schaden pro Runde bis geheilt</text:span><text:span text:style-name="T174">.<text:tab/><text:tab/><text:tab/><text:tab/><text:tab/></text:span></text:p>
      <text:p text:style-name="P88"><text:span text:style-name="T66">23</text:span><text:span text:style-name="T65"><text:tab/></text:span><text:span text:style-name="T183">Todesaura:</text:span><text:span text:style-name="T174"> </text:span><text:span text:style-name="T184">temporär </text:span><text:span text:style-name="T174">-</text:span><text:span text:style-name="T183">w4 Persönlichkeit</text:span><text:span text:style-name="T174">. </text:span><text:span text:style-name="T183">Sege</text:span><text:span text:style-name="T185">n o.</text:span><text:span text:style-name="T186">ä</text:span><text:span text:style-name="T185">. unwir</text:span><text:span text:style-name="T183">ksam.</text:span></text:p>
      <text:p text:style-name="P84"><text:span text:style-name="T66">24</text:span><text:span text:style-name="T65"><text:tab/></text:span><text:span text:style-name="T187">Verwesung: +w12 Schaden, -w6 Stärke, nur magisch heilbar</text:span><text:span text:style-name="T174">.<text:tab/><text:tab/><text:tab/><text:tab/><text:tab/><text:tab/><text:tab/></text:span></text:p>
      <text:p text:style-name="P83"><text:span text:style-name="T66">25</text:span><text:span text:style-name="T65"><text:tab/></text:span><text:span text:style-name="T188">Fleisch fällt von den Knochen: pro Runde +w6 Schaden, -1 Ausdauer, magische Heilung<text:line-break/><text:tab/>mit 20+ nötig</text:span><text:span text:style-name="T174">.</text:span></text:p>
      <text:p text:style-name="P84"><text:span text:style-name="T66">26</text:span><text:span text:style-name="T65"><text:tab/></text:span><text:span text:style-name="T189">Todesröcheln: </text:span><text:span text:style-name="T190">jede Runde Zähigkeit 20 oder -w4 Ausdauer bis magisch geheilt</text:span><text:span text:style-name="T174">.<text:tab/><text:tab/><text:tab/></text:span></text:p>
      <text:p text:style-name="P83"><text:span text:style-name="T66">27</text:span><text:span text:style-name="T65"><text:tab/></text:span><text:span text:style-name="T191">Seelendiebstahl:</text:span><text:span text:style-name="T174"> </text:span><text:span text:style-name="T191">+w20 Schaden, der Untote erhält </text:span><text:span text:style-name="T192">maximal </text:span><text:span text:style-name="T191">diese Lebensenergie</text:span><text:span text:style-name="T174">.</text:span></text:p>
      <text:p text:style-name="P84"><text:span text:style-name="T66">28</text:span><text:span text:style-name="T65"><text:tab/></text:span><text:span text:style-name="T192">Altern: +w20 Jahre, wenn </text:span><text:span text:style-name="T193">≥</text:span><text:span text:style-name="T194">15 permanent -1 Stärke, Geschick, Ausdauer</text:span><text:span text:style-name="T174">.<text:tab/><text:tab/><text:tab/><text:tab/></text:span></text:p>
      <text:p text:style-name="P83"><text:span text:style-name="T66">29</text:span><text:span text:style-name="T65"><text:tab/></text:span><text:span text:style-name="T195">Staub zu Staub: +2w12 Schaden, weitere Runden w6 Schaden, magische Heilung nötig</text:span><text:span text:style-name="T196">.</text:span></text:p>
      <text:p text:style-name="P89"><text:span text:style-name="T197">30+</text:span><text:span text:style-name="T198"><text:tab/></text:span><text:span text:style-name="T199">Untot:</text:span><text:span text:style-name="T196"> </text:span><text:span text:style-name="T199">Gegner erleidet w6 Schaden, du gehst zu Boden – erwachst w6 Runden später als<text:tab/></text:span></text:p>
      <text:p text:style-name="P89"><text:span text:style-name="T199"><text:tab/>Untoter </text:span><text:span text:style-name="T200">(vom Richter kontrolliert)</text:span><text:span text:style-name="T196">. </text:span><text:span text:style-name="T200">w6: </text:span><text:span text:style-name="T201">1-4</text:span><text:span text:style-name="T200"> Zombie<text:tab/><text:tab/></text:span><text:span text:style-name="T201">5-6</text:span><text:span text:style-name="T200"> Skelett<text:tab/></text:span><text:span text:style-name="T201">7</text:span><text:span text:style-name="T200"> Ghul<text:tab/></text:span><text:span text:style-name="T201">8</text:span><text:span text:style-name="T200"> Geist</text:span><text:span text:style-name="T196"><text:tab/></text:span></text:p>
      <text:p text:style-name="P90"><text:span text:style-name="T202">Zombie<text:tab/></text:span><text:span text:style-name="T203">INI -4 </text:span><text:span text:style-name="T204">A </text:span><text:span text:style-name="T203">Biss +3 </text:span><text:span text:style-name="T205">w</text:span><text:span text:style-name="T202">4</text:span><text:span text:style-name="T203"> RK 9 TW 3</text:span><text:span text:style-name="T204">w</text:span><text:span text:style-name="T203">6 </text:span><text:span text:style-name="T204">(11)<text:line-break/><text:tab/><text:tab/></text:span><text:span text:style-name="T203">BW 6 m AW </text:span><text:span text:style-name="T204">w</text:span><text:span text:style-name="T203">20 ZÄH +4 REF -4 WIL +2 C</text:span><text:span text:style-name="T204">haos</text:span></text:p>
      <text:p text:style-name="P90"><text:span text:style-name="T205">Skelett<text:tab/></text:span><text:span text:style-name="T204">INI +0 A Klaue +0 w3 oder Waffe +0 RK 9 TW w6 (4)</text:span></text:p>
      <text:p text:style-name="P91"><text:tab/><text:tab/>BW 9 m AW w20; ½ Schaden Klingen- und Stichwaffen ZÄH +0 REF +0 WIL +0 Chaos</text:p>
      <text:p text:style-name="P92">Ghul<text:tab/><text:tab/><text:span text:style-name="T206">INI +1 A Biss +3 </text:span><text:span text:style-name="T207">w</text:span><text:span text:style-name="T206">4 </text:span><text:span text:style-name="T207">&amp;</text:span><text:span text:style-name="T206"> Lähmung oder Klaue +1 </text:span><text:span text:style-name="T207">w</text:span><text:span text:style-name="T206">3 RK 12 TW 2</text:span><text:span text:style-name="T207">w</text:span><text:span text:style-name="T206">6 </text:span><text:span text:style-name="T208">(7)</text:span></text:p>
      <text:p text:style-name="P92"><text:span text:style-name="T206"><text:tab/><text:tab/>BW 9 m AW </text:span><text:span text:style-name="T207">w</text:span><text:span text:style-name="T206">20 Dunkelsicht 30 m ZÄH +1 REF +0 WIL +0 C</text:span><text:span text:style-name="T207">haos</text:span></text:p>
      <text:p text:style-name="P93"><text:span text:style-name="T209">Geist<text:tab/></text:span><text:span text:style-name="T207">INI +2 A </text:span><text:span text:style-name="T210">w4 Spezialfähigkeiten</text:span><text:span text:style-name="T207"> RK 10 TW 2</text:span><text:span text:style-name="T211">w</text:span><text:span text:style-name="T207">12 </text:span><text:span text:style-name="T211">(13)</text:span></text:p>
      <text:p text:style-name="P93"><text:span text:style-name="T207"><text:tab/>BW fliegen 12 m AW </text:span><text:span text:style-name="T211">w</text:span><text:span text:style-name="T207">20; immun </text:span><text:span text:style-name="T212">gegen </text:span><text:span text:style-name="T207">nichtmagische</text:span><text:span text:style-name="T211"> </text:span><text:span text:style-name="T212">Waffen</text:span><text:span text:style-name="T207"> ZÄH +2 REF +4 WIL +6 C</text:span><text:span text:style-name="T211">haos</text:span></text:p>
      <text:p text:style-name="P94"><text:span text:style-name="T210"><text:tab/>1</text:span><text:span text:style-name="T211"> Anblick w4 &amp; Willen 12 oder weglaufen </text:span><text:span text:style-name="T210">2</text:span><text:span text:style-name="T211"> </text:span><text:span text:style-name="T213">Klappern &amp; Rasseln 30 weit</text:span><text:span text:style-name="T211"> </text:span><text:span text:style-name="T210">3</text:span><text:span text:style-name="T211"> <text:s/>Todesschrei w4 </text:span><text:span text:style-name="T213">&amp; </text:span><text:span text:style-name="T211">Zäh 12 oder taub<text:tab/></text:span><text:span text:style-name="T214">4</text:span><text:span text:style-name="T213"> </text:span><text:span text:style-name="T215">Berührung +6 Zäh 14 oder w4 Stunden gelähmt</text:span><text:span text:style-name="T216"><text:tab/>5</text:span><text:span text:style-name="T215"> Vision: Reflex 10 oder -2 alle Würfe</text:span></text:p>
      <text:p text:style-name="P94"><text:span text:style-name="T215"><text:tab/></text:span><text:span text:style-name="T216">6</text:span><text:span text:style-name="T215"> falls rechtschaffen: temporär ätherische Waffe +1 – +3 </text:span><text:span text:style-name="T217">7</text:span><text:span text:style-name="T218"> unsichtbar/</text:span><text:span text:style-name="T219">sichtbar</text:span><text:span text:style-name="T218"> </text:span><text:span text:style-name="T217">8</text:span><text:span text:style-name="T218"> Zehrer +6 -w4 STÄ/GES/AUS<text:line-break/><text:tab/></text:span><text:span text:style-name="T220">9</text:span><text:span text:style-name="T221"> Übernehmen +6 Willen 12 pro Runde<text:tab/></text:span><text:span text:style-name="T220">10</text:span><text:span text:style-name="T221"> </text:span><text:span text:style-name="T222">S</text:span><text:span text:style-name="T221">pukhafte Fernwirkung: </text:span><text:span text:style-name="T222">25 kg, 30 m</text:span></text:p>
      <text:p text:style-name="P92">untot:<text:span text:style-name="T206"><text:tab/>immun Schlaf, Lähmung, Bezaubern, Kälte</text:span></text:p>
      <text:p text:style-name="P95"><text:span text:style-name="T55">Tabelle </text:span><text:span text:style-name="T58">M</text:span><text:span text:style-name="T55"> </text:span><text:span text:style-name="T58">K</text:span><text:span text:style-name="T55">ritische Treffer </text:span><text:span text:style-name="T59">von</text:span><text:span text:style-name="T55"> </text:span><text:span text:style-name="T58">anderen </text:span><text:span text:style-name="T55">Monstern</text:span></text:p>
      <text:p text:style-name="P96"><text:span text:style-name="T157"><text:s text:c="2"/>1-<text:tab/></text:span><text:span text:style-name="T161">Rippenbrecher: +w6 Schaden</text:span></text:p>
      <text:p text:style-name="P97"><text:span text:style-name="T223"><text:s text:c="2"/>2</text:span><text:span text:style-name="T161"><text:tab/>Betäubender Schlag! Der SC fällt ans Ende der Initiativ-Reihenfolge.<text:tab/><text:tab/><text:tab/><text:tab/><text:tab/></text:span></text:p>
      <text:p text:style-name="P98"><text:span text:style-name="T53"><text:s text:c="2"/>3</text:span><text:span text:style-name="T161"><text:tab/>Beine weggeschlagen, SC geht zu Boden.</text:span></text:p>
      <text:p text:style-name="P99"><text:span text:style-name="T53"><text:s text:c="2"/>4</text:span><text:span text:style-name="T161"><text:tab/></text:span><text:span text:style-name="T224">Entwaffnet: Waffe liegt w4+1 m entfernt.<text:tab/><text:tab/><text:tab/><text:tab/><text:tab/><text:tab/><text:tab/><text:tab/><text:tab/><text:tab/><text:tab/></text:span></text:p>
      <text:p text:style-name="P98"><text:span text:style-name="T53"><text:s text:c="2"/>5</text:span><text:span text:style-name="T161"><text:tab/></text:span><text:span text:style-name="T224">Treffer am Schildarm: Schild fällt oder +w6 Schaden</text:span></text:p>
      <text:p text:style-name="P99"><text:span text:style-name="T53"><text:s text:c="2"/>6</text:span><text:span text:style-name="T161"><text:tab/></text:span><text:span text:style-name="T225">Tiefer Brusttreffer, Waffe verkeilt: +2w6 Schaden jetzt und w6 nächste Runde.<text:tab/><text:tab/><text:tab/></text:span></text:p>
      <text:p text:style-name="P98"><text:span text:style-name="T53"><text:s text:c="2"/>7</text:span><text:span text:style-name="T161"><text:tab/></text:span><text:span text:style-name="T163">Kiefertreffer: +w8 Schaden und ebenso viele Zähne.</text:span></text:p>
      <text:p text:style-name="P99"><text:span text:style-name="T53"><text:s text:c="2"/>8</text:span><text:span text:style-name="T161"><text:tab/></text:span><text:span text:style-name="T163">Unterarm zerschmettert: +w6 Schaden, Arm kann vorerst nicht genutzt werden.<text:tab/><text:tab/></text:span></text:p>
      <text:p text:style-name="P98"><text:span text:style-name="T53"><text:s text:c="2"/>9</text:span><text:span text:style-name="T161"><text:tab/></text:span><text:span text:style-name="T163">Kopftreffer: verliert Helm oder +w8 Schaden und Zähigkeit 10+TW oder Ohnmacht.</text:span></text:p>
      <text:p text:style-name="P99"><text:span text:style-name="T53">10</text:span><text:span text:style-name="T161"><text:tab/></text:span><text:span text:style-name="T226">Betäubungsschlag: SC ist desorientiert und Monster greift erneut an.<text:tab/><text:tab/><text:tab/><text:tab/><text:tab/></text:span></text:p>
      <text:p text:style-name="P100"><text:span text:style-name="T53">11</text:span><text:span text:style-name="T161"><text:tab/></text:span><text:span text:style-name="T226">Kehle getroffen: kann vorerst nicht mehr sprechen, 1 Runde nur nach Luft schnappen.</text:span></text:p>
      <text:p text:style-name="P99"><text:span text:style-name="T53">12</text:span><text:span text:style-name="T161"><text:tab/></text:span><text:span text:style-name="T227">Kniescheibe zertrümmert: +w10 Schaden, halbe Bewegung.<text:tab/><text:tab/><text:tab/><text:tab/><text:tab/><text:tab/><text:tab/></text:span></text:p>
      <text:p text:style-name="P98"><text:span text:style-name="T53">13</text:span><text:span text:style-name="T161"><text:tab/></text:span><text:span text:style-name="T227">Schmetternder Treffer: +w12 Schaden</text:span></text:p>
      <text:p text:style-name="P99"><text:span text:style-name="T53">14</text:span><text:span text:style-name="T161"><text:tab/></text:span><text:span text:style-name="T227">Normale Waffe zerstört, magische Waffe liegt w4+1 m entfernt.<text:tab/><text:tab/><text:tab/><text:tab/><text:tab/><text:tab/></text:span></text:p>
      <text:p text:style-name="P98"><text:span text:style-name="T53">15</text:span><text:span text:style-name="T161"><text:tab/></text:span><text:span text:style-name="T227">Organtreffer: +w12 Schaden, Zähigkeit 15+TW oder Ohnmacht.</text:span></text:p>
      <text:p text:style-name="P101"><text:span text:style-name="T228">1</text:span><text:span text:style-name="T53">6</text:span><text:span text:style-name="T161"><text:tab/></text:span><text:span text:style-name="T229">Volltreffer, +w16 Schaden<text:tab/><text:tab/><text:tab/><text:tab/><text:tab/><text:tab/><text:tab/><text:tab/><text:tab/><text:tab/><text:tab/><text:tab/><text:tab/><text:tab/></text:span></text:p>
      <text:p text:style-name="P102"><text:span text:style-name="T53">17</text:span><text:span text:style-name="T161"><text:tab/></text:span><text:span text:style-name="T229">Achillessehne durchtrennt: nur noch 1,5 m Bewegungsrate.</text:span></text:p>
      <text:p text:style-name="P101"><text:span text:style-name="T53">18</text:span><text:span text:style-name="T161"><text:tab/></text:span><text:span text:style-name="T229">Halstreffer, +w12 Schaden, zweiter Angriff mit +4<text:tab/><text:tab/><text:tab/><text:tab/><text:tab/><text:tab/><text:tab/><text:tab/><text:tab/></text:span></text:p>
      <text:p text:style-name="P103"><text:span text:style-name="T53">19</text:span><text:span text:style-name="T161"><text:tab/></text:span><text:span text:style-name="T229">Genicktreffer, +w16 Schaden, </text:span><text:span text:style-name="T227">Zähigkeit 15+TW oder Ohnmacht.</text:span></text:p>
      <text:p text:style-name="P101"><text:span text:style-name="T53">20</text:span><text:span text:style-name="T161"><text:tab/></text:span><text:span text:style-name="T229">Organe durchbohrt, w4 Tage bis SC stirbt. Nur Kleriker Stufe </text:span><text:span text:style-name="T230">≥</text:span><text:span text:style-name="T231">3 kann ihn heilen.<text:tab/><text:tab/><text:tab/></text:span></text:p>
      <text:p text:style-name="P102"><text:span text:style-name="T53">21</text:span><text:span text:style-name="T161"><text:tab/></text:span><text:span text:style-name="T229">In die Augen, ab sofort blind.</text:span></text:p>
      <text:p text:style-name="P101"><text:span text:style-name="T53">22</text:span><text:span text:style-name="T161"><text:tab/></text:span><text:span text:style-name="T229">Bein abgetrennt, +2w12 Schaden und keine Bewegung mehr.<text:tab/><text:tab/><text:tab/><text:tab/><text:tab/><text:tab/></text:span></text:p>
      <text:p text:style-name="P102"><text:span text:style-name="T53">23</text:span><text:span text:style-name="T161"><text:tab/></text:span><text:span text:style-name="T229">Beide Arme abgetrennt, +3w12 Schaden.</text:span></text:p>
      <text:p text:style-name="P101"><text:span text:style-name="T53">24</text:span><text:span text:style-name="T161"><text:tab/></text:span><text:span text:style-name="T229">Ausgeweidet, 8 Runden bis zum Tod.<text:tab/><text:tab/><text:tab/><text:tab/><text:tab/><text:tab/><text:tab/><text:tab/><text:tab/><text:tab/><text:tab/><text:tab/></text:span></text:p>
      <text:p text:style-name="P102"><text:span text:style-name="T53">25</text:span><text:span text:style-name="T161"><text:tab/></text:span><text:span text:style-name="T229">Schädel eingeschlagen, -w8 Intelligenz und sofortiges Koma.</text:span></text:p>
      <text:p text:style-name="P101"><text:span text:style-name="T53">26</text:span><text:span text:style-name="T161"><text:tab/></text:span><text:span text:style-name="T229">Luftröhre durchtrennt, 6 Runden bis zum Ersticken am eigenen Blut.<text:tab/><text:tab/><text:tab/><text:tab/><text:tab/></text:span></text:p>
      <text:p text:style-name="P102"><text:span text:style-name="T53">27</text:span><text:span text:style-name="T161"><text:tab/></text:span><text:span text:style-name="T229">Wirbelsäule gebrochen, SC liegt handlungsunfähig am Boden.</text:span></text:p>
      <text:p text:style-name="P101"><text:span text:style-name="T53">28</text:span><text:span text:style-name="T161"><text:tab/></text:span><text:span text:style-name="T229">Kehle zerfetzt, 4 Runden gurgelnde Geräusche, dann Tod.<text:tab/><text:tab/><text:tab/><text:tab/><text:tab/><text:tab/><text:tab/></text:span></text:p>
      <text:p text:style-name="P102"><text:span text:style-name="T53">29</text:span><text:span text:style-name="T161"><text:tab/></text:span><text:span text:style-name="T232">Herz getroffen, sofortiger Tod.</text:span></text:p>
      <text:p text:style-name="P101"><text:span text:style-name="T53">30+</text:span><text:span text:style-name="T161"><text:tab/></text:span><text:span text:style-name="T232">Kopf abgetrennt, Monster greift sofort nächsten Gegner an bis es verfehlt.<text:tab/><text:tab/><text:tab/><text:tab/></text:span></text:p>
      <text:p text:style-name="P104">Tabelle 5-2: Launen der Magie<text:span text:style-name="T206"> </text:span><text:span text:style-name="T233">w100 </text:span><text:span text:style-name="T234">+</text:span><text:span text:style-name="T233"> Glück</text:span><text:span text:style-name="T235">smodifikator</text:span></text:p>
      <text:p text:style-name="P105"><text:span text:style-name="T236"><text:s text:c="2"/></text:span><text:span text:style-name="T237">1-</text:span><text:span text:style-name="T236"><text:tab/></text:span><text:span text:style-name="T238">Ein hoher Preis: Jedes Mal, wenn du diesen Zauber sprichst, stirbt jemand, den du kennst. (Richterentscheid</text:span><text:span text:style-name="T239">)<text:tab/></text:span></text:p>
      <text:p text:style-name="P106"><text:span text:style-name="T238"><text:s text:c="2"/></text:span><text:span text:style-name="T240">2</text:span><text:span text:style-name="T238"><text:tab/>Sehr schwierig: der Zauberwürfel wird um 2 Stufen auf der Würfelkette verringert. (z.B. w14 statt w20)<text:line-break/></text:span><text:span text:style-name="T241"> <text:s/></text:span><text:span text:style-name="T242">3</text:span><text:span text:style-name="T241"><text:tab/>Seelenopfer: du musst entweder die Seele des Zieles deinem Patron opfern, oder das eines Wesens mit gleich<text:tab/></text:span></text:p>
      <text:p text:style-name="P107"><text:tab/>vielen Trefferwürfeln wie das Ziel. Versagst du, musst du den Patron besänftigen um ihn wieder einzusetzen.<text:tab/></text:p>
      <text:p text:style-name="P106"><text:span text:style-name="T238"><text:s text:c="2"/></text:span><text:span text:style-name="T240">4</text:span><text:span text:style-name="T238"><text:tab/>Gesundheitsschaden: senkt deine Ausdauer jedes Mal vorübergehend um w3.<text:line-break/></text:span><text:span text:style-name="T241"> <text:s/></text:span><text:span text:style-name="T242">5</text:span><text:span text:style-name="T241"><text:tab/>Schwierig zu wirken: der Würfel wird um 1 Stufe auf der Würfelkette verringert. (z.B. w16 statt w20)<text:tab/><text:tab/></text:span></text:p>
      <text:p text:style-name="P106"><text:span text:style-name="T238"><text:s text:c="2"/></text:span><text:span text:style-name="T240">6</text:span><text:span text:style-name="T238"><text:tab/>Gegenzauberblase: in der nächsten Runde erhalten alle Zauber im Umkreis von 30 m einen Malus von -4.<text:line-break/></text:span><text:span text:style-name="T241"> <text:s/></text:span><text:span text:style-name="T242">7</text:span><text:span text:style-name="T241"><text:tab/>Glücksverzerrung: nach diesem Zauber erleidest du w4 Runden lang einen Malus von -2 auf alle Würfe.<text:tab/><text:tab/></text:span></text:p>
      <text:p text:style-name="P106"><text:span text:style-name="T238"><text:s text:c="2"/></text:span><text:span text:style-name="T240">8</text:span><text:span text:style-name="T238"><text:tab/>Zähl bis Zehn: jedes Mal schmilzt einer deiner Finger oder Zehen (Richterentscheid). Pro zwei verlorene</text:span></text:p>
      <text:p text:style-name="P106"><text:span text:style-name="T238"><text:tab/>Glieder erleidest du dauerhaft -1 Geschick. Die Glieder können mittels Magie wiederhergestellt werden, doch<text:line-break/><text:tab/>ohne kannst du diesen Zauber nicht mehr wirken.<text:line-break/></text:span><text:span text:style-name="T241"> <text:s/></text:span><text:span text:style-name="T242">9</text:span><text:span text:style-name="T241"><text:tab/>Seelenschwund: du erleidest immer Verderbnis, es sei denn, du setzt Zauberbrand ein.<text:tab/><text:tab/><text:tab/><text:tab/><text:tab/></text:span></text:p>
      <text:p text:style-name="P106"><text:span text:style-name="T240">10</text:span><text:span text:style-name="T238"><text:tab/>Blutmagie: du musst ein Lebewesen mit Trefferpunkten größer oder gleich dem Zaubergrad opfern. Tust du es<text:line-break/><text:tab/>nicht, gilt ein Malus von -4 oder du erhältst einen Makel des Patrons (Richterentscheid).<text:line-break/></text:span><text:span text:style-name="T242">11</text:span><text:span text:style-name="T241"><text:tab/>Dimensionsspalte: reißt ein Loch in das Gewebe des Universums. Mit 1% Wahrscheinlichkeit tritt ein Grauen<text:tab/></text:span></text:p>
      <text:p text:style-name="P105"><text:span text:style-name="T238"><text:tab/>aus der Äußeren Finsternis hindurch (TW = Zauber</text:span><text:span text:style-name="T243">stufe</text:span><text:span text:style-name="T238">+5) w3: </text:span><text:span text:style-name="T240">1</text:span><text:span text:style-name="T238"> Es stiehlt den Zauber aus deinem Verstand<text:tab/></text:span></text:p>
      <text:p text:style-name="P105"><text:span text:style-name="T238"><text:tab/>und verschwindet </text:span><text:span text:style-name="T240">2</text:span><text:span text:style-name="T238"> Es versucht d</text:span><text:span text:style-name="T243">ich</text:span><text:span text:style-name="T238"> zu erschlagen </text:span><text:span text:style-name="T240">3</text:span><text:span text:style-name="T238"> Es trachtet nach einem Handel und bietet verbotenes<text:tab/></text:span></text:p>
      <text:p text:style-name="P107"><text:tab/>Wissen (Richterentscheid) im Tausch gegen die Seelen der Gefährten an.<text:tab/><text:tab/><text:tab/><text:tab/><text:tab/><text:tab/><text:tab/></text:p>
      <text:p text:style-name="P106"><text:span text:style-name="T240">12</text:span><text:span text:style-name="T238"><text:tab/>Magischer Nachhall: für w4 Runden bekommst du einen Malus von -4 auf Zauberwürfe<text:line-break/></text:span><text:span text:style-name="T242">13</text:span><text:span text:style-name="T241"><text:tab/>Langsames Zaubern: es dauert doppelt so lang, den Zauber zu wirken.<text:tab/><text:tab/><text:tab/><text:tab/><text:tab/><text:tab/><text:tab/><text:tab/></text:span></text:p>
      <text:p text:style-name="P106"><text:span text:style-name="T240">14</text:span><text:span text:style-name="T238"><text:tab/>Schlaf der Äonen: du fällst für 1 Tag pro Zaubergrad in unweckbaren Schlaf. Rettungswurf Zäh 5+Zaubergrad<text:line-break/></text:span><text:span text:style-name="T242">15</text:span><text:span text:style-name="T241"><text:tab/>Dingliche Magie: der Zauber erfordert eine ungewöhnliche Verbrauchssubstanz (Richterentscheid).<text:tab/><text:tab/><text:tab/></text:span></text:p>
      <text:p text:style-name="P106"><text:span text:style-name="T240">16</text:span><text:span text:style-name="T238"><text:tab/>Urzeitliche Verbindung: du zeigst w4 Runden lang nichtmenschliches Verhalten. Du kannst nicht sprechen,<text:line-break/><text:tab/>keine Zauber wirken, Geräte bedienen etc.<text:line-break/></text:span><text:span text:style-name="T242">17</text:span><text:span text:style-name="T241"><text:tab/>Gestohlenes Wissen: dieser Zauber wurde einem mächtigen Externar gestohlen. 1% pro Zaubergrad, dass<text:tab/></text:span></text:p>
      <text:p text:style-name="P105"><text:span text:style-name="T238"><text:tab/>dieses Wesen auftaucht w7: </text:span><text:span text:style-name="T240">1</text:span><text:span text:style-name="T238"> ein Großsultan der Ifrits </text:span><text:span text:style-name="T240">2</text:span><text:span text:style-name="T238"> der große Cthulhu </text:span><text:span text:style-name="T240">3</text:span><text:span text:style-name="T238"> ein Großherzog der Hölle<text:tab/><text:tab/></text:span></text:p>
      <text:p text:style-name="P105"><text:span text:style-name="T238"><text:tab/></text:span><text:span text:style-name="T240">4</text:span><text:span text:style-name="T238"> ein elefantengesichtiger, kleiner Gott der Äußeren Finsternis </text:span><text:span text:style-name="T240">5</text:span><text:span text:style-name="T238"> der Geist eines lange verstorbenen Erzmagiers<text:tab/></text:span></text:p>
      <text:p text:style-name="P105"><text:span text:style-name="T238"><text:tab/></text:span><text:span text:style-name="T240">6</text:span><text:span text:style-name="T238"> ein mechanisiertes Gehirn aus der fernen Zukunft </text:span><text:span text:style-name="T240">7</text:span><text:span text:style-name="T238"> ein Elementarfürst<text:tab/><text:tab/><text:tab/><text:tab/><text:tab/><text:tab/><text:tab/></text:span></text:p>
      <text:p text:style-name="P108"><text:span text:style-name="T240">18</text:span><text:span text:style-name="T238"><text:tab/>Ungeziefermagnet: du lockst nach w4 Runden für w10 Runden einen Schwarm lästiger Insekten an. Du erhältst <text:line-break/><text:tab/>1 Punkt Schaden pro Runde und -1 auf alle deine Rettungs-, Initiative- und Zauberwürfe.<text:line-break/></text:span><text:span text:style-name="T242">19</text:span><text:span text:style-name="T241"><text:tab/>Magische Entleerung: 50% das du (75%) oder eine andere Person (25%) in der Nähe einen Zauber gleichen<text:tab/></text:span></text:p>
      <text:p text:style-name="P109"><text:tab/>Grades für den Tag vergisst oder alternativ w6+Zaubergrad Schaden erleidest.<text:tab/><text:tab/><text:tab/><text:tab/><text:tab/><text:tab/></text:p>
      <text:p text:style-name="P108"><text:span text:style-name="T240">20</text:span><text:span text:style-name="T238"><text:tab/>Windböe: ein starker Windstoß trifft das Ziel. Fackeln werden zu 50% gelöscht.<text:line-break/></text:span><text:span text:style-name="T242">21</text:span><text:span text:style-name="T241"><text:tab/>Korrodierende Berührung: ein zufällig bestimmter Gegenstand aus Metall i</text:span><text:span text:style-name="T244">n</text:span><text:span text:style-name="T241">n</text:span><text:span text:style-name="T244">erhalb</text:span><text:span text:style-name="T241"> 4,5 m verrostet. Ziel durch<text:tab/></text:span></text:p>
      <text:p text:style-name="P109"><text:tab/>Berührung wählen oder per Richterentscheid.<text:tab/><text:tab/><text:tab/><text:tab/><text:tab/><text:tab/><text:tab/><text:tab/><text:tab/><text:tab/><text:tab/><text:tab/></text:p>
      <text:p text:style-name="P108"><text:span text:style-name="T240">22</text:span><text:span text:style-name="T238"><text:tab/>Sympathische Magie: benötigt einen persönlichen Gegenstand oder ein Stück des Ziels. Alternativ -4 Malus.<text:line-break/></text:span><text:span text:style-name="T242">23</text:span><text:span text:style-name="T241"><text:tab/>Kannibalistische Magie: du erleidest w4+Zaubergrad Schaden es sei denn, du hast körperlichen Kontakt zu<text:tab/></text:span></text:p>
      <text:p text:style-name="P109"><text:tab/>einem Freiwilligen der stattdessen den Schaden erleidet.<text:tab/><text:tab/><text:tab/><text:tab/><text:tab/><text:tab/><text:tab/><text:tab/><text:tab/><text:tab/></text:p>
      <text:p text:style-name="P108"><text:span text:style-name="T240">24</text:span><text:span text:style-name="T238"><text:tab/>Prismatische Verzerrung: nahes Licht wird verzerrt w6: </text:span><text:span text:style-name="T240">1</text:span><text:span text:style-name="T238"> 6m um dich wird alles in Schatten gehüllt<text:line-break/><text:tab/></text:span><text:span text:style-name="T240">2</text:span><text:span text:style-name="T238"> 6m um dich werden all Lichtquellen gelöscht </text:span><text:span text:style-name="T240">3</text:span><text:span text:style-name="T238"> es gibt es einen grellweißen Blitz<text:line-break/><text:tab/></text:span><text:span text:style-name="T240">4</text:span><text:span text:style-name="T238"> 6m um dich werden für w4 Runden alle Farben entzogen </text:span><text:span text:style-name="T240">5</text:span><text:span text:style-name="T238"> alles Licht wird für w4 Runden grün orange blau<text:line-break/><text:tab/>gelb </text:span><text:span text:style-name="T240">6</text:span><text:span text:style-name="T238"> für w4 Runden werden unzählige Schatten aus verschiedenen Richtungen geworfen<text:line-break/></text:span><text:span text:style-name="T242">25</text:span><text:span text:style-name="T241"><text:tab/>Furchteinflößend: ruft große Furcht in Tieren und Wesen mit Intelligenz von 3 oder weniger hervor. Solche<text:tab/></text:span></text:p>
      <text:p text:style-name="P110"><text:span text:style-name="T238"><text:tab/>Wesen i</text:span><text:span text:style-name="T245">nnerhalb</text:span><text:span text:style-name="T238"> 15m flüchten w14 Runden lang in Panik. Eigene Vertraute sind immun.<text:tab/><text:tab/><text:tab/><text:tab/></text:span></text:p>
      <text:p text:style-name="P108"><text:span text:style-name="T240">26</text:span><text:span text:style-name="T238"><text:tab/>Akustische Rückkopplung: ungewöhnliche Geräusche w6: </text:span><text:span text:style-name="T240">1</text:span><text:span text:style-name="T238"> Donnerschlag </text:span><text:span text:style-name="T240">2</text:span><text:span text:style-name="T238"> lautes Summen<text:line-break/><text:tab/></text:span><text:span text:style-name="T240">3</text:span><text:span text:style-name="T238"> undeutliches Flüstern </text:span><text:span text:style-name="T240">4</text:span><text:span text:style-name="T238"> Wasserrauschen </text:span><text:span text:style-name="T240">5</text:span><text:span text:style-name="T238"> Tiergebrüll </text:span><text:span text:style-name="T240">6</text:span><text:span text:style-name="T238"> trauerndes Wehklagen<text:line-break/></text:span><text:span text:style-name="T242">27</text:span><text:span text:style-name="T241"><text:tab/>Nicht auf Entfernung: kann nur durch Berührung gewirkt werden. Hat der Zauber normalerweise </text:span><text:span text:style-name="T246">Reichweite<text:tab/></text:span></text:p>
      <text:p text:style-name="P110"><text:span text:style-name="T247"><text:tab/></text:span><text:span text:style-name="T238">Berührung, so kann er nur in exakt 3m Entfernung gewirkt werden.<text:tab/><text:tab/><text:tab/><text:tab/><text:tab/><text:tab/><text:tab/><text:tab/></text:span></text:p>
      <text:p text:style-name="P108"><text:span text:style-name="T240">28</text:span><text:span text:style-name="T238"><text:tab/>Merkwürdiges Wachstum: etwas wächst in der unmittelbaren Umgebung w6:<text:line-break/><text:tab/></text:span><text:span text:style-name="T240">1</text:span><text:span text:style-name="T238"> Fliegenpilze </text:span><text:span text:style-name="T240">2</text:span><text:span text:style-name="T238"> Pfützen aus Schleim </text:span><text:span text:style-name="T240">3</text:span><text:span text:style-name="T238"> Blumen </text:span><text:span text:style-name="T240">4</text:span><text:span text:style-name="T238"> Schwarzschimmel </text:span><text:span text:style-name="T240">5</text:span><text:span text:style-name="T238"> Kristalle </text:span><text:span text:style-name="T240">6</text:span><text:span text:style-name="T238"> Weizenfelder<text:line-break/></text:span><text:span text:style-name="T242">29</text:span><text:span text:style-name="T241"><text:tab/>Angst und Abscheu: intelligente Wesen zeigen eine furchterregende Abneigung. Freundlich gesinnte<text:tab/><text:tab/></text:span></text:p>
      <text:p text:style-name="P109"><text:tab/>Verbündete sind immun, feindliche mit maximal halb so vielen TW wie du müssen einen Moralwurf bestehen<text:tab/></text:p>
      <text:p text:style-name="P109"><text:tab/>oder fliehen; mehr TW und sie greifen nur dich an.<text:tab/><text:tab/><text:tab/><text:tab/><text:tab/><text:tab/><text:tab/><text:tab/><text:tab/><text:tab/><text:tab/></text:p>
      <text:p text:style-name="P111"><text:tab/></text:p>
      <text:p text:style-name="P112"><text:span text:style-name="T240">30</text:span><text:span text:style-name="T238"><text:tab/>Erinnerungen eines sterbenden Gottes: </text:span><text:span text:style-name="T248">seine</text:span><text:span text:style-name="T238"> Erinnerungen überwältigen dich. Willen 13 oder du wirst w3<text:line-break/><text:tab/>Runden lang von Halluzinationen eines blutigen Götterkrieges überwältigt. Bei Willen 20 triumphierst du über<text:line-break/><text:tab/>den Gott, wirst nie wieder behelligt und machst künftige Zauberwürfe mit +1w.<text:line-break/></text:span><text:span text:style-name="T242">31</text:span><text:span text:style-name="T241"><text:tab/>Unerwünschte Aufmerksamkeit: du erregst die Aufmerksamkeit eines mächtigen Wesens, das dich w10<text:tab/><text:tab/></text:span></text:p>
      <text:p text:style-name="P113"><text:span text:style-name="T238"><text:tab/>Runden lang beobachtet w4: </text:span><text:span text:style-name="T240">1</text:span><text:span text:style-name="T238"> Ein blutunterlaufenes Auge öffnet sich auf deiner Stirn und sieht alles<text:tab/><text:tab/></text:span></text:p>
      <text:p text:style-name="P113"><text:span text:style-name="T238"><text:tab/></text:span><text:span text:style-name="T240">2</text:span><text:span text:style-name="T238"> ein kleines Tier (Krähe, Frosch, Katze etc.) erscheint und läuft dir hinterher<text:tab/><text:tab/><text:tab/><text:tab/><text:tab/><text:tab/></text:span></text:p>
      <text:p text:style-name="P113"><text:span text:style-name="T238"><text:tab/></text:span><text:span text:style-name="T240">3</text:span><text:span text:style-name="T238"> du und deine Verbündeten haben das </text:span><text:span text:style-name="T249">G</text:span><text:span text:style-name="T238">efühl, etwas Riesiges würde direkt hinter ihnen stehen<text:tab/><text:tab/><text:tab/></text:span></text:p>
      <text:p text:style-name="P113"><text:span text:style-name="T238"><text:tab/></text:span><text:span text:style-name="T240">4</text:span><text:span text:style-name="T238"> ein Vertreter des übernatürlichen Wesens erscheint und verhört dich zur Verwendung des Zaubers<text:tab/><text:tab/></text:span></text:p>
      <text:p text:style-name="P114"><text:span text:style-name="T240">32</text:span><text:span text:style-name="T238"><text:tab/>Situationsspezifische Magie: du kannst diesen Zauber nur wirken, wenn persönliche oder Umgebungs-<text:line-break/><text:tab/>Bedingungen vorliegen. w10: </text:span><text:span text:style-name="T240">1</text:span><text:span text:style-name="T238"> im Dunkel der Nacht </text:span><text:span text:style-name="T240">2</text:span><text:span text:style-name="T238"> im hellen Licht der Sonne </text:span><text:span text:style-name="T240">3</text:span><text:span text:style-name="T238"> im Wasser<text:line-break/><text:tab/></text:span><text:span text:style-name="T240">4</text:span><text:span text:style-name="T238"> im betrunkenen Zustand </text:span><text:span text:style-name="T240">5</text:span><text:span text:style-name="T238"> nach 24 Stunden des Fastens </text:span><text:span text:style-name="T240">6</text:span><text:span text:style-name="T238"> unter der Erde </text:span><text:span text:style-name="T240">7</text:span><text:span text:style-name="T238"> in der Kälte des Winters </text:span><text:span text:style-name="T240">8</text:span><text:span text:style-name="T238"> nackt<text:line-break/><text:tab/></text:span><text:span text:style-name="T240">9</text:span><text:span text:style-name="T238"> aus erhöhter Position </text:span><text:span text:style-name="T240">10</text:span><text:span text:style-name="T238"> mit max. 50% Trefferpunkten.<text:line-break/></text:span><text:span text:style-name="T242">33</text:span><text:span text:style-name="T241"><text:tab/>Haarige Magie: deine Kopfbehaarung wächst jedes Mal um 3cm.<text:tab/><text:tab/><text:tab/><text:tab/><text:tab/><text:tab/><text:tab/><text:tab/></text:span></text:p>
      <text:p text:style-name="P114"><text:span text:style-name="T240">34</text:span><text:span text:style-name="T238"><text:tab/>Vom Donner gerührt: ein Donnerschlag und blitzendes Wetterleuchten lenkt alle Aufmerksamkeit auf dich.<text:line-break/></text:span><text:span text:style-name="T242">35</text:span><text:span text:style-name="T241"><text:tab/>Durchschnittstalent: Anstelle eines w20 verwendest du 2w10, bzw. 2w7 statt w14, 2w8 statt w16 etc.<text:tab/><text:tab/></text:span></text:p>
      <text:p text:style-name="P114"><text:span text:style-name="T240">36</text:span><text:span text:style-name="T238"><text:tab/>Dämonenstimme: du sprichst mit einer Dämonenstimme und kannst danach für w4 Runden nicht sprechen.<text:line-break/></text:span><text:span text:style-name="T242">37</text:span><text:span text:style-name="T241"><text:tab/>Aura des Zerfalls: 6m um dich herum altert und schwächt sich eine Substanz w6: </text:span><text:span text:style-name="T242">1</text:span><text:span text:style-name="T241"> Metall läuft an und rostet<text:tab/></text:span></text:p>
      <text:p text:style-name="P113"><text:span text:style-name="T238"><text:tab/></text:span><text:span text:style-name="T240">2</text:span><text:span text:style-name="T238"> Holz trocknet, wird brüchig und splittert </text:span><text:span text:style-name="T240">3</text:span><text:span text:style-name="T238"> Stein verwittert </text:span><text:span text:style-name="T240">4</text:span><text:span text:style-name="T238"> Tuch und Leder fransen aus und reißen<text:tab/><text:tab/></text:span></text:p>
      <text:p text:style-name="P113"><text:span text:style-name="T238"><text:tab/></text:span><text:span text:style-name="T240">5</text:span><text:span text:style-name="T238"> Lebensmittel und Getränke verderben </text:span><text:span text:style-name="T240">6</text:span><text:span text:style-name="T238"> Fleisch und jegliche Wesen altern um ein Jahr<text:tab/><text:tab/><text:tab/><text:tab/></text:span></text:p>
      <text:p text:style-name="P114"><text:span text:style-name="T240">38</text:span><text:span text:style-name="T238"><text:tab/>Launischer Patron: dein Patron beeinflusst deine Zaubermacht w6: </text:span><text:span text:style-name="T240">1-2</text:span><text:span text:style-name="T238"> w16 </text:span><text:span text:style-name="T240">3-4 </text:span><text:span text:style-name="T238">w20 </text:span><text:span text:style-name="T240">5</text:span><text:span text:style-name="T238"> w24 </text:span><text:span text:style-name="T240">6</text:span><text:span text:style-name="T238"> w30<text:line-break/></text:span><text:span text:style-name="T242">39</text:span><text:span text:style-name="T241"><text:tab/>Blutschweiß: Blut tritt dir aus sämtlichen Poren. Kein Schaden, aber e</text:span><text:span text:style-name="T250">r</text:span><text:span text:style-name="T241"> </text:span><text:span text:style-name="T250">lockt </text:span><text:span text:style-name="T241">Raubtiere an. (Richterentscheid)<text:tab/></text:span></text:p>
      <text:p text:style-name="P114"><text:span text:style-name="T240">40</text:span><text:span text:style-name="T238"><text:tab/>Heißhunger: du wirst von Heißhunger übermannt. Persönlichkeit -2, bis du etwas gegessen hast.<text:line-break/></text:span><text:span text:style-name="T242">41-60<text:tab/></text:span><text:span text:style-name="T241">Keine Veränderung. Der Zauber manifestiert sich normal.<text:tab/><text:tab/><text:tab/><text:tab/><text:tab/><text:tab/><text:tab/><text:tab/><text:tab/><text:tab/></text:span></text:p>
      <text:p text:style-name="P114"><text:span text:style-name="T240">61</text:span><text:span text:style-name="T238"><text:tab/>Ist das laut genug? dieser Zauber muss beim Wirken laut gerufen werden.<text:line-break/></text:span><text:span text:style-name="T242">62</text:span><text:span text:style-name="T241"><text:tab/>Geschlechterwechsel: du wechselst für 1 Stunde pro Zaubergrad das Geschlecht. Erneutes Wirken kehrt<text:tab/><text:tab/></text:span></text:p>
      <text:p text:style-name="P115"><text:tab/>wieder um, ein Fehlschlag führt dazu, dass die Verwandlung 24 Stunden lang anhält.<text:tab/><text:tab/><text:tab/><text:tab/><text:tab/></text:p>
      <text:p text:style-name="P114"><text:span text:style-name="T240">63</text:span><text:span text:style-name="T238"><text:tab/>Tagaktive/Nachtaktive Magie: dieser Zauber ist entweder mit dem Tag oder der Nacht verbunden. In der Zeit<text:line-break/><text:tab/>vor Mittag/Mitternacht +1w, in der Zeit nach Mittag/Mitternacht -1w.<text:line-break/></text:span><text:span text:style-name="T242">64</text:span><text:span text:style-name="T241"><text:tab/>Wohl und Wehe: es besteht eine zufällige Chance von w6x10%, dass sich dein Glückswert verändert. Mit 50%<text:tab/></text:span></text:p>
      <text:p text:style-name="P115"><text:tab/>um w3 erhöhen oder verringern.<text:tab/><text:tab/><text:tab/><text:tab/><text:tab/><text:tab/><text:tab/><text:tab/><text:tab/><text:tab/><text:tab/><text:tab/><text:tab/><text:tab/></text:p>
      <text:p text:style-name="P114"><text:span text:style-name="T240">65</text:span><text:span text:style-name="T238"><text:tab/>Zauberzirkel: dieser Zauber kann durch andere verstärkt werden. Pro Zauberer der hilft, erhältst du +1 auf den<text:line-break/><text:tab/>Zauberwurf. Helfer können keine anderen Handlungen unternehmen.<text:line-break/></text:span><text:span text:style-name="T242">66</text:span><text:span text:style-name="T241"><text:tab/>Ungewollter Alchemist: ein zufälliges Objekt i</text:span><text:span text:style-name="T251">nnerhalb</text:span><text:span text:style-name="T241"> 6m verwandelt sich in Blei und ein anderes in Gold.<text:tab/></text:span></text:p>
      <text:p text:style-name="P116"><text:span text:style-name="T240">67</text:span><text:span text:style-name="T238"><text:tab/>Sankt-Gygakks-Feuer: du wirst w4 Runden lang von einem flackernden, hellgrünen Feuerschein umhüllt, der<text:line-break/><text:tab/>Gegnern einen Bonus von +2 auf Angriffe gegen dich verleiht.<text:line-break/></text:span><text:span text:style-name="T242">68</text:span><text:span text:style-name="T241"><text:tab/>Spiegelmagie: ein Duplikat von dir wird erzeugt (Zauber Spiegelbild 16-19). Jedes Duplikat bewirkt<text:tab/><text:tab/><text:tab/></text:span></text:p>
      <text:p text:style-name="P117"><text:tab/>-1 Persönlichkeit bis das Abbild aufgelöst wird.<text:tab/><text:tab/><text:tab/><text:tab/><text:tab/><text:tab/><text:tab/><text:tab/><text:tab/><text:tab/><text:tab/><text:tab/></text:p>
      <text:p text:style-name="P116"><text:span text:style-name="T240">69</text:span><text:span text:style-name="T238"><text:tab/>Skelettmagier: deine Haut und inneren Organe werden für w4 Runden durchsichtig. Du wirst leicht für einen<text:line-break/><text:tab/>Untoten gehalten und erhälst +2 RK gegen Geschossangriffe.<text:line-break/></text:span><text:span text:style-name="T242">70</text:span><text:span text:style-name="T241"><text:tab/>Temporales Echo: wenn du diesen Zauber wirkst, musst du deinen Zauberwurf voraussagen. Solltest du genau<text:tab/></text:span></text:p>
      <text:p text:style-name="P117"><text:tab/>diese Zahl würfeln, wird der Zauber w3 Runden lang jede Runde automatisch neu gewirkt. Einen Fehlschlag<text:tab/></text:p>
      <text:p text:style-name="P117"><text:tab/>vorauszusagen, hat keinen Effekt.<text:tab/><text:tab/><text:tab/><text:tab/><text:tab/><text:tab/><text:tab/><text:tab/><text:tab/><text:tab/><text:tab/><text:tab/><text:tab/><text:tab/></text:p>
      <text:p text:style-name="P116"><text:span text:style-name="T240">71</text:span><text:span text:style-name="T238"><text:tab/>Würmer des Erdreichs: bleiche, weiße Würmer kriechen aus der Erde und winden sich in </text:span><text:span text:style-name="T252">S</text:span><text:span text:style-name="T238">chmerz bevor sie<text:line-break/><text:tab/>verenden. Die leicht tot zu tretenden Würmer lösen sich nach w6 Runden in seifige Asche auf.<text:line-break/></text:span><text:span text:style-name="T242">72</text:span><text:span text:style-name="T241"><text:tab/>Kettenzauber: du erhältst einen Bonus von +1 auf deinen Zauberwurf (bis zum Maximum des höheren<text:tab/><text:tab/></text:span></text:p>
      <text:p text:style-name="P117"><text:tab/>Modifikators von Intelligenz oder Glück). Solltest du einen anderen Zauber wirken, unterbricht er die Kette und<text:tab/></text:p>
      <text:p text:style-name="P117"><text:tab/>setzt den Modifikator auf 0 zurück.<text:tab/><text:tab/><text:tab/><text:tab/><text:tab/><text:tab/><text:tab/><text:tab/><text:tab/><text:tab/><text:tab/><text:tab/><text:tab/><text:tab/></text:p>
      <text:p text:style-name="P116"><text:span text:style-name="T240">73</text:span><text:span text:style-name="T238"><text:tab/>Karmazauber: du darfst entscheiden, ob du w5 von deinem Wurf abziehen oder dazu zählen möchtest.<text:line-break/><text:tab/>Entscheidest du dich, w5 dazu zuzählen, musst du das nächste Mal w5 abziehen (und umgekehrt).<text:line-break/></text:span><text:span text:style-name="T242">74</text:span><text:span text:style-name="T241"><text:tab/>Ascheflut: alles pflanzliche Leben i</text:span><text:span text:style-name="T253">nnerhalb</text:span><text:span text:style-name="T241"> 3m pro Zaubergrad zerfällt zu Asche. Pflanzenartige Wesen<text:tab/><text:tab/></text:span></text:p>
      <text:p text:style-name="P117"><text:tab/>erleiden w14 Schaden pro Zaubergrad. Tote pflanzliche Materie ist nicht betroffen.<text:tab/><text:tab/><text:tab/><text:tab/><text:tab/></text:p>
      <text:p text:style-name="P116"><text:span text:style-name="T240">75</text:span><text:span text:style-name="T238"><text:tab/>Magischer Stellvertreter: du </text:span><text:span text:style-name="T254">wählst </text:span><text:span text:style-name="T238">eine Person oder Sache aus, über die der Zauber gewirkt wird. D</text:span><text:span text:style-name="T254">iesen<text:line-break/><text:tab/></text:span><text:span text:style-name="T238">Stellvertreter musst du berühren </text:span><text:span text:style-name="T254">und zaubern</text:span><text:span text:style-name="T238">, </text:span><text:span text:style-name="T254">aber der </text:span><text:span text:style-name="T238">Stellvertreter löst den Zauber </text:span><text:span text:style-name="T254">bis zu </text:span><text:span text:style-name="T238">w4+Zaubergrad<text:line-break/><text:tab/>Runden später aus. </text:span><text:span text:style-name="T254">I</text:span><text:span text:style-name="T238">ntelligente Stellvertreter </text:span><text:span text:style-name="T254">lösen früher aus, nicht intelligente immer maximal spät</text:span><text:span text:style-name="T238">.<text:line-break/></text:span><text:span text:style-name="T242">76</text:span><text:span text:style-name="T241"><text:tab/>Lautlos: du kannst diesen Zauber lautlos wirken.<text:tab/><text:tab/><text:tab/><text:tab/><text:tab/><text:tab/><text:tab/><text:tab/><text:tab/><text:tab/><text:tab/></text:span></text:p>
      <text:p text:style-name="P116"><text:soft-page-break/><text:span text:style-name="T238"><text:s text:c="2"/></text:span><text:span text:style-name="T240">77</text:span><text:span text:style-name="T238"><text:tab/>Ruf der Äußeren Finsternis: alle die dich anblicken, Willen 10 oder sind w3 Runden entrückt. Angriffe gegen<text:line-break/><text:tab/>entrückte Charaktere reißen sie aus diesem Zustand heraus.<text:line-break/></text:span><text:span text:style-name="T241"> <text:s/></text:span><text:span text:style-name="T242">78</text:span><text:span text:style-name="T241"><text:tab/>Mentalismus: du kannst diesen Zauber allein mittels deiner außersinnlichen Wahrnehmung wirken.<text:tab/><text:tab/><text:tab/></text:span></text:p>
      <text:p text:style-name="P116"><text:span text:style-name="T238"><text:s text:c="2"/></text:span><text:span text:style-name="T240">79</text:span><text:span text:style-name="T238"><text:tab/>Rattenplage: Tausende Ratten, Maulwürfe, Feld- und Wühlmäuse kriechen aus deinen Ärmeln, Gewändern<text:line-break/><text:tab/>und Taschen hervor und stieben in alle Richtungen. Körperliche Angriffe gegen dich werden um w4 Schaden<text:line-break/><text:tab/>gemindert, da die quiekende Flut aus Nagern die Hiebe auffängt.<text:line-break/></text:span><text:span text:style-name="T241"> <text:s/></text:span><text:span text:style-name="T242">80</text:span><text:span text:style-name="T241"><text:tab/>Dimensionsspaltung: du wirst in eine Realitäts-Verwerfung geschleudert. w7+1 Duplikate erscheinen für<text:tab/><text:tab/></text:span></text:p>
      <text:p text:style-name="P117"><text:tab/>1 Runde pro Zaubergrad. Bei Angriffen wird das Ziel zufällig ermittelt. Mit einer Chance von 1% pro Zaubergrad<text:tab/></text:p>
      <text:p text:style-name="P117"><text:tab/>verschwindest du selbst und wirst ersetzt. Neue Gesinnung und Patron sind dem Original entgegengesetzt.<text:tab/></text:p>
      <text:p text:style-name="P116"><text:span text:style-name="T238"><text:s text:c="2"/></text:span><text:span text:style-name="T240">81</text:span><text:span text:style-name="T238"><text:tab/>Erschreckender Anblick: du wirst furchteinflößend. w6: </text:span><text:span text:style-name="T240">1</text:span><text:span text:style-name="T238"> du wirst größer </text:span><text:span text:style-name="T240">2</text:span><text:span text:style-name="T238"> du nimmst grauenhafte Züge an<text:line-break/><text:tab/></text:span><text:span text:style-name="T240">3</text:span><text:span text:style-name="T238"> du glühst feuerrot </text:span><text:span text:style-name="T240">4</text:span><text:span text:style-name="T238"> dein Körper hüllt sich in Schatten, während dein Gesicht hell erleuchtet wird<text:line-break/><text:tab/></text:span><text:span text:style-name="T240">5</text:span><text:span text:style-name="T238"> die Erscheinung deines Patrons erhebt sich über dir </text:span><text:span text:style-name="T240">6</text:span><text:span text:style-name="T238"> ein wirbelnder Wind umgibt dich<text:line-break/></text:span><text:span text:style-name="T241"> <text:s/></text:span><text:span text:style-name="T242">82</text:span><text:span text:style-name="T241"><text:tab/>Zaubermord: du stiehlst einer sterbenden Welt die Kraft und jede Anwendung dieses Zaubers bringt<text:tab/><text:tab/></text:span></text:p>
      <text:p text:style-name="P117"><text:tab/>Abertausenden den Tod. In jeder Nacht, die nach dem Wirken dieses Zaubers hereinbricht, wirst du im Traum<text:tab/></text:p>
      <text:p text:style-name="P117"><text:tab/>von den Nachrichten eines uralten Magierkönigs heimgesucht, der verzweifelt sein Volk schützen will.<text:tab/><text:tab/></text:p>
      <text:p text:style-name="P116"><text:span text:style-name="T238"><text:s text:c="2"/></text:span><text:span text:style-name="T240">83</text:span><text:span text:style-name="T238"><text:tab/>Blauer Stern: Bei jedem Wirken dieses Zaubers flammt auf deiner Stirn ein blauer, siebenzackiger Stern auf.<text:line-break/><text:tab/>Er wirft in einem Umkreis von 7,5m pro Zaubergrad ein grelles Licht.<text:line-break/></text:span><text:span text:style-name="T241"> <text:s/></text:span><text:span text:style-name="T242">84</text:span><text:span text:style-name="T241"><text:tab/>Energieentladung: du wirst von einer Entladung magischer Energie umgeben w6: </text:span><text:span text:style-name="T242">1</text:span><text:span text:style-name="T241"> ein Flammenkranz, der<text:tab/></text:span></text:p>
      <text:p text:style-name="P118"><text:span text:style-name="T238"><text:tab/>dich nicht verletzt, aber </text:span><text:span text:style-name="T255">innerhalb</text:span><text:span text:style-name="T238"> 1,5m brennbare Objekte entzündet und Nahkampfgegnern w6 Schaden<text:tab/></text:span></text:p>
      <text:p text:style-name="P118"><text:span text:style-name="T238"><text:tab/>zufügt </text:span><text:span text:style-name="T240">2</text:span><text:span text:style-name="T238"> knisternde Elektrizität, die als Blitz auf den nächststehenden Gegner im Umkreis von 3m überspringt<text:tab/></text:span></text:p>
      <text:p text:style-name="P118"><text:span text:style-name="T238"><text:tab/>und w6 Schaden verursacht </text:span><text:span text:style-name="T240">3</text:span><text:span text:style-name="T238"> eine Aura aus Frost, die im Umkreis von 3m w4 Kälteschaden zufügt und Fackeln<text:tab/></text:span></text:p>
      <text:p text:style-name="P118"><text:span text:style-name="T238"><text:tab/>und Laternen löscht </text:span><text:span text:style-name="T240">4</text:span><text:span text:style-name="T238"> eine Aschewolke, durch die du zwar hindurchsehen kannst, aber allen anderen im<text:tab/><text:tab/></text:span></text:p>
      <text:p text:style-name="P118"><text:span text:style-name="T238"><text:tab/>Umkreis von 1,5m die Sicht nimmt </text:span><text:span text:style-name="T240">5-6 </text:span><text:span text:style-name="T238">würfle zukünftig jedes Mal w4, wenn der Zauber gewirkt wird<text:tab/><text:tab/></text:span></text:p>
      <text:p text:style-name="P119"><text:span text:style-name="T238"><text:s text:c="2"/></text:span><text:span text:style-name="T240">85</text:span><text:span text:style-name="T238"><text:tab/>Psychischer Schild: du wirst für eine Runde von einer Barriere umhüllt und erhältst +2 RK &amp; Willen.<text:line-break/></text:span><text:span text:style-name="T241"> <text:s/></text:span><text:span text:style-name="T242">86</text:span><text:span text:style-name="T241"><text:tab/>Mystischer Zwilling: auf deiner Brust erscheint für w3 Runden ein Zwillingsgesicht. Es hat seinen eigenen <text:tab/><text:tab/></text:span></text:p>
      <text:p text:style-name="P120"><text:tab/>Aktionswürfel (w20), kann sprechen, Zauber wirken oder kryptische Weisheiten zum Besten geben.<text:tab/><text:tab/><text:tab/></text:p>
      <text:p text:style-name="P119"><text:span text:style-name="T238"><text:s/></text:span><text:span text:style-name="T240">87</text:span><text:span text:style-name="T238"><text:tab/>Ebenenspringer: du springst unvermittelt aus dieser Existenzebene hinaus und wieder hinein, was dir für<text:line-break/><text:tab/>1 Runde pro Zaubergrad +4 RK verleiht, deine Angriffe aber mit -4 belegt. Mit 1% pro Zaubergrad wirst du von<text:line-break/><text:tab/>deiner unfreiwilligen Spritztour nicht mehr zurückkehren.<text:line-break/></text:span><text:span text:style-name="T241"> <text:s/></text:span><text:span text:style-name="T242">88</text:span><text:span text:style-name="T241"><text:tab/>Froschregen: ein Gewitter aus Amphibien regnet in einem Umkreis von 9m. Alle würfeln Reflex 10 oder sie<text:tab/></text:span></text:p>
      <text:p text:style-name="P120"><text:tab/>rutschen auf einem Frosch aus und stürzen und würfeln Zähigkeit 10 oder werden von besonders großen<text:tab/><text:tab/></text:p>
      <text:p text:style-name="P120"><text:tab/>Lurchen für w3 Schaden getroffen.<text:tab/><text:tab/><text:tab/><text:tab/><text:tab/><text:tab/><text:tab/><text:tab/><text:tab/><text:tab/><text:tab/><text:tab/><text:tab/><text:tab/></text:p>
      <text:p text:style-name="P121"><text:span text:style-name="T238"><text:s text:c="2"/></text:span><text:span text:style-name="T240">89</text:span><text:span text:style-name="T238"><text:tab/>Asynchron: der Zauberer ist w6+1 Runden pro Zaubergrad phasenverschoben. Er wird unsichtbar und kann<text:line-break/><text:tab/>nicht mehr mit der Welt interagieren.<text:line-break/></text:span><text:span text:style-name="T241"> <text:s/></text:span><text:span text:style-name="T242">90</text:span><text:span text:style-name="T241"><text:tab/>Wetterfrosch: Das örtliche Wetter gerät aus dem Gefüge w7: </text:span><text:span text:style-name="T242">1</text:span><text:span text:style-name="T241"> Dürre, w12 Jahre kein Regen oder Feuchtigkeit<text:tab/></text:span></text:p>
      <text:p text:style-name="P122"><text:span text:style-name="T238"><text:tab/></text:span><text:span text:style-name="T240">2</text:span><text:span text:style-name="T238"> ein strenger Winter hält das Land w3 Jahre im Griff </text:span><text:span text:style-name="T240">3</text:span><text:span text:style-name="T238"> unablässiger Regen überschüttet w20 Wochen das Land<text:tab/></text:span></text:p>
      <text:p text:style-name="P122"><text:span text:style-name="T238"><text:tab/></text:span><text:span text:style-name="T240">4</text:span><text:span text:style-name="T238"> ein außergewöhnliches Gewitter geht w100 Stunden lang auf dem Gebiet nieder </text:span><text:span text:style-name="T240">5</text:span><text:span text:style-name="T238"> orkanartige Winde fegen<text:tab/></text:span></text:p>
      <text:p text:style-name="P122"><text:span text:style-name="T238"><text:tab/>w7 Wochen über das Land </text:span><text:span text:style-name="T240">6</text:span><text:span text:style-name="T238"> eine lokale Finsternis verdunkelt w20 Tage lang die Sonne </text:span><text:span text:style-name="T240">7</text:span><text:span text:style-name="T238"> am Himmel sind<text:tab/><text:tab/></text:span></text:p>
      <text:p text:style-name="P123"><text:tab/>w100 Jahre lang keine Sterne mehr zu sehen. Der Wirkungsbereich kann vom Richter angepasst werden.<text:tab/><text:tab/></text:p>
      <text:p text:style-name="P121"><text:span text:style-name="T238"><text:s text:c="2"/></text:span><text:span text:style-name="T240">91</text:span><text:span text:style-name="T238"><text:tab/>Lebenshauch: Ob Freund oder Feind, alle im Umkreis von 4,5m um den Zauberkundigen heilen w6 Schaden<text:tab/></text:span></text:p>
      <text:p text:style-name="P124"><text:tab/>pro Zaubergrad (d.h. ein Zauber des 3.Grades heilt 3w6 Schaden).<text:tab/><text:tab/><text:tab/><text:tab/><text:tab/><text:tab/><text:tab/><text:tab/></text:p>
      <text:p text:style-name="P122"><text:span text:style-name="T238"><text:s text:c="2"/></text:span><text:span text:style-name="T240">92</text:span><text:span text:style-name="T238"><text:tab/>Plappernde Verbündete: rattengroße Dämonen wuseln für 1 Minute aus deinen Ärmeln. Sie attackieren Feinde</text:span></text:p>
      <text:p text:style-name="P122"><text:span text:style-name="T238"><text:tab/></text:span><text:span text:style-name="T256">i</text:span><text:span text:style-name="T238">m Umkreis von 3m (Angriff +2, w4 Schaden), bevor sie sich auflösen.</text:span></text:p>
      <text:p text:style-name="P121"><text:span text:style-name="T238"><text:s text:c="2"/></text:span><text:span text:style-name="T240">93</text:span><text:span text:style-name="T238"><text:tab/>Größere Macht: Der Zauberkundige darf für einen zufällig bestimmbaren Aspekt des Zaubers (Schaden,<text:line-break/><text:tab/>Wirkungsdauer, Anzahl Ziele etc.) 2x würfeln und ein Ergebnis wählen.<text:line-break/></text:span><text:span text:style-name="T241"> <text:s/></text:span><text:span text:style-name="T242">94</text:span><text:span text:style-name="T241"><text:tab/>Feinsteuerung: du darfst dir eine Wirkung aussuchen, die kleiner oder gleich deinem Zauberwurf ist.<text:tab/><text:tab/></text:span></text:p>
      <text:p text:style-name="P121"><text:span text:style-name="T238"><text:s text:c="2"/></text:span><text:span text:style-name="T240">95</text:span><text:span text:style-name="T238"><text:tab/>Psychischer Fokus: du erhältst w4 Runden lang einen +4 Bonus auf alle Zauberwürfe.<text:line-break/></text:span><text:span text:style-name="T241"> <text:s/></text:span><text:span text:style-name="T242">96</text:span><text:span text:style-name="T241"><text:tab/>Machtvolles Wirken: der Würfel wird um 1 Stuf</text:span><text:span text:style-name="T257">e</text:span><text:span text:style-name="T241">n auf der Würfelkette erhöht. (z.B. w24 statt w20)<text:tab/><text:tab/><text:tab/></text:span></text:p>
      <text:p text:style-name="P121"><text:span text:style-name="T238"><text:s text:c="2"/></text:span><text:span text:style-name="T240">97</text:span><text:span text:style-name="T238"><text:tab/>Nekrotischer Entzug: die am nächsten stehenden Wesen (aber nicht du) erleiden w6 Schaden pro Zaubergrad. <text:line-break/><text:tab/>Pro 2 verlorene TP wird das Resultat des Zauberwurfs um +1 erhöht.<text:line-break/></text:span><text:span text:style-name="T241"> <text:s/></text:span><text:span text:style-name="T242">98</text:span><text:span text:style-name="T241"><text:tab/>Naturtalent: der Würfel wird um 2 Stufen auf der Würfelkette erhöht. (z.B. w30 statt w20)<text:tab/><text:tab/><text:tab/><text:tab/></text:span></text:p>
      <text:p text:style-name="P121"><text:span text:style-name="T238"><text:s text:c="2"/></text:span><text:span text:style-name="T240">99</text:span><text:span text:style-name="T238"><text:tab/>Würfle 2x neu und wende beide Ergebnisse an.<text:line-break/></text:span><text:span text:style-name="T242">100</text:span><text:span text:style-name="T258">+</text:span><text:span text:style-name="T259"><text:tab/></text:span><text:span text:style-name="T241">Würfle 2x neu und wende beide Ergebnisse an, aber statt eines w100 nimmst du 4w20 durch deinen<text:tab/><text:tab/></text:span></text:p>
      <text:p text:style-name="P123"><text:tab/>Glücksmodifikator modifiziert. Jeder Punkt entspricht 10%)<text:tab/><text:tab/><text:tab/><text:tab/><text:tab/><text:tab/><text:tab/><text:tab/><text:tab/></text:p>
      <text:p text:style-name="P124"/>
      <text:p text:style-name="P125">Tabelle 5-3: Geringfügige Verderbnis<text:span text:style-name="T18"> </text:span><text:span text:style-name="T19">w</text:span><text:span text:style-name="T20">10</text:span><text:span text:style-name="T19"> –</text:span><text:span text:style-name="T23"> Glücksmodifikator</text:span></text:p>
      <text:p text:style-name="P126"><text:span text:style-name="T24"><text:s text:c="2"/>1-</text:span><text:tab/>Schreckliche Pusteln bedecken dein Gesicht. Sie sind nicht heilbar. -1 Persönlichkei<text:span text:style-name="T260">t</text:span></text:p>
      <text:p text:style-name="P127"><text:span text:style-name="T24"><text:s text:c="2"/>2</text:span><text:tab/>Deine Haut sch<text:span text:style-name="T261">milzt an</text:span> einer bestimmten Stelle. Sie zerfließt wie warmes Wachs und bildet<text:tab/></text:p>
      <text:p text:style-name="P127"><text:tab/>immer wieder neue Krater und Hügel. <text:span text:style-name="T261">Es</text:span> juckt permanent und ruft in anderen Abscheu hervor.<text:tab/></text:p>
      <text:p text:style-name="P127"><text:tab/>Körperstelle w6: <text:span text:style-name="T24">1</text:span> Gesicht <text:span text:style-name="T24">2</text:span> Arme <text:span text:style-name="T24">3</text:span> Beine <text:span text:style-name="T24">4</text:span> Oberkörper <text:span text:style-name="T24">5</text:span> Hände <text:span text:style-name="T24">6</text:span> Füße<text:tab/><text:tab/><text:tab/><text:tab/><text:tab/></text:p>
      <text:p text:style-name="P126"><text:span text:style-name="T24"><text:s text:c="2"/>3</text:span><text:tab/>Eines deiner Beine wächst um w14+1 Zentimeter <text:span text:style-name="T262">und du</text:span> entwickelst einen komischen Gang.</text:p>
      <text:p text:style-name="P128"><text:span text:style-name="T24"><text:s text:c="2"/>4</text:span><text:tab/>Veränderte Augen w4: <text:span text:style-name="T24">1</text:span> deine Augen leuchten in einer unheimlichen Farbe<text:tab/><text:tab/><text:tab/><text:tab/></text:p>
      <text:p text:style-name="P127"><text:tab/><text:span text:style-name="T24">2</text:span> deine Augen werden lichtempfindlich (-1 auf alle Würfe bei Tageslicht)<text:tab/><text:tab/><text:tab/><text:tab/><text:tab/></text:p>
      <text:p text:style-name="P127"><text:span text:style-name="T24"><text:tab/>3</text:span> du entwickelst Infravision und kannst bis auf 30 m Wärmemuster wahrnehmen<text:tab/><text:tab/><text:tab/></text:p>
      <text:p text:style-name="P127"><text:span text:style-name="T24"><text:tab/>4</text:span> deine Augen werden größer und blinzeln nicht mehr, wie bei einem Fisch.<text:tab/><text:tab/><text:tab/><text:tab/></text:p>
      <text:p text:style-name="P126"><text:span text:style-name="T24"><text:s text:c="2"/>5</text:span><text:tab/>Auf Brust und Beinen bilden sich schmerzhafte Wunden und auf deinen Händen und Beinen</text:p>
      <text:p text:style-name="P126"><text:tab/>entstehen offene Stellen die nicht verheilen.</text:p>
      <text:p text:style-name="P129"><text:span text:style-name="T24"><text:s text:c="2"/>6</text:span><text:tab/>Deine Ohren mutieren w5: <text:span text:style-name="T24">1</text:span> deine Ohren laufen spitz zu <text:span text:style-name="T24">2</text:span> die Ohrmuscheln fallen ab, aber du<text:tab/></text:p>
      <text:p text:style-name="P129"><text:tab/>kannst normal hören <text:span text:style-name="T24">3</text:span> <text:span text:style-name="T263">dir</text:span> wachsen Elefantenohren <text:span text:style-name="T24">4</text:span> <text:span text:style-name="T263">deine</text:span> Ohren <text:span text:style-name="T263">werden</text:span> zu Eselsohren und<text:tab/></text:p>
      <text:p text:style-name="P129"><text:tab/>dein Lachen wird wiehernd <text:span text:style-name="T24">5</text:span> d<text:span text:style-name="T263">eine</text:span> Ohren verschrumpeln und klappen nach hinten<text:tab/><text:tab/><text:tab/></text:p>
      <text:p text:style-name="P130"><text:span text:style-name="T24"><text:s text:c="2"/>7</text:span><text:tab/>Frösteln: du zitterst permanent und kannst wegen <text:span text:style-name="T264">d</text:span>einer klappernden Zähne nie still sein.</text:p>
      <text:p text:style-name="P129"><text:span text:style-name="T24"><text:s text:c="2"/>8</text:span><text:tab/>Dein Gesicht wird dauerhaft entstellt: Feuermagie <text:span text:style-name="T263">versengt</text:span> deine Augenbrauen <text:tab/>und <text:span text:style-name="T262">d</text:span>eine<text:tab/></text:p>
      <text:p text:style-name="P129"><text:tab/>Haut glüht rot; Kältemagie <text:span text:style-name="T263">macht</text:span> deine Haut kreidebleich und die Lippen laufen blau an;<text:tab/><text:tab/></text:p>
      <text:p text:style-name="P129"><text:tab/>andere Magie <text:span text:style-name="T263">zehrt dich aus</text:span> und du verlierst dauerhaft <text:span text:style-name="T262">3</text:span>kg Gewicht.<text:tab/><text:tab/><text:tab/><text:tab/><text:tab/><text:tab/></text:p>
      <text:p text:style-name="P130"><text:span text:style-name="T24"><text:s text:c="2"/>9</text:span><text:tab/>Dein Haar wird von dunkler Energie durchdrungen w4: <text:span text:style-name="T24">1</text:span> <text:span text:style-name="T263">e</text:span>s wird schneeweiß</text:p>
      <text:p text:style-name="P130"><text:tab/><text:span text:style-name="T24">2</text:span> es wird pechschwarz <text:span text:style-name="T24">3</text:span> es fällt vollständig aus <text:span text:style-name="T24">4</text:span> es steht dauerhaft zu Berge</text:p>
      <text:p text:style-name="P128"><text:span text:style-name="T24">10+</text:span><text:tab/>Du wirst für w6 Stunden ohnmächtig. Du kannst nur auf energische Weise geweckt werden.<text:tab/></text:p>
      <text:p text:style-name="P131"><text:span text:style-name="T265"/></text:p>
      <text:p text:style-name="P132"><text:span text:style-name="T266">Tabelle 5-4: Ernsthafte Verderbnis</text:span><text:span text:style-name="T267"> </text:span><text:span text:style-name="T268">w</text:span><text:span text:style-name="T10">10</text:span><text:span text:style-name="T268"> –</text:span><text:span text:style-name="T269"> Glücksmodifikator</text:span></text:p>
      <text:p text:style-name="P126"><text:span text:style-name="T24"><text:s text:c="2"/>1-</text:span><text:tab/>Fieber: Über w4 Monate wirst du langsam schwächer und erleidest -1 Stärke pro Monat.</text:p>
      <text:p text:style-name="P128"><text:span text:style-name="T24"><text:s text:c="2"/>2</text:span><text:tab/>Auf deinem Rücken wächst ein zweites Gesicht. Es sieht aus wie dein erstes und Augen, Nase<text:tab/></text:p>
      <text:p text:style-name="P128"><text:tab/>sowie Mund kannst du unabhängig benutzen.<text:tab/><text:tab/><text:tab/><text:tab/><text:tab/><text:tab/><text:tab/><text:tab/><text:tab/><text:tab/></text:p>
      <text:p text:style-name="P126"><text:span text:style-name="T24"><text:s text:c="2"/>3</text:span><text:tab/>Auszehrung: Dein Körper ernährt sich von deiner eigenen Masse. In einem Monat verlierst du</text:p>
      <text:p text:style-name="P126"><text:tab/>2w5 kg und erleidest -1 Ausdauer.</text:p>
      <text:p text:style-name="P133"><text:span text:style-name="T24"><text:s text:c="2"/>4</text:span><text:tab/>Fettleibigkeit: In einem Monat nimmst du 6<text:span text:style-name="T270">w</text:span>6kg zu. Diese Zunahme verursacht<text:tab/><text:tab/><text:tab/><text:tab/></text:p>
      <text:p text:style-name="P133"><text:tab/>-1 Geschicklichkeit und reduziert die Bewegungsrate um 1,5 m.<text:tab/><text:tab/><text:tab/><text:tab/><text:tab/><text:tab/><text:tab/></text:p>
      <text:p text:style-name="P126"><text:span text:style-name="T24"><text:s text:c="2"/>5</text:span><text:tab/>Du knisterst vor Energie: Flammen, Blitze, Kältewellen <text:span text:style-name="T271">usw. </text:span>je nach deinem Lieblingszauber.</text:p>
      <text:p text:style-name="P128"><text:span text:style-name="T24"><text:s text:c="2"/>6</text:span><text:tab/>Deine Größe verändert sich um 2w24-25 cm. Dein Gewicht bleibt aber gleich un<text:span text:style-name="T270">d</text:span> du wirst<text:tab/><text:tab/></text:p>
      <text:p text:style-name="P128"><text:tab/>entsprechend dünn oder dick.<text:tab/><text:tab/><text:tab/><text:tab/><text:tab/><text:tab/><text:tab/><text:tab/><text:tab/><text:tab/><text:tab/><text:tab/><text:tab/></text:p>
      <text:p text:style-name="P126"><text:span text:style-name="T24"><text:s text:c="2"/>7</text:span><text:tab/>Dämonischer Makel w3: <text:span text:style-name="T24">1</text:span> Deine Finger verlängern sich zu Klauen, die als Angriff w6 Schaden</text:p>
      <text:p text:style-name="P126"><text:s/><text:tab/>verursachen <text:span text:style-name="T24">2</text:span> <text:span text:style-name="T270">dei</text:span>ne Füße <text:span text:style-name="T270">werden</text:span> gespaltene Hufe <text:span text:style-name="T24">3</text:span> deine Beine werden ziegenartig</text:p>
      <text:p text:style-name="P133"><text:span text:style-name="T24"><text:s text:c="2"/>8</text:span><text:tab/>Deine Haut nimmt eine unnatürliche Färbung oder Struktur an w10: <text:span text:style-name="T24">1</text:span> Albino <text:span text:style-name="T24">2</text:span> pechschwarz<text:tab/></text:p>
      <text:p text:style-name="P133"><text:tab/><text:span text:style-name="T24">3</text:span> durchsichtig <text:span text:style-name="T24">4</text:span> schimmernd <text:span text:style-name="T24">5</text:span> dunkelblau <text:span text:style-name="T24">6</text:span> gelb <text:span text:style-name="T24">7</text:span> aschfahl <text:span text:style-name="T24">8</text:span> Fischschuppen<text:tab/><text:tab/><text:tab/><text:tab/></text:p>
      <text:p text:style-name="P133"><text:span text:style-name="T24"><text:tab/>9</text:span> dichtes Bärenfell <text:span text:style-name="T24">10</text:span> Reptilienschuppen<text:tab/><text:tab/><text:tab/><text:tab/><text:tab/><text:tab/><text:tab/><text:tab/><text:tab/><text:tab/><text:tab/></text:p>
      <text:p text:style-name="P134"><text:span text:style-name="T24"><text:s text:c="2"/>9</text:span><text:tab/>Dir wachsen kleine Hörner. Im ersten Monat gleichen sie dem kammartigen Wulst eines<text:line-break/><text:tab/>Gorillas. Im zweiten Monat bilden sich Stirnzapfen aus, die dann im dritten Monat zu<text:line-break/><text:tab/>Ziegenhörnern werden. Nach sechs Monaten schließlich haben sie die Größe von Stierhörnern<text:line-break/><text:tab/>angenommen.</text:p>
      <text:p text:style-name="P128"><text:span text:style-name="T24">10+</text:span><text:tab/>Deine Zunge spaltet sich und deine Nasenlöcher verengen sich zu Schlitzen. Du bist ist in der<text:tab/></text:p>
      <text:p text:style-name="P128"><text:tab/>Lage, wie eine Schlange mit der Zunge zu riechen.<text:tab/><text:tab/><text:tab/><text:tab/><text:tab/><text:tab/><text:tab/><text:tab/><text:tab/><text:tab/></text:p>
      <text:p text:style-name="P128"><text:span text:style-name="T272"/></text:p>
      <text:p text:style-name="P135"><text:span text:style-name="T272">Tabelle 5-5: Schwerwiegende Verderbnis </text:span><text:span text:style-name="T273">w10 – </text:span><text:span text:style-name="T274">Glücksmodifikator</text:span> </text:p>
      <text:p text:style-name="P126"><text:span text:style-name="T24"><text:s text:c="2"/>1-</text:span><text:tab/>Ein Teil deiner Seelenenergie wird vom Dämonenprinz geraubt. 3w6 Schaden durch<text:line-break/><text:tab/>überirdische Schmerzen, -2 auf alle Attribute und zusätzlich -2 auf Glück.</text:p>
      <text:p text:style-name="P128"><text:span text:style-name="T24"><text:s text:c="2"/>2</text:span><text:tab/>Verwesung: Einem Zombie gleich löst sich dein Fleisch in Brocken von den Knochen. Pro Tag<text:tab/></text:p>
      <text:p text:style-name="P128"><text:tab/>verlierst du w4 Lebenspunkte. Lediglich magische Heilung kann die Verwesung hinauszögern.<text:tab/></text:p>
      <text:p text:style-name="P126"><text:span text:style-name="T24"><text:s text:c="2"/>3</text:span><text:tab/>Dein Kopf verwandelt sich in einer schmerzhaften Transformation über Nacht in einen Tierkopf</text:p>
      <text:p text:style-name="P126"><text:tab/>w6: <text:span text:style-name="T24">1</text:span> Schlange <text:span text:style-name="T24">2</text:span> Ziege <text:span text:style-name="T24">3</text:span> Stier <text:span text:style-name="T24">4</text:span> Ratte <text:span text:style-name="T24">5</text:span> Insekt <text:span text:style-name="T24">6</text:span> Fisch</text:p>
      <text:p text:style-name="P128"><text:span text:style-name="T24"><text:s text:c="2"/>4</text:span><text:tab/>Deine Gliedmaßen werden zu Tentakeln mit Saugnäpfen, <text:span text:style-name="T275">p</text:span>ro Monat <text:span text:style-name="T275">verwandelt sich eine</text:span>.<text:tab/><text:tab/></text:p>
      <text:p text:style-name="P128"><text:tab/>Nach vier Monaten ist es unmöglich, deine unmenschliche Natur zu verbergen.<text:tab/><text:tab/><text:tab/><text:tab/></text:p>
      <text:p text:style-name="P126"><text:span text:style-name="T24"><text:s text:c="2"/>5</text:span><text:tab/>Um Mund und Augen des Charakters wachsen kleine Tentakel. Die anfänglich nur<text:line-break/><text:tab/>madengroßen Tentakel wachsen pro Monat um 2,5cm, bis sie <text:span text:style-name="T275">mit</text:span> 30cm ausgewachsen sind.</text:p>
      <text:p text:style-name="P128"><text:span text:style-name="T24"><text:s text:c="2"/>6</text:span><text:tab/>Drittes Auge w4: <text:span text:style-name="T24">1</text:span> mittig auf der Stirn <text:span text:style-name="T24">2</text:span> auf der Handfläche <text:span text:style-name="T24">3</text:span> Brust <text:span text:style-name="T24">4</text:span> am Hinterkopf<text:tab/><text:tab/><text:tab/></text:p>
      <text:p text:style-name="P126"><text:span text:style-name="T24"><text:s text:c="2"/>7</text:span><text:tab/>Die Finger einer Hand wachsen zusammen und der Daumen vergrößert sich. Nach einer<text:line-break/><text:tab/>Woche hat sich die Hand in eine Krebsschere verwandelt. Du erhältst einen w6 Angriff aber<text:line-break/><text:tab/>kannst damit keine Waffe mehr greifen.</text:p>
      <text:p text:style-name="P136"><text:span text:style-name="T24"><text:s text:c="2"/>8</text:span><text:tab/>Dir wächst über w7 Tage ein Schwanz. <text:span text:style-name="T276">w</text:span>6: <text:span text:style-name="T24">1</text:span> Skorpionschwanz (w4 Schaden plus Gift: Zäh 10<text:tab/></text:p>
      <text:p text:style-name="P136"><text:tab/>oder das Ziel verliert permanent w4 Stärke) <text:span text:style-name="T24">2</text:span> geschuppter Schlangenschwanz<text:tab/><text:tab/><text:tab/><text:tab/></text:p>
      <text:p text:style-name="P128"><text:tab/><text:span text:style-name="T24">3</text:span> gespaltener Dämonenschwanz (+1 Geschicklichkeit) <text:span text:style-name="T24">4</text:span> fleischiger Schwanz mit einer<text:tab/><text:tab/><text:tab/></text:p>
      <text:p text:style-name="P128"><text:tab/>funktionsfähigen dritten Hand <text:span text:style-name="T24">5</text:span> zusammenhängende Knorpelglieder, die in einem stacheligen<text:tab/></text:p>
      <text:p text:style-name="P128"><text:tab/>Stummel enden (Angriff: w6 Schaden) <text:span text:style-name="T24">6</text:span> buschiger Pferdeschwanz<text:tab/><text:tab/><text:tab/><text:tab/><text:tab/><text:tab/></text:p>
      <text:p text:style-name="P126"><text:span text:style-name="T24"><text:s text:c="2"/>9</text:span><text:tab/>Körperliche Transformation, <text:span text:style-name="T277">dir wachsen</text:span> w4: <text:span text:style-name="T24">1</text:span> a<text:span text:style-name="T276">m</text:span> g<text:span text:style-name="T276">anzen</text:span> Körper Schuppen <text:span text:style-name="T24">2</text:span> Kiemen<text:line-break/><text:tab/><text:span text:style-name="T24">3</text:span> Federn <text:span text:style-name="T24">4</text:span> Schwimmhäute zwischen Fingern und Zehen</text:p>
      <text:p text:style-name="P128"><text:span text:style-name="T24">10+</text:span><text:tab/>Deine Lippen ziehen sich zusammen und wachsen sich in w12 Monaten zu einem richtigen<text:tab/></text:p>
      <text:p text:style-name="P128"><text:tab/><text:span text:style-name="T11">Schnabel aus. Du erhältst einen w3 Bissangriff.<text:tab/><text:tab/><text:tab/><text:tab/><text:tab/><text:tab/><text:tab/><text:tab/><text:tab/><text:tab/></text:span></text:p>
      <text:p text:style-name="P137"><text:span text:style-name="T278"/></text:p>
      <text:p text:style-name="P138"><text:span text:style-name="T279">Tabelle 5-6: </text:span><text:span text:style-name="T280">Allgemeine Zauberpatzer</text:span> <text:span text:style-name="T206">w</text:span><text:span text:style-name="T281">8</text:span><text:span text:style-name="T19"> –</text:span><text:span text:style-name="T23"> Glücksmodifikator</text:span></text:p>
      <text:p text:style-name="P139"><text:span text:style-name="T24">1-<text:tab/></text:span><text:span text:style-name="T280">Der nächste Gefährte wird teilweise in ein Tier verwandelt | Willen 10+2*Grad, w6:<text:line-break/><text:tab/></text:span><text:span text:style-name="T282">1</text:span><text:span text:style-name="T280"> Arme<text:tab/></text:span><text:span text:style-name="T282">2</text:span><text:span text:style-name="T280"> Beine<text:tab/></text:span><text:span text:style-name="T282">3</text:span><text:span text:style-name="T280"> Haut<text:tab/></text:span><text:span text:style-name="T282">4</text:span><text:span text:style-name="T280"> Kopf<text:tab/></text:span><text:span text:style-name="T282">5-6</text:span><text:span text:style-name="T280"> Körper</text:span></text:p>
      <text:p text:style-name="P139"><text:span text:style-name="T280"><text:tab/>für w7 Tage </text:span><text:span text:style-name="T283">in </text:span><text:span text:style-name="T284">folgendes </text:span><text:span text:style-name="T280">Tier w8:</text:span></text:p>
      <text:p text:style-name="P140"><text:tab/><text:span text:style-name="T282">1</text:span><text:span text:style-name="T280"> Huhn<text:tab/></text:span><text:span text:style-name="T282">2</text:span><text:span text:style-name="T280"> Gorilla<text:tab/></text:span><text:span text:style-name="T282">3</text:span><text:span text:style-name="T280"> Kuh<text:tab/></text:span><text:span text:style-name="T282">4</text:span><text:span text:style-name="T280"> Echse<text:tab/></text:span><text:span text:style-name="T282">5</text:span><text:span text:style-name="T280"> Schlange<text:tab/></text:span><text:span text:style-name="T282">6</text:span><text:span text:style-name="T280"> Pferd<text:tab/></text:span><text:span text:style-name="T282">7</text:span><text:span text:style-name="T280"> Drache<text:tab/><text:tab/></text:span><text:span text:style-name="T282">8</text:span><text:span text:style-name="T280"> Adler</text:span></text:p>
      <text:p text:style-name="P141"><text:span text:style-name="T285">2</text:span><text:span text:style-name="T24"><text:tab/></text:span><text:span text:style-name="T280">Anderer Zaubereffekt: zufälligen Zauber gleichen Grades neu würfeln<text:tab/><text:tab/><text:tab/><text:tab/><text:tab/></text:span></text:p>
      <text:p text:style-name="P140"><text:span text:style-name="T285">3</text:span><text:span text:style-name="T24"><text:tab/></text:span><text:span text:style-name="T280">Es regnet w6:<text:line-break/><text:tab/></text:span><text:span text:style-name="T282">1</text:span><text:span text:style-name="T280"> Blütenblätter<text:tab/><text:tab/></text:span><text:span text:style-name="T282">2</text:span><text:span text:style-name="T280"> Weinbergschnecken<text:tab/></text:span><text:span text:style-name="T282">3</text:span><text:span text:style-name="T280"> Kuhmist<text:line-break/><text:tab/></text:span><text:span text:style-name="T282">4</text:span><text:span text:style-name="T280"> fauliges Gemüse<text:tab/><text:tab/></text:span><text:span text:style-name="T282">5</text:span><text:span text:style-name="T280"> Eisenbarren<text:tab/><text:tab/><text:tab/></text:span><text:span text:style-name="T282">6</text:span><text:span text:style-name="T280"> Schlangen (w20=20 giftig)</text:span></text:p>
      <text:p text:style-name="P141"><text:span text:style-name="T282">4</text:span><text:span text:style-name="T24"><text:tab/></text:span><text:span text:style-name="T280">Das nächste Wesen explodiert: w3 Schaden pro Grad.<text:tab/><text:tab/><text:tab/><text:tab/><text:tab/><text:tab/><text:tab/><text:tab/></text:span></text:p>
      <text:p text:style-name="P140"><text:span text:style-name="T282">5</text:span><text:span text:style-name="T24"><text:tab/></text:span><text:span text:style-name="T286">Ein zufälliges unter den nächsten 6 Wesen wird verwandelt | Willen 10+</text:span><text:span text:style-name="T280">2*Grad </text:span><text:span text:style-name="T286">w6:<text:line-break/><text:tab/></text:span><text:span text:style-name="T287">1</text:span><text:span text:style-name="T286"> Stein<text:tab/><text:tab/></text:span><text:span text:style-name="T287">2</text:span><text:span text:style-name="T286"> Kristall<text:tab/><text:tab/></text:span><text:span text:style-name="T287">3</text:span><text:span text:style-name="T286"> Erde<text:tab/><text:tab/></text:span><text:span text:style-name="T287">4</text:span><text:span text:style-name="T286"> Eisen<text:tab/><text:tab/></text:span><text:span text:style-name="T287">5</text:span><text:span text:style-name="T286"> Wasser<text:tab/><text:tab/></text:span><text:span text:style-name="T287">6</text:span><text:span text:style-name="T286"> Feuer</text:span></text:p>
      <text:p text:style-name="P141"><text:span text:style-name="T282">6</text:span><text:span text:style-name="T24"><text:tab/></text:span><text:span text:style-name="T286">Ein zufälliges unter den nächsten 6 Wesen </text:span><text:span text:style-name="T288">erhält w12+5 geringfügige Verderbnis.<text:tab/><text:tab/></text:span></text:p>
      <text:p text:style-name="P140"><text:span text:style-name="T282">7</text:span><text:span text:style-name="T24"><text:tab/></text:span><text:span text:style-name="T289">Ein großes Feuerwerk lenkt alle Aufmerksamkeit auf dich</text:span><text:span text:style-name="T290">.</text:span></text:p>
      <text:p text:style-name="P142"><text:span text:style-name="T291">8</text:span><text:span text:style-name="T292">+</text:span><text:span text:style-name="T293"><text:tab/></text:span><text:span text:style-name="T294">Aschewolke in 6 m Umkreis wird alles von feiner Asche bedeckt.<text:tab/><text:tab/><text:tab/><text:tab/><text:tab/><text:tab/></text:span></text:p>
      <text:p text:style-name="P142"><text:span text:style-name="T294"/></text:p>
      <text:p text:style-name="P143"><text:span text:style-name="T295"/></text:p>
      <text:p text:style-name="P144"><text:span text:style-name="T295">Z</text:span><text:span text:style-name="T11">auberduell</text:span><text:span text:style-name="T296"> (Seite 98, page 98)</text:span></text:p>
      <text:p text:style-name="P145"><text:span text:style-name="T296">späterer Zauberspruch kann kontern, aber dann keine anderen Aktionen, </text:span><text:span text:style-name="T297">Verzögern möglich</text:span></text:p>
      <text:p text:style-name="P146"><text:span text:style-name="T296">je Beteiligtem </text:span><text:span text:style-name="T298">Phlogiston=10 (</text:span><text:span text:style-name="T296">w20 auf 10 hinlegen</text:span><text:span text:style-name="T298">)</text:span></text:p>
      <text:p text:style-name="P147"><text:span text:style-name="T296">wer </text:span><text:span text:style-name="T298">im Duell </text:span><text:span text:style-name="T296">höher würfelt: </text:span><text:span text:style-name="T298">Phlogiston</text:span><text:span text:style-name="T296"> +1; </text:span><text:span text:style-name="T299">Duell gleich hoch =&gt; </text:span><text:span text:style-name="T300">Tabelle 4-7 </text:span><text:span text:style-name="T299">Phlogistonstörung</text:span></text:p>
      <text:p text:style-name="P147"><text:span text:style-name="T298">Tabelle 4-5 Zauberwurfvergleich: w? </text:span><text:span text:style-name="T301">±</text:span><text:span text:style-name="T302"> ΔPhlogiston</text:span></text:p>
      <text:p text:style-name="P148"><text:span text:style-name="T303"/></text:p>
      <text:p text:style-name="P148"><text:span text:style-name="T304">Tabelle 4-5 </text:span><text:span text:style-name="T295">Z</text:span><text:span text:style-name="T305">auber</text:span><text:span text:style-name="T304">wurfvergleich</text:span></text:p>
      <table:table table:name="Tabelle3" table:style-name="Tabelle3">
        <table:table-column table:style-name="Tabelle3.A"/>
        <table:table-column table:style-name="Tabelle3.B" table:number-columns-repeated="10"/>
        <table:table-column table:style-name="Tabelle3.L" table:number-columns-repeated="5"/>
        <table:table-column table:style-name="Tabelle3.Q"/>
        <table:table-row>
          <table:table-cell table:style-name="Tabelle3.A1" table:number-columns-spanned="17" office:value-type="string">
            <text:p text:style-name="P149">Differenz Zauberwurf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le3.A2" office:value-type="string">
            <text:p text:style-name="P149">0</text:p>
          </table:table-cell>
          <table:table-cell table:style-name="Tabelle3.A2" office:value-type="string">
            <text:p text:style-name="P149">1</text:p>
          </table:table-cell>
          <table:table-cell table:style-name="Tabelle3.A2" office:value-type="string">
            <text:p text:style-name="P149">2</text:p>
          </table:table-cell>
          <table:table-cell table:style-name="Tabelle3.A2" office:value-type="string">
            <text:p text:style-name="P149">3</text:p>
          </table:table-cell>
          <table:table-cell table:style-name="Tabelle3.A2" office:value-type="string">
            <text:p text:style-name="P149">4</text:p>
          </table:table-cell>
          <table:table-cell table:style-name="Tabelle3.A2" office:value-type="string">
            <text:p text:style-name="P149">5</text:p>
          </table:table-cell>
          <table:table-cell table:style-name="Tabelle3.A2" office:value-type="string">
            <text:p text:style-name="P149">6</text:p>
          </table:table-cell>
          <table:table-cell table:style-name="Tabelle3.A2" office:value-type="string">
            <text:p text:style-name="P149">7</text:p>
          </table:table-cell>
          <table:table-cell table:style-name="Tabelle3.A2" office:value-type="string">
            <text:p text:style-name="P149">8</text:p>
          </table:table-cell>
          <table:table-cell table:style-name="Tabelle3.A2" office:value-type="string">
            <text:p text:style-name="P149">9</text:p>
          </table:table-cell>
          <table:table-cell table:style-name="Tabelle3.A2" office:value-type="string">
            <text:p text:style-name="P150">10</text:p>
          </table:table-cell>
          <table:table-cell table:style-name="Tabelle3.A2" office:value-type="string">
            <text:p text:style-name="P150">11</text:p>
          </table:table-cell>
          <table:table-cell table:style-name="Tabelle3.A2" office:value-type="string">
            <text:p text:style-name="P150">12</text:p>
          </table:table-cell>
          <table:table-cell table:style-name="Tabelle3.A2" office:value-type="string">
            <text:p text:style-name="P150">13</text:p>
          </table:table-cell>
          <table:table-cell table:style-name="Tabelle3.A2" office:value-type="string">
            <text:p text:style-name="P150">14</text:p>
          </table:table-cell>
          <table:table-cell table:style-name="Tabelle3.A2" office:value-type="string">
            <text:p text:style-name="P150">15</text:p>
          </table:table-cell>
          <table:table-cell table:style-name="Tabelle3.Q2" office:value-type="string">
            <text:p text:style-name="P150">16<text:span text:style-name="T306">+</text:span></text:p>
          </table:table-cell>
        </table:table-row>
        <table:table-row>
          <table:table-cell table:style-name="Tabelle3.A2" office:value-type="string">
            <text:p text:style-name="P151">Phlogiston Störung</text:p>
          </table:table-cell>
          <table:table-cell table:style-name="Tabelle3.A2" office:value-type="string">
            <text:p text:style-name="P151">w3</text:p>
          </table:table-cell>
          <table:table-cell table:style-name="Tabelle3.A2" office:value-type="string">
            <text:p text:style-name="P151">w4</text:p>
          </table:table-cell>
          <table:table-cell table:style-name="Tabelle3.A2" office:value-type="string">
            <text:p text:style-name="P151">w5</text:p>
          </table:table-cell>
          <table:table-cell table:style-name="Tabelle3.A2" office:value-type="string">
            <text:p text:style-name="P151">w5</text:p>
          </table:table-cell>
          <table:table-cell table:style-name="Tabelle3.A2" office:value-type="string">
            <text:p text:style-name="P151">w6</text:p>
          </table:table-cell>
          <table:table-cell table:style-name="Tabelle3.A2" office:value-type="string">
            <text:p text:style-name="P151">w6</text:p>
          </table:table-cell>
          <table:table-cell table:style-name="Tabelle3.A2" office:value-type="string">
            <text:p text:style-name="P151">w7</text:p>
          </table:table-cell>
          <table:table-cell table:style-name="Tabelle3.A2" office:value-type="string">
            <text:p text:style-name="P151">w7</text:p>
          </table:table-cell>
          <table:table-cell table:style-name="Tabelle3.A2" office:value-type="string">
            <text:p text:style-name="P151">w8</text:p>
          </table:table-cell>
          <table:table-cell table:style-name="Tabelle3.A2" office:value-type="string">
            <text:p text:style-name="P151">w8</text:p>
          </table:table-cell>
          <table:table-cell table:style-name="Tabelle3.A2" office:value-type="string">
            <text:p text:style-name="P151">w10</text:p>
          </table:table-cell>
          <table:table-cell table:style-name="Tabelle3.A2" office:value-type="string">
            <text:p text:style-name="P151">w10</text:p>
          </table:table-cell>
          <table:table-cell table:style-name="Tabelle3.A2" office:value-type="string">
            <text:p text:style-name="P151">w12</text:p>
          </table:table-cell>
          <table:table-cell table:style-name="Tabelle3.A2" office:value-type="string">
            <text:p text:style-name="P151">w12</text:p>
          </table:table-cell>
          <table:table-cell table:style-name="Tabelle3.A2" office:value-type="string">
            <text:p text:style-name="P151">w14</text:p>
          </table:table-cell>
          <table:table-cell table:style-name="Tabelle3.Q2" office:value-type="string">
            <text:p text:style-name="P151">w16</text:p>
          </table:table-cell>
        </table:table-row>
      </table:table>
      <text:p text:style-name="P152"><text:span text:style-name="T296"/></text:p>
      <text:p text:style-name="P153"><text:span text:style-name="T304">Tabelle 4-</text:span><text:span text:style-name="T307">6</text:span><text:span text:style-name="T304"> </text:span><text:span text:style-name="T307">Gegenzaubereffekt</text:span><text:span text:style-name="T308"> (</text:span><text:span text:style-name="T309">Ergebnis Wurf von</text:span><text:span text:style-name="T308"> Tabelle 4-5 </text:span><text:span text:style-name="T301">±</text:span><text:span text:style-name="T302"> ΔPhlogiston</text:span><text:span text:style-name="T308">)</text:span></text:p>
      <text:p text:style-name="P154"><text:tab/>Verteidiger höher<text:tab/><text:tab/><text:tab/><text:tab/><text:tab/><text:tab/>Angreifer höher<text:tab/><text:tab/><text:tab/><text:tab/><text:tab/><text:tab/><text:tab/></text:p>
      <text:p text:style-name="P155"><text:span text:style-name="T310"><text:s text:c="2"/>1-</text:span><text:span text:style-name="T11"><text:tab/></text:span><text:span text:style-name="T311">Z</text:span><text:span text:style-name="T312">W</text:span><text:span text:style-name="T311"> Ang</text:span><text:span text:style-name="T312">reifer</text:span><text:span text:style-name="T311"> -w4, </text:span><text:span text:style-name="T312">ZW </text:span><text:span text:style-name="T311">V</text:span><text:span text:style-name="T312">erteidiger -</text:span><text:span text:style-name="T311"><text:tab/><text:tab/>Z</text:span><text:span text:style-name="T312">W</text:span><text:span text:style-name="T311"> Verteidiger -w4, beide wirken </text:span><text:span text:style-name="T312">gleichzeitig</text:span></text:p>
      <text:p text:style-name="P156"><text:span text:style-name="T11"><text:s text:c="2"/>2</text:span><text:span text:style-name="T296"><text:tab/>Z</text:span><text:span text:style-name="T313">W</text:span><text:span text:style-name="T296"> Ang</text:span><text:span text:style-name="T313">reifer</text:span><text:span text:style-name="T296"> -w</text:span><text:span text:style-name="T313">6</text:span><text:span text:style-name="T296">, </text:span><text:span text:style-name="T313">ZW </text:span><text:span text:style-name="T296">V</text:span><text:span text:style-name="T313">erteidiger -<text:tab/><text:tab/></text:span><text:span text:style-name="T296">Z</text:span><text:span text:style-name="T313">W</text:span><text:span text:style-name="T296"> Verteidiger -w</text:span><text:span text:style-name="T313">8</text:span><text:span text:style-name="T296">, beide wirken </text:span><text:span text:style-name="T313">gleichzeitig</text:span></text:p>
      <text:p text:style-name="P157"><text:span text:style-name="T11"><text:s text:c="2"/>3</text:span><text:span text:style-name="T296"><text:tab/>Z</text:span><text:span text:style-name="T313">W</text:span><text:span text:style-name="T296"> Ang</text:span><text:span text:style-name="T313">reifer</text:span><text:span text:style-name="T296"> -w</text:span><text:span text:style-name="T314">6</text:span><text:span text:style-name="T296">, </text:span><text:span text:style-name="T313">ZW </text:span><text:span text:style-name="T296">V</text:span><text:span text:style-name="T313">erteidiger -<text:tab/><text:tab/></text:span><text:span text:style-name="T314">nur</text:span><text:span text:style-name="T313"> </text:span><text:span text:style-name="T296">Z</text:span><text:span text:style-name="T313">W</text:span><text:span text:style-name="T296"> Ang</text:span><text:span text:style-name="T313">reifer </text:span><text:span text:style-name="T314">wirkt</text:span></text:p>
      <text:p text:style-name="P158"><text:span text:style-name="T11"><text:s text:c="2"/>4</text:span><text:span text:style-name="T296"><text:tab/>Z</text:span><text:span text:style-name="T313">W</text:span><text:span text:style-name="T296"> Ang</text:span><text:span text:style-name="T313">r. -</text:span><text:span text:style-name="T315">w10,</text:span><text:span text:style-name="T316"> </text:span><text:span text:style-name="T315">ZW </text:span><text:span text:style-name="T296">V</text:span><text:span text:style-name="T313">ert. -</text:span><text:span text:style-name="T316">w10 gleichz</text:span><text:span text:style-name="T315">eitig</text:span><text:span text:style-name="T296"><text:tab/></text:span><text:span text:style-name="T314">nur</text:span><text:span text:style-name="T313"> </text:span><text:span text:style-name="T296">Z</text:span><text:span text:style-name="T313">W</text:span><text:span text:style-name="T296"> Ang</text:span><text:span text:style-name="T313">reifer </text:span><text:span text:style-name="T314">wirkt</text:span></text:p>
      <text:p text:style-name="P159"><text:span text:style-name="T11"><text:s text:c="2"/>5</text:span><text:span text:style-name="T296"><text:tab/></text:span><text:span text:style-name="T317">beide Zauber aufgehoben</text:span><text:span text:style-name="T296"><text:tab/><text:tab/><text:tab/><text:tab/></text:span><text:span text:style-name="T314">nur</text:span><text:span text:style-name="T313"> </text:span><text:span text:style-name="T296">Z</text:span><text:span text:style-name="T313">W</text:span><text:span text:style-name="T296"> Ang</text:span><text:span text:style-name="T313">reifer </text:span><text:span text:style-name="T314">wirkt</text:span></text:p>
      <text:p text:style-name="P160"><text:span text:style-name="T11"><text:s text:c="2"/>6</text:span><text:span text:style-name="T296"><text:tab/></text:span><text:span text:style-name="T313">ZW </text:span><text:span text:style-name="T296">V</text:span><text:span text:style-name="T313">erteidiger -</text:span><text:span text:style-name="T315">w6, ZA Angreifer -</text:span><text:span text:style-name="T296"><text:tab/><text:tab/>Z</text:span><text:span text:style-name="T313">W</text:span><text:span text:style-name="T296"> Verteidiger -w</text:span><text:span text:style-name="T313">8</text:span><text:span text:style-name="T296">, beide wirken </text:span><text:span text:style-name="T313">gleichzeitig</text:span></text:p>
      <text:p text:style-name="P161"><text:span text:style-name="T11"><text:s text:c="2"/>7</text:span><text:span text:style-name="T296"><text:tab/></text:span><text:span text:style-name="T313">ZW </text:span><text:span text:style-name="T296">V</text:span><text:span text:style-name="T313">erteidiger -</text:span><text:span text:style-name="T315">w</text:span><text:span text:style-name="T318">4</text:span><text:span text:style-name="T315">, ZA Angreifer -<text:tab/></text:span><text:span text:style-name="T296"><text:tab/>Z</text:span><text:span text:style-name="T313">W</text:span><text:span text:style-name="T296"> Verteidiger -w</text:span><text:span text:style-name="T313">8</text:span><text:span text:style-name="T296">, </text:span><text:span text:style-name="T319">zuerst Angr. dann Vert.</text:span></text:p>
      <text:p text:style-name="P161"><text:span text:style-name="T11"><text:s text:c="2"/>8</text:span><text:span text:style-name="T296"><text:tab/></text:span><text:span text:style-name="T318">nur </text:span><text:span text:style-name="T296">Z</text:span><text:span text:style-name="T313">W</text:span><text:span text:style-name="T296"> V</text:span><text:span text:style-name="T313">erteidiger </text:span><text:span text:style-name="T318">wirkt</text:span><text:span text:style-name="T296"><text:tab/><text:tab/><text:tab/><text:tab/>Z</text:span><text:span text:style-name="T313">W</text:span><text:span text:style-name="T296"> Verteidiger -w</text:span><text:span text:style-name="T320">6</text:span><text:span text:style-name="T296">, </text:span><text:span text:style-name="T319">zuerst Angr. dann Vert.</text:span></text:p>
      <text:p text:style-name="P162"><text:span text:style-name="T11"><text:s text:c="2"/>9</text:span><text:span text:style-name="T296"><text:tab/>Z</text:span><text:span text:style-name="T313">W</text:span><text:span text:style-name="T296"> Ang</text:span><text:span text:style-name="T313">reifer </text:span><text:span text:style-name="T320">zurückgeworfen, </text:span><text:span text:style-name="T313">ZW </text:span><text:span text:style-name="T296">V</text:span><text:span text:style-name="T313">ert. -</text:span><text:span text:style-name="T296"><text:tab/>Z</text:span><text:span text:style-name="T313">W</text:span><text:span text:style-name="T296"> Verteidiger -w</text:span><text:span text:style-name="T320">4</text:span><text:span text:style-name="T296">, </text:span><text:span text:style-name="T319">zuerst Angr</text:span><text:span text:style-name="T321">.</text:span><text:span text:style-name="T319"> dann Vert.</text:span></text:p>
      <text:p text:style-name="P163"><text:span text:style-name="T11">10+</text:span><text:span text:style-name="T296"><text:tab/>Z</text:span><text:span text:style-name="T313">W</text:span><text:span text:style-name="T296"> Ang</text:span><text:span text:style-name="T313">r. </text:span><text:span text:style-name="T320">zurückgeworfen, </text:span><text:span text:style-name="T309">ZW Vert. wirkt</text:span><text:span text:style-name="T296"><text:tab/>Z</text:span><text:span text:style-name="T313">W</text:span><text:span text:style-name="T296"> Ang</text:span><text:span text:style-name="T313">reifer </text:span><text:span text:style-name="T314">wirkt, </text:span><text:span text:style-name="T320">ZW </text:span><text:span text:style-name="T296">Vert. </text:span><text:span text:style-name="T320">Zurückgeworfen</text:span></text:p>
      <text:p text:style-name="P163"><text:span text:style-name="T320"/></text:p>
      <text:p text:style-name="P164"><text:span text:style-name="T304">Tabelle 4-</text:span><text:span text:style-name="T322">7</text:span><text:span text:style-name="T304"> </text:span><text:span text:style-name="T322">Phlogistonstörung</text:span><text:span text:style-name="T308"> </text:span><text:span text:style-name="T323">w10:</text:span></text:p>
      <text:p text:style-name="P165"><text:span text:style-name="T324"><text:s text:c="2"/>1</text:span><text:span text:style-name="T320"><text:tab/></text:span><text:span text:style-name="T325">Taschendimension</text:span><text:span text:style-name="T326">: in anderer Dimension bis Duell zu Ende, </text:span><text:span text:style-name="T327">nur </text:span><text:span text:style-name="T326">1 ms vergeht, w6:<text:line-break/><text:tab/></text:span><text:span text:style-name="T325">1</text:span><text:span text:style-name="T326"> verschneite Bergspitze<text:tab/></text:span><text:span text:style-name="T325">2</text:span><text:span text:style-name="T326"> Blase im Weltraum<text:tab/><text:tab/></text:span><text:span text:style-name="T325">3</text:span><text:span text:style-name="T326"> Insel in Lavameer</text:span></text:p>
      <text:p text:style-name="P166"><text:span text:style-name="T326"><text:tab/></text:span><text:span text:style-name="T325">4</text:span><text:span text:style-name="T326"> umgekehrter Wald<text:tab/><text:tab/></text:span><text:span text:style-name="T325">5</text:span><text:span text:style-name="T326"> auf einer Nadelspitze<text:tab/><text:tab/></text:span><text:span text:style-name="T325">6</text:span><text:span text:style-name="T326"> am Blasloch eines Wals</text:span></text:p>
      <text:p text:style-name="P165"><text:span text:style-name="T324"><text:s text:c="2"/>2</text:span><text:span text:style-name="T320"><text:tab/></text:span><text:span text:style-name="T328">Gesinnungsriss</text:span><text:span text:style-name="T327">: andere Gesinnungsebene (neutral?), Rückkehr wenn w4:</text:span></text:p>
      <text:p text:style-name="P165"><text:span text:style-name="T327"><text:tab/></text:span><text:span text:style-name="T328">1</text:span><text:span text:style-name="T327"> einer tot ist<text:tab/><text:tab/></text:span><text:span text:style-name="T328">2</text:span><text:span text:style-name="T327"> nach w8 Tagen<text:tab/></text:span><text:span text:style-name="T328">3</text:span><text:span text:style-name="T327"> 3w6 Runden je Duellant<text:tab/></text:span><text:span text:style-name="T328">4</text:span><text:span text:style-name="T327"> Ende aller Tage</text:span></text:p>
      <text:p text:style-name="P167"><text:span text:style-name="T324"><text:s text:c="2"/>3</text:span><text:span text:style-name="T320"><text:tab/></text:span><text:span text:style-name="T329">Zeitstillstand </text:span><text:span text:style-name="T330">für </text:span><text:span text:style-name="T329">Umgebung</text:span><text:span text:style-name="T331">: für 2w4 Runden nur Duellanten aktiv, alles andere gefriert</text:span></text:p>
      <text:p text:style-name="P168"><text:span text:style-name="T324"><text:s text:c="2"/>4</text:span><text:span text:style-name="T320"><text:tab/></text:span><text:span text:style-name="T329">Zeitstillstand </text:span><text:span text:style-name="T330">für </text:span><text:span text:style-name="T329">Duellanten</text:span><text:span text:style-name="T331">: für w3 Runden nur Duellanten eingefroren</text:span></text:p>
      <text:p text:style-name="P169"><text:span text:style-name="T324"><text:s text:c="2"/>5</text:span><text:span text:style-name="T320"><text:tab/></text:span><text:span text:style-name="T332">Rückwärtsschleife</text:span><text:span text:style-name="T333">: w4 mal letzte Runde wiederholen, keine weitere Phlogistonstörung,<text:line-break/><text:tab/></text:span><text:span text:style-name="T334">kein Verlust</text:span></text:p>
      <text:p text:style-name="P169"><text:span text:style-name="T324"><text:s text:c="2"/>6</text:span><text:span text:style-name="T320"><text:tab/></text:span><text:span text:style-name="T335">Verschmelzung</text:span><text:span text:style-name="T334">: zwischen den Duellanten wirkt doppelt starker kombinierter Effekt</text:span></text:p>
      <text:p text:style-name="P170"><text:span text:style-name="T324"><text:s text:c="2"/>7</text:span><text:span text:style-name="T320"><text:tab/></text:span><text:span text:style-name="T335">Realitätsriss</text:span><text:span text:style-name="T334">: Zauber schlagen fehl, w4:</text:span></text:p>
      <text:p text:style-name="P170"><text:span text:style-name="T334"><text:tab/></text:span><text:span text:style-name="T335">1</text:span><text:span text:style-name="T334"> Elementarsturm: 15m Radius<text:tab/><text:tab/></text:span><text:span text:style-name="T335">2</text:span><text:span text:style-name="T334"> negative Energie: +w8 HP für Untote</text:span></text:p>
      <text:p text:style-name="P170"><text:span text:style-name="T334"><text:tab/></text:span><text:span text:style-name="T335">3</text:span><text:span text:style-name="T334"> </text:span><text:span text:style-name="T336">m</text:span><text:span text:style-name="T334">agischer Nebel: Sichtweite 1m<text:tab/></text:span><text:span text:style-name="T335">4</text:span><text:span text:style-name="T334"> ätherischer Nebel: w4 Geister betreten die Welt</text:span></text:p>
      <text:p text:style-name="P171"><text:span text:style-name="T324"><text:s text:c="2"/>8</text:span><text:span text:style-name="T320"><text:tab/></text:span><text:span text:style-name="T337">Portal</text:span><text:span text:style-name="T338">: Wesen erscheint w3: </text:span><text:span text:style-name="T337">1</text:span><text:span text:style-name="T338"> elementar </text:span><text:span text:style-name="T337">2</text:span><text:span text:style-name="T338"> </text:span><text:span text:style-name="T339">D</text:span><text:span text:style-name="T338">ämon </text:span><text:span text:style-name="T337">3</text:span><text:span text:style-name="T338"> himmlisch <text:s text:c="2"/>w4+1 TW, </text:span><text:span text:style-name="T339">Reaktion </text:span><text:span text:style-name="T338">w5:</text:span></text:p>
      <text:p text:style-name="P171"><text:span text:style-name="T338"><text:tab/></text:span><text:span text:style-name="T337">1</text:span><text:span text:style-name="T338"> feindlich zu allen<text:tab/><text:tab/></text:span><text:span text:style-name="T337">2</text:span><text:span text:style-name="T338"> feindlich zu zufälligem Duellant, sonst neutral</text:span></text:p>
      <text:p text:style-name="P172"><text:span text:style-name="T338"><text:tab/></text:span><text:span text:style-name="T337">3</text:span><text:span text:style-name="T338"> freundlich zu zufälligem Duellant, sonst feindlich<text:tab/></text:span><text:span text:style-name="T337">4</text:span><text:span text:style-name="T338"> neutral<text:tab/><text:tab/></text:span><text:span text:style-name="T337">5</text:span><text:span text:style-name="T338"> freundlich zu allen</text:span></text:p>
      <text:p text:style-name="P169"><text:span text:style-name="T324"><text:s text:c="2"/>9</text:span><text:span text:style-name="T320"><text:tab/></text:span><text:span text:style-name="T340">Invasion</text:span><text:span text:style-name="T341">: </text:span><text:span text:style-name="T339">w4 Dämonen vom Typ w4 mit Reaktion </text:span><text:span text:style-name="T342">w5 (wie oben)</text:span></text:p>
      <text:p text:style-name="P173"><text:span text:style-name="T324">1</text:span><text:span text:style-name="T11">0</text:span><text:span text:style-name="T296"><text:tab/></text:span><text:span text:style-name="T343">Korruption</text:span><text:span text:style-name="T344">: </text:span><text:span text:style-name="T334">Zauber schlagen fehl, </text:span><text:span text:style-name="T344">w4+1 Verderbnis für </text:span><text:span text:style-name="T345">Duellanten</text:span></text:p>
      <text:p text:style-name="P174">Tabelle 5-7: Göttliche Ungnade<text:span text:style-name="T346"> </text:span><text:span text:style-name="T347">(</text:span><text:span text:style-name="T346">Zauberwurf – </text:span><text:span text:style-name="T347">Glücksmod</text:span><text:span text:style-name="T348">ifikator</text:span><text:span text:style-name="T347">) </text:span><text:span text:style-name="T346">* w4</text:span></text:p>
      <text:p text:style-name="P175"><text:span text:style-name="T66"><text:s text:c="2"/></text:span><text:span text:style-name="T24">1-</text:span><text:tab/>Du musst Buße tun <text:span text:style-name="T349">und</text:span> darfst 10 Minuten nur noch Gesänge und Gebetslieder von dir geben. *</text:p>
      <text:p text:style-name="P176"><text:s text:c="2"/><text:span text:style-name="T24">2</text:span><text:tab/>Du musst sofort um Vergebung bitten und dazu mindestens eine Stunde <text:span text:style-name="T350">am Stück </text:span>beten. Gelingt <text:span text:style-name="T350">es<text:tab/></text:span></text:p>
      <text:p text:style-name="P176"><text:span text:style-name="T350"><text:tab/>dir</text:span> in den folgenden 2 Stunden nicht, ernte<text:span text:style-name="T350">s</text:span>t <text:span text:style-name="T350">du</text:span> das Missfallen <text:span text:style-name="T350">d</text:span>einer Gottheit <text:span text:style-name="T350">und</text:span> erhältst -1 auf alle<text:tab/></text:p>
      <text:p text:style-name="P176"><text:tab/>Zauberwürfe, bis <text:span text:style-name="T350">du</text:span> die volle Stunde beendet ha<text:span text:style-name="T350">s</text:span>t. *<text:tab/><text:tab/><text:tab/><text:tab/><text:tab/><text:tab/><text:tab/><text:tab/><text:tab/><text:tab/></text:p>
      <text:p text:style-name="P175"><text:s text:c="2"/><text:span text:style-name="T24">3</text:span><text:tab/>Du musst die Macht deine<text:span text:style-name="T351">s</text:span> Gott<text:span text:style-name="T351">es</text:span> mehren, indem du bis zum Sonnenaufgang einen neuen Anhänger</text:p>
      <text:p text:style-name="P175"><text:tab/>finde<text:span text:style-name="T349">st</text:span> <text:span text:style-name="T351">oder</text:span> für 24 Stunden -1 auf alle Würfe <text:span text:style-name="T349">erleidest</text:span>.</text:p>
      <text:p text:style-name="P177"><text:s text:c="2"/><text:span text:style-name="T24">4</text:span><text:tab/>Du erleidest sofort -1 auf alle Zauberwürfe bis zum nächsten Tag.<text:tab/><text:tab/><text:tab/><text:tab/><text:tab/><text:tab/><text:tab/></text:p>
      <text:p text:style-name="P175"><text:s text:c="2"/><text:span text:style-name="T24">5</text:span><text:tab/>D<text:span text:style-name="T352">u</text:span> muss<text:span text:style-name="T352">t</text:span> <text:span text:style-name="T352">d</text:span>ich einer Prüfung <text:span text:style-name="T352">d</text:span>einer Demut unterziehen. Für den Rest des Tages muss<text:span text:style-name="T352">t</text:span> <text:span text:style-name="T352">du</text:span> <text:span text:style-name="T352">dich </text:span>allen</text:p>
      <text:p text:style-name="P175"><text:tab/>anderen Charakteren und Wesen fügen, als wären sie <text:span text:style-name="T352">d</text:span>eine Oberen. Versag<text:span text:style-name="T352">s</text:span>t <text:span text:style-name="T352">du</text:span> dabei (nach<text:line-break/><text:tab/>Ermessen des <text:span text:style-name="T352">Richters</text:span>), verlier<text:span text:style-name="T352">s</text:span>t <text:span text:style-name="T352">du</text:span> sofort für den Rest des Tages sämtliche Zauberfähigkeiten (auch<text:line-break/><text:tab/>Heilung und Hände auflegen).</text:p>
      <text:p text:style-name="P177"><text:s text:c="2"/><text:span text:style-name="T24">6</text:span><text:tab/>Du erleidest einen sofortigen Malus von -1 auf Hände auflegen, bis du dich auf eine Heilungs-Queste<text:tab/></text:p>
      <text:p text:style-name="P176"><text:tab/>begibst. Die Queste bestimm<text:span text:style-name="T352">s</text:span>t du selbst, aber es sollte um die Heilung von Verletzten, Blinden,<text:tab/><text:tab/></text:p>
      <text:p text:style-name="P176"><text:tab/>Lahmen und Kranken gehen. Ist die Mission vollendet, hebt dein Gott den Malus auf. Solange er<text:tab/><text:tab/></text:p>
      <text:p text:style-name="P176"><text:tab/>besteht, gilt er für Hände auflegen, auch wenn der normale Ungnadebereich auf 1 zurückgefallen ist.<text:tab/></text:p>
      <text:p text:style-name="P175"><text:s text:c="2"/><text:span text:style-name="T24">7</text:span><text:tab/>Du musst dich einer Glaubensprüfung unterziehen. Du wirst mit einer Krankheit geschlagen, die dich<text:line-break/><text:tab/>je 1 Punkt Stärke, Geschicklichkeit und Ausdauer kostet. D<text:span text:style-name="T353">ie</text:span> Attributspunkte heil<text:span text:style-name="T353">en</text:span> auf natürliche<text:line-break/><text:tab/>Weise um 1 Punkt pro Tag. Dir ist es verboten, sie magisch zu heilen. Falls du die Prüfung bestehst,<text:tab/></text:p>
      <text:p text:style-name="P175"><text:tab/>wird alles wie vorher, falls nicht vergrößert sich dein Ungnadebereich permanent um einen Punkt.</text:p>
      <text:p text:style-name="P177"><text:s text:c="2"/><text:span text:style-name="T24">8</text:span><text:tab/>Du erleidest für einen Tag -4 auf Zauberwürfe für den Zauber, durch den du in Ungnade gefallen bist.<text:tab/></text:p>
      <text:p text:style-name="P177"><text:tab/>Dies beinhaltet auch Hände auflegen und Unheiliges Vertreiben, falls diese die Ungnade einbrachten.<text:tab/></text:p>
      <text:p text:style-name="P175"><text:s text:c="2"/><text:span text:style-name="T24">9</text:span><text:tab/>Du erleidest sofort -2 auf alle Zauberwürfe bis zum nächsten Tag.</text:p>
      <text:p text:style-name="P177"><text:span text:style-name="T24">10</text:span><text:tab/>Du verlierst für einen Tag den Zugriff auf einen zufällig bestimmten Zauber des ersten Grades.<text:tab/><text:tab/></text:p>
      <text:p text:style-name="P175"><text:span text:style-name="T24">11</text:span><text:tab/>Dir wird von deiner Gottheit befohlen, deinen Glauben zu vertiefen, um ein besseres Verständnis</text:p>
      <text:p text:style-name="P175"><text:tab/>über deine Missetaten zu erlangen. Du erleidest sofort -2 auf alle Zauberwürfe. Die einzige<text:line-break/><text:tab/>Möglichkeit, diesen Malus aufzuheben, ist Meditation. Pro vollen Tag, den du in Meditation verbringt,<text:line-break/><text:tab/>darfst du einen Willenskraftwurf (Schwierigkeit 15) machen. Bei Erfolg wird der Malus aufgehoben.</text:p>
      <text:p text:style-name="P176"><text:span text:style-name="T24">12</text:span><text:tab/>Du wirst vorübergehend von deinem Gott verstoßen. Heute kannst du keine Erfahrung mehr<text:tab/><text:tab/></text:p>
      <text:p text:style-name="P176"><text:tab/><text:span text:style-name="T354">s</text:span>ammeln. Nachher kannst du wieder Erfahrung verdienen, aber es gibt keine Nachzahlung.<text:tab/><text:tab/><text:tab/></text:p>
      <text:p text:style-name="P175"><text:span text:style-name="T24">13</text:span><text:tab/>D<text:span text:style-name="T355">u</text:span> verlier<text:span text:style-name="T355">s</text:span>t den Zugriff auf zwei zufällig bestimmte Zauber des ersten Grades <text:span text:style-name="T355">f</text:span>ü<text:span text:style-name="T355">r 1 Tag.</text:span></text:p>
      <text:p text:style-name="P177"><text:span text:style-name="T24">14</text:span><text:tab/>Deine Gottheit wünscht zu prüfen, ob du wirklich den Glauben über die Freuden der Welt stellst.<text:tab/><text:tab/></text:p>
      <text:p text:style-name="P178"><text:tab/>Berechne dein Gesamtvermögen in Goldmünzen. Du erleidest dauerhaft -4 auf alle Zauberwürfe <text:span text:style-name="T355">bis<text:tab/></text:span></text:p>
      <text:p text:style-name="P178"><text:span text:style-name="T355"><text:tab/>du dich von 40% d</text:span>eines Gesamtvermögens <text:span text:style-name="T355">trennst (</text:span><text:span text:style-name="T356">+</text:span><text:span text:style-name="T355">1 pro 10%). </text:span>Opfern bedeutet: zerstören,<text:tab/><text:tab/></text:p>
      <text:p text:style-name="P178"><text:tab/>widmen, spenden, daraus einen Tempel oder eine Statue errichten etc.<text:tab/><text:tab/><text:tab/><text:tab/><text:tab/><text:tab/></text:p>
      <text:p text:style-name="P175"><text:span text:style-name="T24">15</text:span><text:tab/>Deine Gottheit ist heute nicht sehr nachsichtig. Wenn <text:span text:style-name="T357">du d</text:span>ich zur Nachtruhe leg<text:span text:style-name="T357">s</text:span>t, wird <text:span text:style-name="T357">d</text:span>ein</text:p>
      <text:p text:style-name="P175"><text:tab/>Ungnadebereich am kommenden Morgen nicht zurückgesetzt. Er wird auf den neuen Tag übertragen.</text:p>
      <text:p text:style-name="P177"><text:span text:style-name="T24">16</text:span><text:tab/>Dein Gott versagt dir für die nächsten w4 Tage deine Fähigkeit Hände aufzulegen.<text:tab/><text:tab/><text:tab/><text:tab/></text:p>
      <text:p text:style-name="P175"><text:span text:style-name="T24">17</text:span><text:tab/>Du verlierst für 24 Stunden den Zugriff auf w4+1 zufällig bestimmte Zauber.</text:p>
      <text:p text:style-name="P177"><text:span text:style-name="T24">18</text:span><text:tab/>Du bist für w4 Tage nicht in der Lage, Unheiliges zu vertreiben.<text:tab/><text:tab/><text:tab/><text:tab/><text:tab/><text:tab/><text:tab/><text:tab/></text:p>
      <text:p text:style-name="P175"><text:span text:style-name="T24">19</text:span><text:tab/>Du wirst mit einem körperlichen Mal deiner Treulosigkeit <text:span text:style-name="T358">befleckt</text:span>. Es hat die Gestalt eines Stigmas,</text:p>
      <text:p text:style-name="P175"><text:tab/>einer Tätowierung oder eines Geburtsmals, je nach deinen Glauben und deiner Verfehlung. Dieses</text:p>
      <text:p text:style-name="P175"><text:tab/>Zeichen ist für alle die dem gleichen Glauben angehören deutlich sichtbar, selbst durch Kleidung. Für</text:p>
      <text:p text:style-name="P175"><text:tab/>andere könnte es hingegen unsichtbar sein. Wer es sieht und dich darauf anspricht, dem musst du<text:line-break/><text:tab/>deine Sünden und deine Sühne beschreiben. Bewahrst du eine Woche trotz des Mals deinen Glauben,</text:p>
      <text:p text:style-name="P175"><text:tab/>verschwindet das Zeichen.</text:p>
      <text:p text:style-name="P178"><text:span text:style-name="T24">20+</text:span><text:tab/>Deine Fähigkeit Hände aufzulegen ist eingeschränkt. Du kannst sie für 24 Stunden <text:span text:style-name="T358">nur einmal </text:span>pro<text:tab/><text:tab/></text:p>
      <text:p text:style-name="P178"><text:tab/>Wesen einsetzen.<text:tab/><text:tab/><text:tab/><text:tab/><text:tab/><text:tab/><text:tab/><text:tab/><text:tab/><text:tab/><text:tab/><text:tab/><text:tab/><text:tab/><text:tab/><text:tab/></text:p>
      <text:p text:style-name="P177"><text:span text:style-name="T359"/></text:p>
      <text:p text:style-name="P179"><text:span text:style-name="T295">* Du musst sobald möglich beginnen. </text:span><text:span text:style-name="T360">I</text:span><text:span text:style-name="T295">m Kampf </text:span><text:span text:style-name="T361">kannst du </text:span><text:span text:style-name="T362">anfangen</text:span><text:span text:style-name="T295"> </text:span><text:span text:style-name="T362">wenn</text:span><text:span text:style-name="T295"> die Gefahr vorüber ist.</text:span></text:p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column table:style-name="Tabelle4.G"/>
        <table:table-column table:style-name="Tabelle4.H"/>
        <table:table-row>
          <table:table-cell table:style-name="Tabelle4.A1" office:value-type="string">
            <text:p text:style-name="P180">w24</text:p>
          </table:table-cell>
          <table:table-cell table:style-name="Tabelle4.A1" office:value-type="string">
            <text:p text:style-name="P181">Waffe</text:p>
          </table:table-cell>
          <table:table-cell table:style-name="Tabelle4.A1" office:value-type="string">
            <text:p text:style-name="P182">Schaden</text:p>
          </table:table-cell>
          <table:table-cell table:style-name="Tabelle4.A1" office:value-type="string">
            <text:p text:style-name="P182">Hinterhalt</text:p>
          </table:table-cell>
          <table:table-cell table:style-name="Tabelle4.A1" office:value-type="string">
            <text:p text:style-name="P182">Reichweite <text:span text:style-name="T363">m</text:span></text:p>
          </table:table-cell>
          <table:table-cell table:style-name="Tabelle4.A1" office:value-type="string">
            <text:p text:style-name="P182">Preis G<text:span text:style-name="T364">old</text:span></text:p>
          </table:table-cell>
          <table:table-cell table:style-name="Tabelle4.A1" office:value-type="string">
            <text:p text:style-name="P182">Munition</text:p>
          </table:table-cell>
          <table:table-cell table:style-name="Tabelle4.A1" office:value-type="string">
            <text:p text:style-name="P181">Anmerkung</text:p>
          </table:table-cell>
        </table:table-row>
        <table:table-row>
          <table:table-cell table:style-name="Tabelle4.A1" office:value-type="string">
            <text:p text:style-name="P183">1</text:p>
          </table:table-cell>
          <table:table-cell table:style-name="Tabelle4.A1" office:value-type="string">
            <text:p text:style-name="P184">Armbrust</text:p>
          </table:table-cell>
          <table:table-cell table:style-name="Tabelle4.A1" office:value-type="string">
            <text:p text:style-name="P185">w6</text:p>
          </table:table-cell>
          <table:table-cell table:style-name="Tabelle4.A1" office:value-type="string">
            <text:p text:style-name="P185"/>
          </table:table-cell>
          <table:table-cell table:style-name="Tabelle4.A1" office:value-type="string">
            <text:p text:style-name="P185">24/48/72</text:p>
          </table:table-cell>
          <table:table-cell table:style-name="Tabelle4.A1" office:value-type="string">
            <text:p text:style-name="P186">30</text:p>
          </table:table-cell>
          <table:table-cell table:style-name="Tabelle4.A1" office:value-type="string">
            <text:p text:style-name="P187">Bolzen</text:p>
          </table:table-cell>
          <table:table-cell table:style-name="Tabelle4.A1" office:value-type="string">
            <text:p text:style-name="P187">2H: Ini w16</text:p>
          </table:table-cell>
        </table:table-row>
        <table:table-row table:style-name="Tabelle4.3">
          <table:table-cell table:style-name="Tabelle4.A3" office:value-type="string">
            <text:p text:style-name="P183">2</text:p>
          </table:table-cell>
          <table:table-cell table:style-name="Tabelle4.A1" office:value-type="string">
            <text:p text:style-name="P187">Blasrohr</text:p>
          </table:table-cell>
          <table:table-cell table:style-name="Tabelle4.A1" office:value-type="string">
            <text:p text:style-name="P185">w3</text:p>
          </table:table-cell>
          <table:table-cell table:style-name="Tabelle4.A1" office:value-type="string">
            <text:p text:style-name="P185">w5</text:p>
          </table:table-cell>
          <table:table-cell table:style-name="Tabelle4.A1" office:value-type="string">
            <text:p text:style-name="P185">6/12/18</text:p>
          </table:table-cell>
          <table:table-cell table:style-name="Tabelle4.A1" office:value-type="string">
            <text:p text:style-name="P186">6</text:p>
          </table:table-cell>
          <table:table-cell table:style-name="Tabelle4.A1" office:value-type="string">
            <text:p text:style-name="P187">Rohrpfeil</text:p>
          </table:table-cell>
          <table:table-cell table:style-name="Tabelle4.A1" office:value-type="string">
            <text:p text:style-name="P188"/>
          </table:table-cell>
        </table:table-row>
        <table:table-row>
          <table:table-cell table:style-name="Tabelle4.A1" office:value-type="string">
            <text:p text:style-name="P183">3</text:p>
          </table:table-cell>
          <table:table-cell table:style-name="Tabelle4.A1" office:value-type="string">
            <text:p text:style-name="P187">Dolch</text:p>
          </table:table-cell>
          <table:table-cell table:style-name="Tabelle4.A1" office:value-type="string">
            <text:p text:style-name="P185">w4</text:p>
          </table:table-cell>
          <table:table-cell table:style-name="Tabelle4.A1" office:value-type="string">
            <text:p text:style-name="P185">w10</text:p>
          </table:table-cell>
          <table:table-cell table:style-name="Tabelle4.A1" office:value-type="string">
            <text:p text:style-name="P185">3/6/9</text:p>
          </table:table-cell>
          <table:table-cell table:style-name="Tabelle4.A1" office:value-type="string">
            <text:p text:style-name="P186">3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9">Stärke <text:span text:style-name="T363">wenn</text:span> <text:span text:style-name="T363">n</text:span>ah</text:p>
          </table:table-cell>
        </table:table-row>
        <table:table-row table:style-name="Tabelle4.5">
          <table:table-cell table:style-name="Tabelle4.A5" office:value-type="string">
            <text:p text:style-name="P190">4</text:p>
          </table:table-cell>
          <table:table-cell table:style-name="Tabelle4.A1" office:value-type="string">
            <text:p text:style-name="P187">Flegel</text:p>
          </table:table-cell>
          <table:table-cell table:style-name="Tabelle4.A1" office:value-type="string">
            <text:p text:style-name="P185">w6</text:p>
          </table:table-cell>
          <table:table-cell table:style-name="Tabelle4.A1" office:value-type="string">
            <text:p text:style-name="P185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86">6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8"/>
          </table:table-cell>
        </table:table-row>
        <table:table-row>
          <table:table-cell table:style-name="Tabelle4.A1" office:value-type="string">
            <text:p text:style-name="P183">5</text:p>
          </table:table-cell>
          <table:table-cell table:style-name="Tabelle4.A1" office:value-type="string">
            <text:p text:style-name="P187">Handaxt</text:p>
          </table:table-cell>
          <table:table-cell table:style-name="Tabelle4.A1" office:value-type="string">
            <text:p text:style-name="P185">w6</text:p>
          </table:table-cell>
          <table:table-cell table:style-name="Tabelle4.A1" office:value-type="string">
            <text:p text:style-name="P185"/>
          </table:table-cell>
          <table:table-cell table:style-name="Tabelle4.A1" office:value-type="string">
            <text:p text:style-name="P185">3/6/9</text:p>
          </table:table-cell>
          <table:table-cell table:style-name="Tabelle4.A1" office:value-type="string">
            <text:p text:style-name="P186">4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9">Stärke <text:span text:style-name="T363">wenn</text:span> <text:span text:style-name="T363">n</text:span>ah</text:p>
          </table:table-cell>
        </table:table-row>
        <table:table-row table:style-name="Tabelle4.3">
          <table:table-cell table:style-name="Tabelle4.A1" office:value-type="string">
            <text:p text:style-name="P183">6</text:p>
          </table:table-cell>
          <table:table-cell table:style-name="Tabelle4.A1" office:value-type="string">
            <text:p text:style-name="P187">Keule</text:p>
          </table:table-cell>
          <table:table-cell table:style-name="Tabelle4.A1" office:value-type="string">
            <text:p text:style-name="P185">w4</text:p>
          </table:table-cell>
          <table:table-cell table:style-name="Tabelle4.A1" office:value-type="string">
            <text:p text:style-name="P185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86">3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8"/>
          </table:table-cell>
        </table:table-row>
        <table:table-row>
          <table:table-cell table:style-name="Tabelle4.A1" office:value-type="string">
            <text:p text:style-name="P183">7</text:p>
          </table:table-cell>
          <table:table-cell table:style-name="Tabelle4.A1" office:value-type="string">
            <text:p text:style-name="P187">Kriegshammer</text:p>
          </table:table-cell>
          <table:table-cell table:style-name="Tabelle4.A1" office:value-type="string">
            <text:p text:style-name="P185">w8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86">5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8"/>
          </table:table-cell>
        </table:table-row>
        <table:table-row table:style-name="Tabelle4.3">
          <table:table-cell table:style-name="Tabelle4.A1" office:value-type="string">
            <text:p text:style-name="P183">8</text:p>
          </table:table-cell>
          <table:table-cell table:style-name="Tabelle4.A1" office:value-type="string">
            <text:p text:style-name="P187">Kurzbogen</text:p>
          </table:table-cell>
          <table:table-cell table:style-name="Tabelle4.A1" office:value-type="string">
            <text:p text:style-name="P185">w6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85">15/30/45</text:p>
          </table:table-cell>
          <table:table-cell table:style-name="Tabelle4.A1" office:value-type="string">
            <text:p text:style-name="P186">25</text:p>
          </table:table-cell>
          <table:table-cell table:style-name="Tabelle4.A1" office:value-type="string">
            <text:p text:style-name="P184">Pfeil</text:p>
          </table:table-cell>
          <table:table-cell table:style-name="Tabelle4.A1" office:value-type="string">
            <text:p text:style-name="P187">2H: Ini w16</text:p>
          </table:table-cell>
        </table:table-row>
        <table:table-row>
          <table:table-cell table:style-name="Tabelle4.A1" office:value-type="string">
            <text:p text:style-name="P183">9</text:p>
          </table:table-cell>
          <table:table-cell table:style-name="Tabelle4.A1" office:value-type="string">
            <text:p text:style-name="P187">Kurzschwert</text:p>
          </table:table-cell>
          <table:table-cell table:style-name="Tabelle4.A1" office:value-type="string">
            <text:p text:style-name="P185">w6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86">7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8"/>
          </table:table-cell>
        </table:table-row>
        <table:table-row table:style-name="Tabelle4.3">
          <table:table-cell table:style-name="Tabelle4.A1" office:value-type="string">
            <text:p text:style-name="P183">10</text:p>
          </table:table-cell>
          <table:table-cell table:style-name="Tabelle4.A1" office:value-type="string">
            <text:p text:style-name="P187">Langbogen</text:p>
          </table:table-cell>
          <table:table-cell table:style-name="Tabelle4.A1" office:value-type="string">
            <text:p text:style-name="P185">w6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85">21/42/63</text:p>
          </table:table-cell>
          <table:table-cell table:style-name="Tabelle4.A1" office:value-type="string">
            <text:p text:style-name="P186">40</text:p>
          </table:table-cell>
          <table:table-cell table:style-name="Tabelle4.A1" office:value-type="string">
            <text:p text:style-name="P184">Pfeil</text:p>
          </table:table-cell>
          <table:table-cell table:style-name="Tabelle4.A1" office:value-type="string">
            <text:p text:style-name="P187">2H: Ini w16</text:p>
          </table:table-cell>
        </table:table-row>
        <table:table-row>
          <table:table-cell table:style-name="Tabelle4.A1" office:value-type="string">
            <text:p text:style-name="P183">11</text:p>
          </table:table-cell>
          <table:table-cell table:style-name="Tabelle4.A1" office:value-type="string">
            <text:p text:style-name="P187">Langschwert</text:p>
          </table:table-cell>
          <table:table-cell table:style-name="Tabelle4.A1" office:value-type="string">
            <text:p text:style-name="P185">w8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86">10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8"/>
          </table:table-cell>
        </table:table-row>
        <table:table-row table:style-name="Tabelle4.3">
          <table:table-cell table:style-name="Tabelle4.A1" office:value-type="string">
            <text:p text:style-name="P183">12</text:p>
          </table:table-cell>
          <table:table-cell table:style-name="Tabelle4.A1" office:value-type="string">
            <text:p text:style-name="P192">Reiterlanze</text:p>
          </table:table-cell>
          <table:table-cell table:style-name="Tabelle4.A1" office:value-type="string">
            <text:p text:style-name="P193">2w12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4">25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7">2H: Ini w16</text:p>
          </table:table-cell>
        </table:table-row>
        <table:table-row>
          <table:table-cell table:style-name="Tabelle4.A1" office:value-type="string">
            <text:p text:style-name="P183">13</text:p>
          </table:table-cell>
          <table:table-cell table:style-name="Tabelle4.A1" office:value-type="string">
            <text:p text:style-name="P192">Schleuder</text:p>
          </table:table-cell>
          <table:table-cell table:style-name="Tabelle4.A1" office:value-type="string">
            <text:p text:style-name="P193">w4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5">12/24/48</text:p>
          </table:table-cell>
          <table:table-cell table:style-name="Tabelle4.A1" office:value-type="string">
            <text:p text:style-name="P194">2</text:p>
          </table:table-cell>
          <table:table-cell table:style-name="Tabelle4.A1" office:value-type="string">
            <text:p text:style-name="P184">Geschoss</text:p>
          </table:table-cell>
          <table:table-cell table:style-name="Tabelle4.A1" office:value-type="string">
            <text:p text:style-name="P189">Stärke <text:span text:style-name="T363">wenn</text:span> <text:span text:style-name="T363">n</text:span>ah</text:p>
          </table:table-cell>
        </table:table-row>
        <table:table-row table:style-name="Tabelle4.3">
          <table:table-cell table:style-name="Tabelle4.A1" office:value-type="string">
            <text:p text:style-name="P183">14</text:p>
          </table:table-cell>
          <table:table-cell table:style-name="Tabelle4.A1" office:value-type="string">
            <text:p text:style-name="P192">Speer</text:p>
          </table:table-cell>
          <table:table-cell table:style-name="Tabelle4.A1" office:value-type="string">
            <text:p text:style-name="P193">w8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5">3/6/9</text:p>
          </table:table-cell>
          <table:table-cell table:style-name="Tabelle4.A1" office:value-type="string">
            <text:p text:style-name="P194">3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96">2x vom Reittier</text:p>
          </table:table-cell>
        </table:table-row>
        <table:table-row>
          <table:table-cell table:style-name="Tabelle4.A1" office:value-type="string">
            <text:p text:style-name="P183">15</text:p>
          </table:table-cell>
          <table:table-cell table:style-name="Tabelle4.A1" office:value-type="string">
            <text:p text:style-name="P192">Stab</text:p>
          </table:table-cell>
          <table:table-cell table:style-name="Tabelle4.A1" office:value-type="string">
            <text:p text:style-name="P193">w4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4">0,5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8"/>
          </table:table-cell>
        </table:table-row>
        <table:table-row table:style-name="Tabelle4.3">
          <table:table-cell table:style-name="Tabelle4.A1" office:value-type="string">
            <text:p text:style-name="P183">16</text:p>
          </table:table-cell>
          <table:table-cell table:style-name="Tabelle4.A1" office:value-type="string">
            <text:p text:style-name="P192">Stangenwaffe</text:p>
          </table:table-cell>
          <table:table-cell table:style-name="Tabelle4.A1" office:value-type="string">
            <text:p text:style-name="P193">w10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7">7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7">2H: Ini w16</text:p>
          </table:table-cell>
        </table:table-row>
        <table:table-row>
          <table:table-cell table:style-name="Tabelle4.A1" office:value-type="string">
            <text:p text:style-name="P183">17</text:p>
          </table:table-cell>
          <table:table-cell table:style-name="Tabelle4.A1" office:value-type="string">
            <text:p text:style-name="P192">Streitaxt</text:p>
          </table:table-cell>
          <table:table-cell table:style-name="Tabelle4.A1" office:value-type="string">
            <text:p text:style-name="P193">w10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7">7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7">2H: Ini w16</text:p>
          </table:table-cell>
        </table:table-row>
        <table:table-row table:style-name="Tabelle4.3">
          <table:table-cell table:style-name="Tabelle4.A1" office:value-type="string">
            <text:p text:style-name="P183">18</text:p>
          </table:table-cell>
          <table:table-cell table:style-name="Tabelle4.A1" office:value-type="string">
            <text:p text:style-name="P192">Streitkolben</text:p>
          </table:table-cell>
          <table:table-cell table:style-name="Tabelle4.A1" office:value-type="string">
            <text:p text:style-name="P198">w6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7">5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8"/>
          </table:table-cell>
        </table:table-row>
        <table:table-row>
          <table:table-cell table:style-name="Tabelle4.A1" office:value-type="string">
            <text:p text:style-name="P183">19</text:p>
          </table:table-cell>
          <table:table-cell table:style-name="Tabelle4.A1" office:value-type="string">
            <text:p text:style-name="P192">Totschläger</text:p>
          </table:table-cell>
          <table:table-cell table:style-name="Tabelle4.A1" office:value-type="string">
            <text:p text:style-name="P198">w3</text:p>
          </table:table-cell>
          <table:table-cell table:style-name="Tabelle4.A1" office:value-type="string">
            <text:p text:style-name="P198">2w6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7">3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8"/>
          </table:table-cell>
        </table:table-row>
        <table:table-row table:style-name="Tabelle4.3">
          <table:table-cell table:style-name="Tabelle4.A1" office:value-type="string">
            <text:p text:style-name="P199">20</text:p>
          </table:table-cell>
          <table:table-cell table:style-name="Tabelle4.A1" office:value-type="string">
            <text:p text:style-name="P200">Wurfpfeil</text:p>
          </table:table-cell>
          <table:table-cell table:style-name="Tabelle4.A1" office:value-type="string">
            <text:p text:style-name="P201">w4</text:p>
          </table:table-cell>
          <table:table-cell table:style-name="Tabelle4.A1" office:value-type="string">
            <text:p text:style-name="P202"/>
          </table:table-cell>
          <table:table-cell table:style-name="Tabelle4.A1" office:value-type="string">
            <text:p text:style-name="P201">5/10/15</text:p>
          </table:table-cell>
          <table:table-cell table:style-name="Tabelle4.A1" office:value-type="string">
            <text:p text:style-name="P203">5</text:p>
          </table:table-cell>
          <table:table-cell table:style-name="Tabelle4.A1" office:value-type="string">
            <text:p text:style-name="P204"/>
          </table:table-cell>
          <table:table-cell table:style-name="Tabelle4.A1" office:value-type="string">
            <text:p text:style-name="P205">Stärke <text:span text:style-name="T363">wenn</text:span> <text:span text:style-name="T363">n</text:span>ah</text:p>
          </table:table-cell>
        </table:table-row>
        <table:table-row>
          <table:table-cell table:style-name="Tabelle4.A1" office:value-type="string">
            <text:p text:style-name="P183">21</text:p>
          </table:table-cell>
          <table:table-cell table:style-name="Tabelle4.A1" office:value-type="string">
            <text:p text:style-name="P192">Wurfspeer</text:p>
          </table:table-cell>
          <table:table-cell table:style-name="Tabelle4.A1" office:value-type="string">
            <text:p text:style-name="P193">w6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3">9/18/27</text:p>
          </table:table-cell>
          <table:table-cell table:style-name="Tabelle4.A1" office:value-type="string">
            <text:p text:style-name="P197">1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9">Stärke <text:span text:style-name="T363">wenn</text:span> <text:span text:style-name="T363">n</text:span>ah</text:p>
          </table:table-cell>
        </table:table-row>
        <table:table-row table:style-name="Tabelle4.3">
          <table:table-cell table:style-name="Tabelle4.A1" office:value-type="string">
            <text:p text:style-name="P183">22</text:p>
          </table:table-cell>
          <table:table-cell table:style-name="Tabelle4.A1" office:value-type="string">
            <text:p text:style-name="P192">Würgedraht/Garotte</text:p>
          </table:table-cell>
          <table:table-cell table:style-name="Tabelle4.A1" office:value-type="string">
            <text:p text:style-name="P191">-</text:p>
          </table:table-cell>
          <table:table-cell table:style-name="Tabelle4.A1" office:value-type="string">
            <text:p text:style-name="P193">3w4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7">2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7">2H: Ini w16</text:p>
          </table:table-cell>
        </table:table-row>
        <table:table-row>
          <table:table-cell table:style-name="Tabelle4.A1" office:value-type="string">
            <text:p text:style-name="P183">23</text:p>
          </table:table-cell>
          <table:table-cell table:style-name="Tabelle4.A1" office:value-type="string">
            <text:p text:style-name="P192">Zweihänder</text:p>
          </table:table-cell>
          <table:table-cell table:style-name="Tabelle4.A1" office:value-type="string">
            <text:p text:style-name="P193">w10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7">15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7">2H: Ini w16</text:p>
          </table:table-cell>
        </table:table-row>
        <table:table-row table:style-name="Tabelle4.3">
          <table:table-cell table:style-name="Tabelle4.A1" office:value-type="string">
            <text:p text:style-name="P183">24</text:p>
          </table:table-cell>
          <table:table-cell table:style-name="Tabelle4.A1" office:value-type="string">
            <text:p text:style-name="P192">Phiole Weihwasser</text:p>
          </table:table-cell>
          <table:table-cell table:style-name="Tabelle4.A1" office:value-type="string">
            <text:p text:style-name="P193">w4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3">3/6/9</text:p>
          </table:table-cell>
          <table:table-cell table:style-name="Tabelle4.A1" office:value-type="string">
            <text:p text:style-name="P197">25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206">nur Unheilige</text:p>
          </table:table-cell>
        </table:table-row>
        <table:table-row>
          <table:table-cell table:style-name="Tabelle4.A1" office:value-type="string">
            <text:p text:style-name="P183">25</text:p>
          </table:table-cell>
          <table:table-cell table:style-name="Tabelle4.A1" office:value-type="string">
            <text:p text:style-name="P192">Fläschchen Öl</text:p>
          </table:table-cell>
          <table:table-cell table:style-name="Tabelle4.A1" office:value-type="string">
            <text:p text:style-name="P193">w6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3">5/10/15</text:p>
          </table:table-cell>
          <table:table-cell table:style-name="Tabelle4.A1" office:value-type="string">
            <text:p text:style-name="P194">0,2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206">Feuerschaden*</text:p>
          </table:table-cell>
        </table:table-row>
        <table:table-row table:style-name="Tabelle4.3">
          <table:table-cell table:style-name="Tabelle4.A1" office:value-type="string">
            <text:p text:style-name="P183">26</text:p>
          </table:table-cell>
          <table:table-cell table:style-name="Tabelle4.A1" office:value-type="string">
            <text:p text:style-name="P192">Mithril Dolch</text:p>
          </table:table-cell>
          <table:table-cell table:style-name="Tabelle4.A1" office:value-type="string">
            <text:p text:style-name="P193">w4</text:p>
          </table:table-cell>
          <table:table-cell table:style-name="Tabelle4.A1" office:value-type="string">
            <text:p text:style-name="P193">w10</text:p>
          </table:table-cell>
          <table:table-cell table:style-name="Tabelle4.A1" office:value-type="string">
            <text:p text:style-name="P193">3/6/9</text:p>
          </table:table-cell>
          <table:table-cell table:style-name="Tabelle4.A1" office:value-type="string">
            <text:p text:style-name="P194">12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206">Stärke <text:span text:style-name="T363">wenn</text:span> <text:span text:style-name="T363">n</text:span>ah</text:p>
          </table:table-cell>
        </table:table-row>
        <table:table-row>
          <table:table-cell table:style-name="Tabelle4.A1" office:value-type="string">
            <text:p text:style-name="P183">27</text:p>
          </table:table-cell>
          <table:table-cell table:style-name="Tabelle4.A1" office:value-type="string">
            <text:p text:style-name="P192">Mithril Kurzschwert</text:p>
          </table:table-cell>
          <table:table-cell table:style-name="Tabelle4.A1" office:value-type="string">
            <text:p text:style-name="P193">w6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4">28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8"/>
          </table:table-cell>
        </table:table-row>
        <table:table-row table:style-name="Tabelle4.3">
          <table:table-cell table:style-name="Tabelle4.A1" office:value-type="string">
            <text:p text:style-name="P183">28</text:p>
          </table:table-cell>
          <table:table-cell table:style-name="Tabelle4.A1" office:value-type="string">
            <text:p text:style-name="P192">Mithril Langschwert</text:p>
          </table:table-cell>
          <table:table-cell table:style-name="Tabelle4.A1" office:value-type="string">
            <text:p text:style-name="P193">w8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4">40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8"/>
          </table:table-cell>
        </table:table-row>
        <table:table-row table:style-name="Tabelle4.30">
          <table:table-cell table:style-name="Tabelle4.A1" office:value-type="string">
            <text:p text:style-name="P183">29</text:p>
          </table:table-cell>
          <table:table-cell table:style-name="Tabelle4.A1" office:value-type="string">
            <text:p text:style-name="P192">Mithril Rapier</text:p>
          </table:table-cell>
          <table:table-cell table:style-name="Tabelle4.A1" office:value-type="string">
            <text:p text:style-name="P193">w8</text:p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1"/>
          </table:table-cell>
          <table:table-cell table:style-name="Tabelle4.A1" office:value-type="string">
            <text:p text:style-name="P194">60</text:p>
          </table:table-cell>
          <table:table-cell table:style-name="Tabelle4.A1" office:value-type="string">
            <text:p text:style-name="P188"/>
          </table:table-cell>
          <table:table-cell table:style-name="Tabelle4.A1" office:value-type="string">
            <text:p text:style-name="P188"/>
          </table:table-cell>
        </table:table-row>
      </table:table>
      <text:p text:style-name="P207"><text:span text:style-name="T365">* </text:span><text:span text:style-name="T295">Feuerschaden, Reflex 10 zum löschen, sonst w6 pro Runde, brennt für 6 Stunden in Laterne</text:span></text:p>
      <text:p text:style-name="P208"><text:span text:style-name="T295"/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row>
          <table:table-cell table:style-name="Tabelle5.A1" office:value-type="string">
            <text:p text:style-name="P209"/>
          </table:table-cell>
          <table:table-cell table:style-name="Tabelle5.A1" office:value-type="string">
            <text:p text:style-name="P209">Munition</text:p>
          </table:table-cell>
          <table:table-cell table:style-name="Tabelle5.A1" office:value-type="string">
            <text:p text:style-name="P210">Anzahl</text:p>
          </table:table-cell>
          <table:table-cell table:style-name="Tabelle5.A1" office:value-type="string">
            <text:p text:style-name="P210">Preis G<text:span text:style-name="T364">old</text:span></text:p>
          </table:table-cell>
        </table:table-row>
        <table:table-row>
          <table:table-cell table:style-name="Tabelle5.A1" office:value-type="string">
            <text:p text:style-name="P209">1</text:p>
          </table:table-cell>
          <table:table-cell table:style-name="Tabelle5.A1" office:value-type="string">
            <text:p text:style-name="P211">Bolzen</text:p>
          </table:table-cell>
          <table:table-cell table:style-name="Tabelle5.A1" office:value-type="string">
            <text:p text:style-name="P212">30</text:p>
          </table:table-cell>
          <table:table-cell table:style-name="Tabelle5.A1" office:value-type="string">
            <text:p text:style-name="P212">10</text:p>
          </table:table-cell>
        </table:table-row>
        <table:table-row table:style-name="Tabelle5.3">
          <table:table-cell table:style-name="Tabelle5.A1" office:value-type="string">
            <text:p text:style-name="P209">2</text:p>
          </table:table-cell>
          <table:table-cell table:style-name="Tabelle5.A1" office:value-type="string">
            <text:p text:style-name="P211">Pfeil</text:p>
          </table:table-cell>
          <table:table-cell table:style-name="Tabelle5.A1" office:value-type="string">
            <text:p text:style-name="P212">20</text:p>
          </table:table-cell>
          <table:table-cell table:style-name="Tabelle5.A1" office:value-type="string">
            <text:p text:style-name="P212">5</text:p>
          </table:table-cell>
        </table:table-row>
        <table:table-row>
          <table:table-cell table:style-name="Tabelle5.A1" office:value-type="string">
            <text:p text:style-name="P209">3</text:p>
          </table:table-cell>
          <table:table-cell table:style-name="Tabelle5.A1" office:value-type="string">
            <text:p text:style-name="P211">Silberpfeil</text:p>
          </table:table-cell>
          <table:table-cell table:style-name="Tabelle5.A1" office:value-type="string">
            <text:p text:style-name="P212">1</text:p>
          </table:table-cell>
          <table:table-cell table:style-name="Tabelle5.A1" office:value-type="string">
            <text:p text:style-name="P212">5</text:p>
          </table:table-cell>
        </table:table-row>
        <table:table-row table:style-name="Tabelle5.3">
          <table:table-cell table:style-name="Tabelle5.A1" office:value-type="string">
            <text:p text:style-name="P209">4</text:p>
          </table:table-cell>
          <table:table-cell table:style-name="Tabelle5.A1" office:value-type="string">
            <text:p text:style-name="P211">Rohrpfeil</text:p>
          </table:table-cell>
          <table:table-cell table:style-name="Tabelle5.A1" office:value-type="string">
            <text:p text:style-name="P212">30</text:p>
          </table:table-cell>
          <table:table-cell table:style-name="Tabelle5.A1" office:value-type="string">
            <text:p text:style-name="P212">1</text:p>
          </table:table-cell>
        </table:table-row>
        <table:table-row table:style-name="Tabelle5.6">
          <table:table-cell table:style-name="Tabelle5.A1" office:value-type="string">
            <text:p text:style-name="P209">5</text:p>
          </table:table-cell>
          <table:table-cell table:style-name="Tabelle5.A1" office:value-type="string">
            <text:p text:style-name="P211">Geschoss</text:p>
          </table:table-cell>
          <table:table-cell table:style-name="Tabelle5.A1" office:value-type="string">
            <text:p text:style-name="P212">30</text:p>
          </table:table-cell>
          <table:table-cell table:style-name="Tabelle5.A1" office:value-type="string">
            <text:p text:style-name="P212">1</text:p>
          </table:table-cell>
        </table:table-row>
      </table:table>
      <text:p text:style-name="P208"><text:span text:style-name="T295"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column table:style-name="Tabelle6.F"/>
        <table:table-column table:style-name="Tabelle6.G"/>
        <table:table-row>
          <table:table-cell table:style-name="Tabelle6.A1" office:value-type="string">
            <text:p text:style-name="P213"/>
          </table:table-cell>
          <table:table-cell table:style-name="Tabelle6.A1" office:value-type="string">
            <text:p text:style-name="P214">Rüstungsname</text:p>
          </table:table-cell>
          <table:table-cell table:style-name="Tabelle6.A1" office:value-type="string">
            <text:p text:style-name="P215">RK Bonus</text:p>
          </table:table-cell>
          <table:table-cell table:style-name="Tabelle6.A1" office:value-type="string">
            <text:p text:style-name="P215">Malus</text:p>
          </table:table-cell>
          <table:table-cell table:style-name="Tabelle6.A1" office:value-type="string">
            <text:p text:style-name="P215">Bewegung</text:p>
          </table:table-cell>
          <table:table-cell table:style-name="Tabelle6.A1" office:value-type="string">
            <text:p text:style-name="P215">Partzerwürfel</text:p>
          </table:table-cell>
          <table:table-cell table:style-name="Tabelle6.A1" office:value-type="string">
            <text:p text:style-name="P216">Preis Gold</text:p>
          </table:table-cell>
        </table:table-row>
        <table:table-row>
          <table:table-cell table:style-name="Tabelle6.A1" office:value-type="string">
            <text:p text:style-name="P216">0</text:p>
          </table:table-cell>
          <table:table-cell table:style-name="Tabelle6.A1" office:value-type="string">
            <text:p text:style-name="P188">ungerüstet</text:p>
          </table:table-cell>
          <table:table-cell table:style-name="Tabelle6.A1" office:value-type="string">
            <text:p text:style-name="P217">+0</text:p>
          </table:table-cell>
          <table:table-cell table:style-name="Tabelle6.A1" office:value-type="string">
            <text:p text:style-name="P191"/>
          </table:table-cell>
          <table:table-cell table:style-name="Tabelle6.A1" office:value-type="string">
            <text:p text:style-name="P191"/>
          </table:table-cell>
          <table:table-cell table:style-name="Tabelle6.A1" office:value-type="string">
            <text:p text:style-name="P217">w8</text:p>
          </table:table-cell>
          <table:table-cell table:style-name="Tabelle6.A1" office:value-type="string">
            <text:p text:style-name="P218"/>
          </table:table-cell>
        </table:table-row>
        <table:table-row table:style-name="Tabelle6.3">
          <table:table-cell table:style-name="Tabelle6.A1" office:value-type="string">
            <text:p text:style-name="P216">1</text:p>
          </table:table-cell>
          <table:table-cell table:style-name="Tabelle6.A1" office:value-type="string">
            <text:p text:style-name="P188">Waffenrock</text:p>
          </table:table-cell>
          <table:table-cell table:style-name="Tabelle6.A1" office:value-type="string">
            <text:p text:style-name="P217">+1</text:p>
          </table:table-cell>
          <table:table-cell table:style-name="Tabelle6.A1" office:value-type="string">
            <text:p text:style-name="P191"/>
          </table:table-cell>
          <table:table-cell table:style-name="Tabelle6.A1" office:value-type="string">
            <text:p text:style-name="P191"/>
          </table:table-cell>
          <table:table-cell table:style-name="Tabelle6.A1" office:value-type="string">
            <text:p text:style-name="P217">w12</text:p>
          </table:table-cell>
          <table:table-cell table:style-name="Tabelle6.A1" office:value-type="string">
            <text:p text:style-name="P219">5</text:p>
          </table:table-cell>
        </table:table-row>
        <table:table-row>
          <table:table-cell table:style-name="Tabelle6.A1" office:value-type="string">
            <text:p text:style-name="P216">2</text:p>
          </table:table-cell>
          <table:table-cell table:style-name="Tabelle6.A1" office:value-type="string">
            <text:p text:style-name="P188">Lederrüstung</text:p>
          </table:table-cell>
          <table:table-cell table:style-name="Tabelle6.A1" office:value-type="string">
            <text:p text:style-name="P217">+2</text:p>
          </table:table-cell>
          <table:table-cell table:style-name="Tabelle6.A1" office:value-type="string">
            <text:p text:style-name="P191">-<text:span text:style-name="T364">1</text:span></text:p>
          </table:table-cell>
          <table:table-cell table:style-name="Tabelle6.A1" office:value-type="string">
            <text:p text:style-name="P191"/>
          </table:table-cell>
          <table:table-cell table:style-name="Tabelle6.A1" office:value-type="string">
            <text:p text:style-name="P217">w12</text:p>
          </table:table-cell>
          <table:table-cell table:style-name="Tabelle6.A1" office:value-type="string">
            <text:p text:style-name="P219">20</text:p>
          </table:table-cell>
        </table:table-row>
        <table:table-row table:style-name="Tabelle6.3">
          <table:table-cell table:style-name="Tabelle6.A1" office:value-type="string">
            <text:p text:style-name="P216">3</text:p>
          </table:table-cell>
          <table:table-cell table:style-name="Tabelle6.A1" office:value-type="string">
            <text:p text:style-name="P188">Fellrüstung</text:p>
          </table:table-cell>
          <table:table-cell table:style-name="Tabelle6.A1" office:value-type="string">
            <text:p text:style-name="P217">+3</text:p>
          </table:table-cell>
          <table:table-cell table:style-name="Tabelle6.A1" office:value-type="string">
            <text:p text:style-name="P191">-<text:span text:style-name="T364">3</text:span></text:p>
          </table:table-cell>
          <table:table-cell table:style-name="Tabelle6.A1" office:value-type="string">
            <text:p text:style-name="P191"/>
          </table:table-cell>
          <table:table-cell table:style-name="Tabelle6.A1" office:value-type="string">
            <text:p text:style-name="P217">w16</text:p>
          </table:table-cell>
          <table:table-cell table:style-name="Tabelle6.A1" office:value-type="string">
            <text:p text:style-name="P219">30</text:p>
          </table:table-cell>
        </table:table-row>
        <table:table-row>
          <table:table-cell table:style-name="Tabelle6.A1" office:value-type="string">
            <text:p text:style-name="P216">4</text:p>
          </table:table-cell>
          <table:table-cell table:style-name="Tabelle6.A1" office:value-type="string">
            <text:p text:style-name="P188">Beschlagene Lederrüstung</text:p>
          </table:table-cell>
          <table:table-cell table:style-name="Tabelle6.A1" office:value-type="string">
            <text:p text:style-name="P217">+3</text:p>
          </table:table-cell>
          <table:table-cell table:style-name="Tabelle6.A1" office:value-type="string">
            <text:p text:style-name="P191">-<text:span text:style-name="T364">2</text:span></text:p>
          </table:table-cell>
          <table:table-cell table:style-name="Tabelle6.A1" office:value-type="string">
            <text:p text:style-name="P191"/>
          </table:table-cell>
          <table:table-cell table:style-name="Tabelle6.A1" office:value-type="string">
            <text:p text:style-name="P217">w12</text:p>
          </table:table-cell>
          <table:table-cell table:style-name="Tabelle6.A1" office:value-type="string">
            <text:p text:style-name="P219">45</text:p>
          </table:table-cell>
        </table:table-row>
        <table:table-row table:style-name="Tabelle6.3">
          <table:table-cell table:style-name="Tabelle6.A1" office:value-type="string">
            <text:p text:style-name="P216">5</text:p>
          </table:table-cell>
          <table:table-cell table:style-name="Tabelle6.A1" office:value-type="string">
            <text:p text:style-name="P188">Schuppenpanzer</text:p>
          </table:table-cell>
          <table:table-cell table:style-name="Tabelle6.A1" office:value-type="string">
            <text:p text:style-name="P217">+4</text:p>
          </table:table-cell>
          <table:table-cell table:style-name="Tabelle6.A1" office:value-type="string">
            <text:p text:style-name="P191">-<text:span text:style-name="T364">4</text:span></text:p>
          </table:table-cell>
          <table:table-cell table:style-name="Tabelle6.A1" office:value-type="string">
            <text:p text:style-name="P191">-<text:span text:style-name="T364">1,5m</text:span></text:p>
          </table:table-cell>
          <table:table-cell table:style-name="Tabelle6.A1" office:value-type="string">
            <text:p text:style-name="P217">w16</text:p>
          </table:table-cell>
          <table:table-cell table:style-name="Tabelle6.A1" office:value-type="string">
            <text:p text:style-name="P219">80</text:p>
          </table:table-cell>
        </table:table-row>
        <table:table-row>
          <table:table-cell table:style-name="Tabelle6.A1" office:value-type="string">
            <text:p text:style-name="P216">6</text:p>
          </table:table-cell>
          <table:table-cell table:style-name="Tabelle6.A1" office:value-type="string">
            <text:p text:style-name="P188">Mithril Schuppenpanzer</text:p>
          </table:table-cell>
          <table:table-cell table:style-name="Tabelle6.A1" office:value-type="string">
            <text:p text:style-name="P217">+4</text:p>
          </table:table-cell>
          <table:table-cell table:style-name="Tabelle6.A1" office:value-type="string">
            <text:p text:style-name="P191">-<text:span text:style-name="T366">2</text:span></text:p>
          </table:table-cell>
          <table:table-cell table:style-name="Tabelle6.A1" office:value-type="string">
            <text:p text:style-name="P191">-<text:span text:style-name="T364">1,5m</text:span></text:p>
          </table:table-cell>
          <table:table-cell table:style-name="Tabelle6.A1" office:value-type="string">
            <text:p text:style-name="P217">w16</text:p>
          </table:table-cell>
          <table:table-cell table:style-name="Tabelle6.A1" office:value-type="string">
            <text:p text:style-name="P219">320</text:p>
          </table:table-cell>
        </table:table-row>
        <table:table-row table:style-name="Tabelle6.3">
          <table:table-cell table:style-name="Tabelle6.A1" office:value-type="string">
            <text:p text:style-name="P216">7</text:p>
          </table:table-cell>
          <table:table-cell table:style-name="Tabelle6.A1" office:value-type="string">
            <text:p text:style-name="P188">Kettenhemd</text:p>
          </table:table-cell>
          <table:table-cell table:style-name="Tabelle6.A1" office:value-type="string">
            <text:p text:style-name="P217">+5</text:p>
          </table:table-cell>
          <table:table-cell table:style-name="Tabelle6.A1" office:value-type="string">
            <text:p text:style-name="P191">-<text:span text:style-name="T364">5</text:span></text:p>
          </table:table-cell>
          <table:table-cell table:style-name="Tabelle6.A1" office:value-type="string">
            <text:p text:style-name="P191">-<text:span text:style-name="T364">1,5m</text:span></text:p>
          </table:table-cell>
          <table:table-cell table:style-name="Tabelle6.A1" office:value-type="string">
            <text:p text:style-name="P217">w16</text:p>
          </table:table-cell>
          <table:table-cell table:style-name="Tabelle6.A1" office:value-type="string">
            <text:p text:style-name="P219">150</text:p>
          </table:table-cell>
        </table:table-row>
        <table:table-row>
          <table:table-cell table:style-name="Tabelle6.A1" office:value-type="string">
            <text:p text:style-name="P216">8</text:p>
          </table:table-cell>
          <table:table-cell table:style-name="Tabelle6.A1" office:value-type="string">
            <text:p text:style-name="P188">Mithril Kettenhemd</text:p>
          </table:table-cell>
          <table:table-cell table:style-name="Tabelle6.A1" office:value-type="string">
            <text:p text:style-name="P217">+5</text:p>
          </table:table-cell>
          <table:table-cell table:style-name="Tabelle6.A1" office:value-type="string">
            <text:p text:style-name="P191">-<text:span text:style-name="T366">3</text:span></text:p>
          </table:table-cell>
          <table:table-cell table:style-name="Tabelle6.A1" office:value-type="string">
            <text:p text:style-name="P191">-<text:span text:style-name="T364">1,5m</text:span></text:p>
          </table:table-cell>
          <table:table-cell table:style-name="Tabelle6.A1" office:value-type="string">
            <text:p text:style-name="P217">w16</text:p>
          </table:table-cell>
          <table:table-cell table:style-name="Tabelle6.A1" office:value-type="string">
            <text:p text:style-name="P219">600</text:p>
          </table:table-cell>
        </table:table-row>
        <table:table-row table:style-name="Tabelle6.3">
          <table:table-cell table:style-name="Tabelle6.A1" office:value-type="string">
            <text:p text:style-name="P216">9</text:p>
          </table:table-cell>
          <table:table-cell table:style-name="Tabelle6.A1" office:value-type="string">
            <text:p text:style-name="P188">Bänderpanzer</text:p>
          </table:table-cell>
          <table:table-cell table:style-name="Tabelle6.A1" office:value-type="string">
            <text:p text:style-name="P217">+6</text:p>
          </table:table-cell>
          <table:table-cell table:style-name="Tabelle6.A1" office:value-type="string">
            <text:p text:style-name="P191">-<text:span text:style-name="T364">6</text:span></text:p>
          </table:table-cell>
          <table:table-cell table:style-name="Tabelle6.A1" office:value-type="string">
            <text:p text:style-name="P191">-<text:span text:style-name="T364">1,5m</text:span></text:p>
          </table:table-cell>
          <table:table-cell table:style-name="Tabelle6.A1" office:value-type="string">
            <text:p text:style-name="P217">w20</text:p>
          </table:table-cell>
          <table:table-cell table:style-name="Tabelle6.A1" office:value-type="string">
            <text:p text:style-name="P219">250</text:p>
          </table:table-cell>
        </table:table-row>
        <table:table-row>
          <table:table-cell table:style-name="Tabelle6.A1" office:value-type="string">
            <text:p text:style-name="P216">10</text:p>
          </table:table-cell>
          <table:table-cell table:style-name="Tabelle6.A1" office:value-type="string">
            <text:p text:style-name="P188">Halbplattenpanzer</text:p>
          </table:table-cell>
          <table:table-cell table:style-name="Tabelle6.A1" office:value-type="string">
            <text:p text:style-name="P217">+7</text:p>
          </table:table-cell>
          <table:table-cell table:style-name="Tabelle6.A1" office:value-type="string">
            <text:p text:style-name="P191">-<text:span text:style-name="T364">7</text:span></text:p>
          </table:table-cell>
          <table:table-cell table:style-name="Tabelle6.A1" office:value-type="string">
            <text:p text:style-name="P191">-<text:span text:style-name="T364">3,0m</text:span></text:p>
          </table:table-cell>
          <table:table-cell table:style-name="Tabelle6.A1" office:value-type="string">
            <text:p text:style-name="P217">w20</text:p>
          </table:table-cell>
          <table:table-cell table:style-name="Tabelle6.A1" office:value-type="string">
            <text:p text:style-name="P219">550</text:p>
          </table:table-cell>
        </table:table-row>
        <table:table-row table:style-name="Tabelle6.3">
          <table:table-cell table:style-name="Tabelle6.A1" office:value-type="string">
            <text:p text:style-name="P216">11</text:p>
          </table:table-cell>
          <table:table-cell table:style-name="Tabelle6.A1" office:value-type="string">
            <text:p text:style-name="P188">Plattenpanzer</text:p>
          </table:table-cell>
          <table:table-cell table:style-name="Tabelle6.A1" office:value-type="string">
            <text:p text:style-name="P217">+8</text:p>
          </table:table-cell>
          <table:table-cell table:style-name="Tabelle6.A1" office:value-type="string">
            <text:p text:style-name="P191">-<text:span text:style-name="T364">8</text:span></text:p>
          </table:table-cell>
          <table:table-cell table:style-name="Tabelle6.A1" office:value-type="string">
            <text:p text:style-name="P191">-<text:span text:style-name="T364">3,0m</text:span></text:p>
          </table:table-cell>
          <table:table-cell table:style-name="Tabelle6.A1" office:value-type="string">
            <text:p text:style-name="P217">w20</text:p>
          </table:table-cell>
          <table:table-cell table:style-name="Tabelle6.A1" office:value-type="string">
            <text:p text:style-name="P219">1200</text:p>
          </table:table-cell>
        </table:table-row>
        <table:table-row>
          <table:table-cell table:style-name="Tabelle6.A1" office:value-type="string">
            <text:p text:style-name="P216">12</text:p>
          </table:table-cell>
          <table:table-cell table:style-name="Tabelle6.A1" office:value-type="string">
            <text:p text:style-name="P188">Schild</text:p>
          </table:table-cell>
          <table:table-cell table:style-name="Tabelle6.A1" office:value-type="string">
            <text:p text:style-name="P217">+1</text:p>
          </table:table-cell>
          <table:table-cell table:style-name="Tabelle6.A1" office:value-type="string">
            <text:p text:style-name="P191">-<text:span text:style-name="T364">1</text:span></text:p>
          </table:table-cell>
          <table:table-cell table:style-name="Tabelle6.A1" office:value-type="string">
            <text:p text:style-name="P191"/>
          </table:table-cell>
          <table:table-cell table:style-name="Tabelle6.A1" office:value-type="string">
            <text:p text:style-name="P217">w12</text:p>
          </table:table-cell>
          <table:table-cell table:style-name="Tabelle6.A1" office:value-type="string">
            <text:p text:style-name="P219">10</text:p>
          </table:table-cell>
        </table:table-row>
      </table:table>
      <text:p text:style-name="P208"><text:span text:style-name="T295"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C"/>
        <table:table-column table:style-name="Table1.H"/>
        <table:table-column table:style-name="Table1.I"/>
        <table:table-column table:style-name="Table1.J"/>
        <table:table-column table:style-name="Table1.K"/>
        <text:soft-page-break/>
        <table:table-row table:style-name="Table1.1">
          <table:table-cell table:style-name="Table1.A1" office:value-type="string">
            <text:p text:style-name="P220">Wurf</text:p>
          </table:table-cell>
          <table:table-cell table:style-name="Table1.A1" office:value-type="string">
            <text:p text:style-name="P220">Gegenstand</text:p>
          </table:table-cell>
          <table:table-cell table:style-name="Table1.A1" office:value-type="string">
            <text:p text:style-name="P220">Preis</text:p>
          </table:table-cell>
          <table:table-cell table:style-name="Table1.A1" office:value-type="string">
            <text:p text:style-name="P220"/>
          </table:table-cell>
          <table:table-cell table:style-name="Table1.A1" office:value-type="string">
            <text:p text:style-name="P220">Wurf</text:p>
          </table:table-cell>
          <table:table-cell table:style-name="Table1.A1" office:value-type="string">
            <text:p text:style-name="P220">Gegenstand</text:p>
          </table:table-cell>
          <table:table-cell table:style-name="Table1.A1" office:value-type="string">
            <text:p text:style-name="P220">Preis</text:p>
          </table:table-cell>
          <table:table-cell table:style-name="Table1.A1" office:value-type="string">
            <text:p text:style-name="P220"/>
          </table:table-cell>
          <table:table-cell table:style-name="Table1.A1" office:value-type="string">
            <text:p text:style-name="P221">Wurf</text:p>
          </table:table-cell>
          <table:table-cell table:style-name="Table1.A1" office:value-type="string">
            <text:p text:style-name="P221">Gegenstand/<text:span text:style-name="T367">Tier</text:span></text:p>
          </table:table-cell>
          <table:table-cell table:style-name="Table1.A1" office:value-type="string">
            <text:p text:style-name="P221">Preis</text:p>
          </table:table-cell>
        </table:table-row>
        <table:table-row table:style-name="Table1.1">
          <table:table-cell table:style-name="Table1.A1" office:value-type="string">
            <text:p text:style-name="P222">1</text:p>
          </table:table-cell>
          <table:table-cell table:style-name="Table1.A1" office:value-type="string">
            <text:p text:style-name="P223">Brecheisen</text:p>
          </table:table-cell>
          <table:table-cell table:style-name="Table1.A1" office:value-type="string">
            <text:p text:style-name="P222">2 G</text:p>
          </table:table-cell>
          <table:table-cell table:style-name="Table1.A1" office:value-type="string">
            <text:p text:style-name="P222"/>
          </table:table-cell>
          <table:table-cell table:style-name="Table1.A1" office:value-type="string">
            <text:p text:style-name="P222">13</text:p>
          </table:table-cell>
          <table:table-cell table:style-name="Table1.A1" office:value-type="string">
            <text:p text:style-name="P223">Fläschchen Öl</text:p>
          </table:table-cell>
          <table:table-cell table:style-name="Table1.A1" office:value-type="string">
            <text:p text:style-name="P222">2 S</text:p>
          </table:table-cell>
          <table:table-cell table:style-name="Table1.A1" office:value-type="string">
            <text:p text:style-name="P222"/>
          </table:table-cell>
          <table:table-cell table:style-name="Table1.A1" office:value-type="string">
            <text:p text:style-name="P224">25</text:p>
          </table:table-cell>
          <table:table-cell table:style-name="Table1.A1" office:value-type="string">
            <text:p text:style-name="P225">1 Unze Edelsteine</text:p>
          </table:table-cell>
          <table:table-cell table:style-name="Table1.A1" office:value-type="string">
            <text:p text:style-name="P224">20 G</text:p>
          </table:table-cell>
        </table:table-row>
        <table:table-row table:style-name="Table1.3">
          <table:table-cell table:style-name="Table1.A1" office:value-type="string">
            <text:p text:style-name="P222">2</text:p>
          </table:table-cell>
          <table:table-cell table:style-name="Table1.A1" office:value-type="string">
            <text:p text:style-name="P223">Diebeswerkzeug</text:p>
          </table:table-cell>
          <table:table-cell table:style-name="Table1.A1" office:value-type="string">
            <text:p text:style-name="P222">25 G</text:p>
          </table:table-cell>
          <table:table-cell table:style-name="Table1.D3" office:value-type="string">
            <text:p text:style-name="P222"><text:s/></text:p>
          </table:table-cell>
          <table:table-cell table:style-name="Table1.A1" office:value-type="string">
            <text:p text:style-name="P222">14</text:p>
          </table:table-cell>
          <table:table-cell table:style-name="Table1.A1" office:value-type="string">
            <text:p text:style-name="P223">Tagesration</text:p>
          </table:table-cell>
          <table:table-cell table:style-name="Table1.A1" office:value-type="string">
            <text:p text:style-name="P222">5 K</text:p>
          </table:table-cell>
          <table:table-cell table:style-name="Table1.D3" office:value-type="string">
            <text:p text:style-name="P222"/>
          </table:table-cell>
          <table:table-cell table:style-name="Table1.A1" office:value-type="string">
            <text:p text:style-name="P224">26</text:p>
          </table:table-cell>
          <table:table-cell table:style-name="Table1.A1" office:value-type="string">
            <text:p text:style-name="P225">1 Pfund Halbedelsteine</text:p>
          </table:table-cell>
          <table:table-cell table:style-name="Table1.A1" office:value-type="string">
            <text:p text:style-name="P224">10 S</text:p>
          </table:table-cell>
        </table:table-row>
        <table:table-row table:style-name="Table1.1">
          <table:table-cell table:style-name="Table1.A1" office:value-type="string">
            <text:p text:style-name="P222">3</text:p>
          </table:table-cell>
          <table:table-cell table:style-name="Table1.A1" office:value-type="string">
            <text:p text:style-name="P223">Eisennägel</text:p>
          </table:table-cell>
          <table:table-cell table:style-name="Table1.A1" office:value-type="string">
            <text:p text:style-name="P222">1 S</text:p>
          </table:table-cell>
          <table:table-cell table:style-name="Table1.A1" office:value-type="string">
            <text:p text:style-name="P222"/>
          </table:table-cell>
          <table:table-cell table:style-name="Table1.A1" office:value-type="string">
            <text:p text:style-name="P222">15</text:p>
          </table:table-cell>
          <table:table-cell table:style-name="Table1.A1" office:value-type="string">
            <text:p text:style-name="P223">Rucksack</text:p>
          </table:table-cell>
          <table:table-cell table:style-name="Table1.A1" office:value-type="string">
            <text:p text:style-name="P222">2 G</text:p>
          </table:table-cell>
          <table:table-cell table:style-name="Table1.A1" office:value-type="string">
            <text:p text:style-name="P222"/>
          </table:table-cell>
          <table:table-cell table:style-name="Table1.A1" office:value-type="string">
            <text:p text:style-name="P224">27</text:p>
          </table:table-cell>
          <table:table-cell table:style-name="Table1.A1" office:value-type="string">
            <text:p text:style-name="P225">Goldring</text:p>
          </table:table-cell>
          <table:table-cell table:style-name="Table1.A1" office:value-type="string">
            <text:p text:style-name="P224">10 G</text:p>
          </table:table-cell>
        </table:table-row>
        <table:table-row table:style-name="Table1.3">
          <table:table-cell table:style-name="Table1.A1" office:value-type="string">
            <text:p text:style-name="P222">4</text:p>
          </table:table-cell>
          <table:table-cell table:style-name="Table1.A1" office:value-type="string">
            <text:p text:style-name="P223">Fackel</text:p>
          </table:table-cell>
          <table:table-cell table:style-name="Table1.A1" office:value-type="string">
            <text:p text:style-name="P222">1 K</text:p>
          </table:table-cell>
          <table:table-cell table:style-name="Table1.D3" office:value-type="string">
            <text:p text:style-name="P222"><text:s/></text:p>
          </table:table-cell>
          <table:table-cell table:style-name="Table1.A1" office:value-type="string">
            <text:p text:style-name="P222">16</text:p>
          </table:table-cell>
          <table:table-cell table:style-name="Table1.A1" office:value-type="string">
            <text:p text:style-name="P223">Großer Sack</text:p>
          </table:table-cell>
          <table:table-cell table:style-name="Table1.A1" office:value-type="string">
            <text:p text:style-name="P222">12 K</text:p>
          </table:table-cell>
          <table:table-cell table:style-name="Table1.D3" office:value-type="string">
            <text:p text:style-name="P222"/>
          </table:table-cell>
          <table:table-cell table:style-name="Table1.A1" office:value-type="string">
            <text:p text:style-name="P224">28</text:p>
          </table:table-cell>
          <table:table-cell table:style-name="Table1.A1" office:value-type="string">
            <text:p text:style-name="P225">Silberring</text:p>
          </table:table-cell>
          <table:table-cell table:style-name="Table1.A1" office:value-type="string">
            <text:p text:style-name="P224">2 G</text:p>
          </table:table-cell>
        </table:table-row>
        <table:table-row table:style-name="Table1.1">
          <table:table-cell table:style-name="Table1.A1" office:value-type="string">
            <text:p text:style-name="P222">5</text:p>
          </table:table-cell>
          <table:table-cell table:style-name="Table1.A1" office:value-type="string">
            <text:p text:style-name="P223">Feuerstein &amp; Stahl</text:p>
          </table:table-cell>
          <table:table-cell table:style-name="Table1.A1" office:value-type="string">
            <text:p text:style-name="P222">15 K</text:p>
          </table:table-cell>
          <table:table-cell table:style-name="Table1.A1" office:value-type="string">
            <text:p text:style-name="P222"/>
          </table:table-cell>
          <table:table-cell table:style-name="Table1.A1" office:value-type="string">
            <text:p text:style-name="P222">17</text:p>
          </table:table-cell>
          <table:table-cell table:style-name="Table1.A1" office:value-type="string">
            <text:p text:style-name="P223">Kleiner Sack</text:p>
          </table:table-cell>
          <table:table-cell table:style-name="Table1.A1" office:value-type="string">
            <text:p text:style-name="P222">8 K</text:p>
          </table:table-cell>
          <table:table-cell table:style-name="Table1.A1" office:value-type="string">
            <text:p text:style-name="P222"/>
          </table:table-cell>
          <table:table-cell table:style-name="Table1.A1" office:value-type="string">
            <text:p text:style-name="P224">29</text:p>
          </table:table-cell>
          <table:table-cell table:style-name="Table1.A1" office:value-type="string">
            <text:p text:style-name="P225">Zauberfoliant</text:p>
          </table:table-cell>
          <table:table-cell table:style-name="Table1.A1" office:value-type="string">
            <text:p text:style-name="P224">50 G</text:p>
          </table:table-cell>
        </table:table-row>
        <table:table-row table:style-name="Table1.3">
          <table:table-cell table:style-name="Table1.A1" office:value-type="string">
            <text:p text:style-name="P222">6</text:p>
          </table:table-cell>
          <table:table-cell table:style-name="Table1.A1" office:value-type="string">
            <text:p text:style-name="P223">Leeres Fläschchen</text:p>
          </table:table-cell>
          <table:table-cell table:style-name="Table1.A1" office:value-type="string">
            <text:p text:style-name="P222">3 K</text:p>
          </table:table-cell>
          <table:table-cell table:style-name="Table1.D3" office:value-type="string">
            <text:p text:style-name="P222"><text:s/></text:p>
          </table:table-cell>
          <table:table-cell table:style-name="Table1.A1" office:value-type="string">
            <text:p text:style-name="P222">18</text:p>
          </table:table-cell>
          <table:table-cell table:style-name="Table1.A1" office:value-type="string">
            <text:p text:style-name="P223">15m Seil</text:p>
          </table:table-cell>
          <table:table-cell table:style-name="Table1.A1" office:value-type="string">
            <text:p text:style-name="P222">25 K</text:p>
          </table:table-cell>
          <table:table-cell table:style-name="Table1.D3" office:value-type="string">
            <text:p text:style-name="P222"/>
          </table:table-cell>
          <table:table-cell table:style-name="Table1.A1" office:value-type="string">
            <text:p text:style-name="P224">30</text:p>
          </table:table-cell>
          <table:table-cell table:style-name="Table1.A1" office:value-type="string">
            <text:p text:style-name="P225">Esel oder Maultier</text:p>
          </table:table-cell>
          <table:table-cell table:style-name="Table1.A1" office:value-type="string">
            <text:p text:style-name="P224">8 G</text:p>
          </table:table-cell>
        </table:table-row>
        <table:table-row table:style-name="Table1.1">
          <table:table-cell table:style-name="Table1.A1" office:value-type="string">
            <text:p text:style-name="P222">7</text:p>
          </table:table-cell>
          <table:table-cell table:style-name="Table1.A1" office:value-type="string">
            <text:p text:style-name="P223">Kleiner Hammer</text:p>
          </table:table-cell>
          <table:table-cell table:style-name="Table1.A1" office:value-type="string">
            <text:p text:style-name="P222">5 S</text:p>
          </table:table-cell>
          <table:table-cell table:style-name="Table1.A1" office:value-type="string">
            <text:p text:style-name="P222"/>
          </table:table-cell>
          <table:table-cell table:style-name="Table1.A1" office:value-type="string">
            <text:p text:style-name="P222">19</text:p>
          </table:table-cell>
          <table:table-cell table:style-name="Table1.A1" office:value-type="string">
            <text:p text:style-name="P223">Handspiegel</text:p>
          </table:table-cell>
          <table:table-cell table:style-name="Table1.A1" office:value-type="string">
            <text:p text:style-name="P222">10 G</text:p>
          </table:table-cell>
          <table:table-cell table:style-name="Table1.A1" office:value-type="string">
            <text:p text:style-name="P222"/>
          </table:table-cell>
          <table:table-cell table:style-name="Table1.A1" office:value-type="string">
            <text:p text:style-name="P224">31</text:p>
          </table:table-cell>
          <table:table-cell table:style-name="Table1.A1" office:value-type="string">
            <text:p text:style-name="P225">Pony</text:p>
          </table:table-cell>
          <table:table-cell table:style-name="Table1.A1" office:value-type="string">
            <text:p text:style-name="P224">30 G</text:p>
          </table:table-cell>
        </table:table-row>
        <table:table-row table:style-name="Table1.3">
          <table:table-cell table:style-name="Table1.A1" office:value-type="string">
            <text:p text:style-name="P222">8</text:p>
          </table:table-cell>
          <table:table-cell table:style-name="Table1.A1" office:value-type="string">
            <text:p text:style-name="P223">Heiliges Symbol</text:p>
          </table:table-cell>
          <table:table-cell table:style-name="Table1.A1" office:value-type="string">
            <text:p text:style-name="P222">25 G</text:p>
          </table:table-cell>
          <table:table-cell table:style-name="Table1.D3" office:value-type="string">
            <text:p text:style-name="P222"><text:s/></text:p>
          </table:table-cell>
          <table:table-cell table:style-name="Table1.A1" office:value-type="string">
            <text:p text:style-name="P222">20</text:p>
          </table:table-cell>
          <table:table-cell table:style-name="Table1.A1" office:value-type="string">
            <text:p text:style-name="P223">3m Stange</text:p>
          </table:table-cell>
          <table:table-cell table:style-name="Table1.A1" office:value-type="string">
            <text:p text:style-name="P222">15 K</text:p>
          </table:table-cell>
          <table:table-cell table:style-name="Table1.D3" office:value-type="string">
            <text:p text:style-name="P222"/>
          </table:table-cell>
          <table:table-cell table:style-name="Table1.A1" office:value-type="string">
            <text:p text:style-name="P224">32</text:p>
          </table:table-cell>
          <table:table-cell table:style-name="Table1.A1" office:value-type="string">
            <text:p text:style-name="P225">Reitpferd</text:p>
          </table:table-cell>
          <table:table-cell table:style-name="Table1.A1" office:value-type="string">
            <text:p text:style-name="P224">75 G</text:p>
          </table:table-cell>
        </table:table-row>
        <table:table-row table:style-name="Table1.1">
          <table:table-cell table:style-name="Table1.A1" office:value-type="string">
            <text:p text:style-name="P222">9</text:p>
          </table:table-cell>
          <table:table-cell table:style-name="Table1.A1" office:value-type="string">
            <text:p text:style-name="P223">Kerze</text:p>
          </table:table-cell>
          <table:table-cell table:style-name="Table1.A1" office:value-type="string">
            <text:p text:style-name="P222">1 K</text:p>
          </table:table-cell>
          <table:table-cell table:style-name="Table1.A1" office:value-type="string">
            <text:p text:style-name="P222"/>
          </table:table-cell>
          <table:table-cell table:style-name="Table1.A1" office:value-type="string">
            <text:p text:style-name="P222">21</text:p>
          </table:table-cell>
          <table:table-cell table:style-name="Table1.A1" office:value-type="string">
            <text:p text:style-name="P223">Leere Truhe</text:p>
          </table:table-cell>
          <table:table-cell table:style-name="Table1.A1" office:value-type="string">
            <text:p text:style-name="P222">2 G</text:p>
          </table:table-cell>
          <table:table-cell table:style-name="Table1.A1" office:value-type="string">
            <text:p text:style-name="P222"/>
          </table:table-cell>
          <table:table-cell table:style-name="Table1.A1" office:value-type="string">
            <text:p text:style-name="P224">33</text:p>
          </table:table-cell>
          <table:table-cell table:style-name="Table1.A1" office:value-type="string">
            <text:p text:style-name="P225">Schlachtross</text:p>
          </table:table-cell>
          <table:table-cell table:style-name="Table1.A1" office:value-type="string">
            <text:p text:style-name="P224">200 G</text:p>
          </table:table-cell>
        </table:table-row>
        <table:table-row table:style-name="Table1.3">
          <table:table-cell table:style-name="Table1.A1" office:value-type="string">
            <text:p text:style-name="P222">10</text:p>
          </table:table-cell>
          <table:table-cell table:style-name="Table1.A1" office:value-type="string">
            <text:p text:style-name="P223">3m Kette</text:p>
          </table:table-cell>
          <table:table-cell table:style-name="Table1.A1" office:value-type="string">
            <text:p text:style-name="P222">30 G</text:p>
          </table:table-cell>
          <table:table-cell table:style-name="Table1.D3" office:value-type="string">
            <text:p text:style-name="P222"><text:s/></text:p>
          </table:table-cell>
          <table:table-cell table:style-name="Table1.A1" office:value-type="string">
            <text:p text:style-name="P222">22</text:p>
          </table:table-cell>
          <table:table-cell table:style-name="Table1.A1" office:value-type="string">
            <text:p text:style-name="P223">Phiole Weihwasser</text:p>
          </table:table-cell>
          <table:table-cell table:style-name="Table1.A1" office:value-type="string">
            <text:p text:style-name="P222">25 G</text:p>
          </table:table-cell>
          <table:table-cell table:style-name="Table1.D3" office:value-type="string">
            <text:p text:style-name="P222"/>
          </table:table-cell>
          <table:table-cell table:style-name="Table1.A1" office:value-type="string">
            <text:p text:style-name="P224">34</text:p>
          </table:table-cell>
          <table:table-cell table:style-name="Table1.A1" office:value-type="string">
            <text:p text:style-name="P225">Pferdeharnisch Stoff</text:p>
          </table:table-cell>
          <table:table-cell table:style-name="Table1.A1" office:value-type="string">
            <text:p text:style-name="P224">80 G</text:p>
          </table:table-cell>
        </table:table-row>
        <table:table-row table:style-name="Table1.1">
          <table:table-cell table:style-name="Table1.A1" office:value-type="string">
            <text:p text:style-name="P222">11</text:p>
          </table:table-cell>
          <table:table-cell table:style-name="Table1.A1" office:value-type="string">
            <text:p text:style-name="P223">1 Stück Kreide</text:p>
          </table:table-cell>
          <table:table-cell table:style-name="Table1.A1" office:value-type="string">
            <text:p text:style-name="P222">1 K</text:p>
          </table:table-cell>
          <table:table-cell table:style-name="Table1.A1" office:value-type="string">
            <text:p text:style-name="P222"/>
          </table:table-cell>
          <table:table-cell table:style-name="Table1.A1" office:value-type="string">
            <text:p text:style-name="P222">23</text:p>
          </table:table-cell>
          <table:table-cell table:style-name="Table1.A1" office:value-type="string">
            <text:p text:style-name="P223">Wasserschlauch</text:p>
          </table:table-cell>
          <table:table-cell table:style-name="Table1.A1" office:value-type="string">
            <text:p text:style-name="P222">5 S</text:p>
          </table:table-cell>
          <table:table-cell table:style-name="Table1.A1" office:value-type="string">
            <text:p text:style-name="P222"/>
          </table:table-cell>
          <table:table-cell table:style-name="Table1.A1" office:value-type="string">
            <text:p text:style-name="P224">35</text:p>
          </table:table-cell>
          <table:table-cell table:style-name="Table1.A1" office:value-type="string">
            <text:p text:style-name="P225">Pferdeharnisch Kette</text:p>
          </table:table-cell>
          <table:table-cell table:style-name="Table1.A1" office:value-type="string">
            <text:p text:style-name="P224">600 G</text:p>
          </table:table-cell>
        </table:table-row>
        <table:table-row table:style-name="Table1.3">
          <table:table-cell table:style-name="Table1.A1" office:value-type="string">
            <text:p text:style-name="P222">12</text:p>
          </table:table-cell>
          <table:table-cell table:style-name="Table1.A1" office:value-type="string">
            <text:p text:style-name="P223">Laterne</text:p>
          </table:table-cell>
          <table:table-cell table:style-name="Table1.A1" office:value-type="string">
            <text:p text:style-name="P222">10 G</text:p>
          </table:table-cell>
          <table:table-cell table:style-name="Table1.D3" office:value-type="string">
            <text:p text:style-name="P222"><text:s/></text:p>
          </table:table-cell>
          <table:table-cell table:style-name="Table1.A1" office:value-type="string">
            <text:p text:style-name="P222">24</text:p>
          </table:table-cell>
          <table:table-cell table:style-name="Table1.A1" office:value-type="string">
            <text:p text:style-name="P223">Wurfhaken</text:p>
          </table:table-cell>
          <table:table-cell table:style-name="Table1.A1" office:value-type="string">
            <text:p text:style-name="P222">1 G</text:p>
          </table:table-cell>
          <table:table-cell table:style-name="Table1.D3" office:value-type="string">
            <text:p text:style-name="P222"/>
          </table:table-cell>
          <table:table-cell table:style-name="Table1.A1" office:value-type="string">
            <text:p text:style-name="P224">36</text:p>
          </table:table-cell>
          <table:table-cell table:style-name="Table1.A1" office:value-type="string">
            <text:p text:style-name="P225">Pferdeharnisch Platte</text:p>
          </table:table-cell>
          <table:table-cell table:style-name="Table1.A1" office:value-type="string">
            <text:p text:style-name="P224">2200 G</text:p>
          </table:table-cell>
        </table:table-row>
      </table:table>
      <text:p text:style-name="P226"><text:span text:style-name="T368"/></text:p>
      <text:p text:style-name="P227">Reiterkampf<text:line-break/><text:span text:style-name="T238">Ini = min(Reiter, Tier)<text:tab/><text:tab/><text:tab/>Bewegungsweite = Bewegungsweite Tier<text:line-break/>Schlachtross: eigene Aktion<text:tab/><text:tab/>Andere Tiere: Reiter </text:span><text:span text:style-name="T240">Geschick</text:span><text:span text:style-name="T238">-Wurf </text:span><text:span text:style-name="T369">10</text:span><text:span text:style-name="T370"> wenn ausgebildet</text:span><text:span text:style-name="T238"><text:line-break/>Reiter: </text:span><text:span text:style-name="T240">RK+1</text:span><text:span text:style-name="T238">, gegen Nichtreiter </text:span><text:span text:style-name="T240">Angriff +1</text:span><text:span text:style-name="T238">, </text:span><text:span text:style-name="T240">Lanze &amp; Speer 2x</text:span><text:span text:style-name="T238"> Schaden<text:line-break/></text:span><text:span text:style-name="T371">wenn </text:span><text:span text:style-name="T372">Tier verwundet</text:span><text:span text:style-name="T371"> (Schlachtross ½HP): </text:span><text:span text:style-name="T372">Geschick 10</text:span><text:span text:style-name="T371"> oder Reiter fällt </text:span><text:span text:style-name="T373">(</text:span><text:span text:style-name="T374">w4</text:span><text:span text:style-name="T373"> Schaden)</text:span><text:span text:style-name="T371"><text:line-break/></text:span><text:span text:style-name="T374">Heldentat</text:span><text:span text:style-name="T373"> mit Lanze: aus Sattel heben, immer Schild zerbrechen<text:line-break/></text:span><text:span text:style-name="T375">Esel/Maultier</text:span><text:span text:style-name="T376"> I</text:span><text:span text:style-name="T377">ni</text:span><text:span text:style-name="T376"> -1 Biss -1 </text:span><text:span text:style-name="T378">w</text:span><text:span text:style-name="T375">2</text:span><text:span text:style-name="T376"> RK </text:span><text:span text:style-name="T375">11</text:span><text:span text:style-name="T376"> TW 2</text:span><text:span text:style-name="T377">w</text:span><text:span text:style-name="T376">8 B</text:span><text:span text:style-name="T377">ew</text:span><text:span text:style-name="T376"> 9 m A</text:span><text:span text:style-name="T377">ktion w</text:span><text:span text:style-name="T376">20 Zäh +4 Ref</text:span><text:span text:style-name="T377">lex</text:span><text:span text:style-name="T376"> +2 Wil</text:span><text:span text:style-name="T377">len</text:span><text:span text:style-name="T376"> +2 </text:span><text:span text:style-name="T377">neutral<text:line-break/></text:span><text:span text:style-name="T375">Pony</text:span><text:span text:style-name="T376"> I</text:span><text:span text:style-name="T377">ni</text:span><text:span text:style-name="T376"> +1 Huf -2 </text:span><text:span text:style-name="T378">w</text:span><text:span text:style-name="T375">2</text:span><text:span text:style-name="T376"> RK </text:span><text:span text:style-name="T375">11</text:span><text:span text:style-name="T376"> TW </text:span><text:span text:style-name="T377">w</text:span><text:span text:style-name="T376">8+2 B</text:span><text:span text:style-name="T377">ew</text:span><text:span text:style-name="T376"> 12 m A</text:span><text:span text:style-name="T377">ktion</text:span><text:span text:style-name="T376"> </text:span><text:span text:style-name="T377">w</text:span><text:span text:style-name="T376">20 Zäh +2 Ref</text:span><text:span text:style-name="T377">lex</text:span><text:span text:style-name="T376"> +3 Wil</text:span><text:span text:style-name="T377">len</text:span><text:span text:style-name="T376"> -1 </text:span><text:span text:style-name="T377">neutral<text:line-break/></text:span><text:span text:style-name="T375">Pferd</text:span><text:span text:style-name="T376"> I</text:span><text:span text:style-name="T377">ni</text:span><text:span text:style-name="T376"> +1 Huf +2 </text:span><text:span text:style-name="T378">w</text:span><text:span text:style-name="T375">4+2</text:span><text:span text:style-name="T376"> RK </text:span><text:span text:style-name="T375">14</text:span><text:span text:style-name="T376"> TW 3</text:span><text:span text:style-name="T377">w</text:span><text:span text:style-name="T376">8 B</text:span><text:span text:style-name="T377">ew</text:span><text:span text:style-name="T376"> 18 m A</text:span><text:span text:style-name="T377">ktion w</text:span><text:span text:style-name="T376">20 Zäh +4 Ref</text:span><text:span text:style-name="T377">lex</text:span><text:span text:style-name="T376"> +3, Wil</text:span><text:span text:style-name="T377">len</text:span><text:span text:style-name="T376"> +1 </text:span><text:span text:style-name="T377">neutral<text:line-break/></text:span><text:span text:style-name="T375">Schlachtross </text:span><text:span text:style-name="T376">I</text:span><text:span text:style-name="T377">ni</text:span><text:span text:style-name="T376"> +1 Huf +5 </text:span><text:span text:style-name="T378">w</text:span><text:span text:style-name="T375">6+3</text:span><text:span text:style-name="T376"> RK </text:span><text:span text:style-name="T375">14</text:span><text:span text:style-name="T376"> TW 4</text:span><text:span text:style-name="T377">w</text:span><text:span text:style-name="T376">8 B</text:span><text:span text:style-name="T377">ew</text:span><text:span text:style-name="T376"> 18 m A</text:span><text:span text:style-name="T377">ktion</text:span><text:span text:style-name="T376"> </text:span><text:span text:style-name="T377">w</text:span><text:span text:style-name="T376">20 Zäh +6 Ref</text:span><text:span text:style-name="T377">lex</text:span><text:span text:style-name="T376"> +4 Wil</text:span><text:span text:style-name="T377">len</text:span><text:span text:style-name="T376"> +2 </text:span><text:span text:style-name="T377">neutral</text:span></text:p>
      <text:p text:style-name="P228"><text:span text:style-name="T379">M</text:span><text:span text:style-name="T380">agisches Artefakt:<text:line-break/></text:span><text:span text:style-name="T381">1-</text:span><text:span text:style-name="T382">3</text:span><text:span text:style-name="T383"> Amulett<text:tab/></text:span><text:span text:style-name="T382">4</text:span><text:span text:style-name="T383"> </text:span><text:span text:style-name="T384">Ring<text:tab/></text:span><text:span text:style-name="T382">5-</text:span><text:span text:style-name="T385">6</text:span><text:span text:style-name="T384"> </text:span><text:span text:style-name="T386">Kette<text:tab/><text:tab/></text:span><text:span text:style-name="T385">7</text:span><text:span text:style-name="T384"> Krone<text:tab/><text:tab/></text:span><text:span text:style-name="T385">8</text:span><text:span text:style-name="T384"> Diadem<text:tab/></text:span><text:span text:style-name="T385">9</text:span><text:span text:style-name="T384"> Brosche<text:tab/></text:span><text:span text:style-name="T385">10</text:span><text:span text:style-name="T386"> </text:span><text:span text:style-name="T384">Gürtel</text:span></text:p>
      <text:p text:style-name="P229"><text:span text:style-name="T387">Tabelle 8-9 </text:span><text:span text:style-name="T388">Magische </text:span><text:span text:style-name="T387">Kräfte</text:span><text:span text:style-name="T388"> </text:span><text:span text:style-name="T387">Typ III</text:span><text:span text:style-name="T389"> w100</text:span></text:p>
      <text:p text:style-name="P230"><text:span text:style-name="T390"><text:s text:c="2"/>1-</text:span><text:span text:style-name="T391">7</text:span><text:span text:style-name="T392"><text:tab/><text:tab/></text:span><text:span text:style-name="T393">Zauberbrand lindern</text:span><text:span text:style-name="T394">: Attribut</text:span><text:span text:style-name="T395">s-</text:span><text:span text:style-name="T396">S</text:span><text:span text:style-name="T395">chaden heilt 3 Punkte ohne, 6 Punkte mit Rast</text:span></text:p>
      <text:p text:style-name="P231"><text:span text:style-name="T393"><text:s text:c="2"/>8-</text:span><text:span text:style-name="T390">9</text:span><text:span text:style-name="T392"><text:tab/><text:tab/></text:span><text:span text:style-name="T397">Zauberspeicher</text:span><text:span text:style-name="T398">: 3 Punkte/Tag</text:span></text:p>
      <text:p text:style-name="P232"><text:span text:style-name="T397">1</text:span><text:span text:style-name="T390">5-20<text:tab/>Zauberverstärker</text:span><text:span text:style-name="T392">: </text:span><text:span text:style-name="T399">Zauberstufe +1</text:span></text:p>
      <text:p text:style-name="P233"><text:span text:style-name="T400">2</text:span><text:span text:style-name="T397">1</text:span><text:span text:style-name="T390">-2</text:span><text:span text:style-name="T400">5</text:span><text:span text:style-name="T390"><text:tab/></text:span><text:span text:style-name="T400">Ebenenreise</text:span><text:span text:style-name="T392">: </text:span><text:span text:style-name="T399">1/Tag zur benachbarten Ebene, mit 10% w4+1 Gefährten mitnehmen</text:span></text:p>
      <text:p text:style-name="P233"><text:span text:style-name="T400">2</text:span><text:span text:style-name="T401">6</text:span><text:span text:style-name="T390">-</text:span><text:span text:style-name="T401">30</text:span><text:span text:style-name="T390"><text:tab/></text:span><text:span text:style-name="T401">Dämonenbinder</text:span><text:span text:style-name="T392">: </text:span><text:span text:style-name="T402">Treffer auf Dämon: Willen 20 oder </text:span><text:span text:style-name="T399">w4 </text:span><text:span text:style-name="T402">Phasen</text:span><text:span text:style-name="T399"> </text:span><text:span text:style-name="T402">an Ort gebunden</text:span></text:p>
      <text:p text:style-name="P234"><text:span text:style-name="T401">31</text:span><text:span text:style-name="T390">-</text:span><text:span text:style-name="T401">39</text:span><text:span text:style-name="T390"><text:tab/></text:span><text:span text:style-name="T401">Wesen beschwören</text:span><text:span text:style-name="T392">: </text:span><text:span text:style-name="T402">w3/Tag bestimmtes Wesen beschwören (Wolf, Löwe, Pegasus)</text:span></text:p>
      <text:p text:style-name="P234"><text:span text:style-name="T403">40</text:span><text:span text:style-name="T390">-</text:span><text:span text:style-name="T403">51</text:span><text:span text:style-name="T390"><text:tab/></text:span><text:span text:style-name="T403">Resistenz</text:span><text:span text:style-name="T392">: </text:span><text:span text:style-name="T402">w</text:span><text:span text:style-name="T404">6: </text:span><text:span text:style-name="T403">1</text:span><text:span text:style-name="T404"> Feuer </text:span><text:span text:style-name="T403">2</text:span><text:span text:style-name="T404"> Kälte </text:span><text:span text:style-name="T403">3</text:span><text:span text:style-name="T404"> Säure </text:span><text:span text:style-name="T403">4</text:span><text:span text:style-name="T404"> Blitze </text:span><text:span text:style-name="T403">5</text:span><text:span text:style-name="T404"> Gift </text:span><text:span text:style-name="T403">6</text:span><text:span text:style-name="T404"> Wasser/Ertrinken</text:span></text:p>
      <text:p text:style-name="P234"><text:span text:style-name="T403">52</text:span><text:span text:style-name="T390">-</text:span><text:span text:style-name="T403">58</text:span><text:span text:style-name="T390"><text:tab/></text:span><text:span text:style-name="T403">Immun gegen nicht-magische Angriffe</text:span><text:span text:style-name="T392">: </text:span><text:span text:style-name="T404">5 Schaden pro Runde ignoriert</text:span></text:p>
      <text:p text:style-name="P234"><text:span text:style-name="T403">59</text:span><text:span text:style-name="T390">-</text:span><text:span text:style-name="T403">65</text:span><text:span text:style-name="T390"><text:tab/></text:span><text:span text:style-name="T403">Krits widerstehen</text:span><text:span text:style-name="T392">: </text:span><text:span text:style-name="T404">Zähigkeit gegen Angriffswurf</text:span></text:p>
      <text:p text:style-name="P234"><text:span text:style-name="T403">66</text:span><text:span text:style-name="T390">-</text:span><text:span text:style-name="T403">75</text:span><text:span text:style-name="T390"><text:tab/></text:span><text:span text:style-name="T403">Fliegen</text:span><text:span text:style-name="T392">: </text:span><text:span text:style-name="T404">9 Schritt</text:span></text:p>
      <text:p text:style-name="P234"><text:span text:style-name="T403">76</text:span><text:span text:style-name="T390">-</text:span><text:span text:style-name="T403">84</text:span><text:span text:style-name="T390"><text:tab/></text:span><text:span text:style-name="T403">Unsichtbarkeit</text:span><text:span text:style-name="T392">: </text:span><text:span text:style-name="T404">w3/Tag für w4 Phasen, endet bei Angriff</text:span></text:p>
      <text:p text:style-name="P234"><text:span text:style-name="T403">85</text:span><text:span text:style-name="T390">-</text:span><text:span text:style-name="T403">90</text:span><text:span text:style-name="T390"><text:tab/></text:span><text:span text:style-name="T403">Magieresistenz</text:span><text:span text:style-name="T392">: -</text:span><text:span text:style-name="T404">2 auf Zauberwürfe</text:span></text:p>
      <text:p text:style-name="P234"><text:span text:style-name="T403">91</text:span><text:span text:style-name="T390">-</text:span><text:span text:style-name="T403">94</text:span><text:span text:style-name="T390"><text:tab/></text:span><text:span text:style-name="T403">Willenskraft</text:span><text:span text:style-name="T392">: </text:span><text:span text:style-name="T404">Willen +2</text:span></text:p>
      <text:p text:style-name="P234"><text:span text:style-name="T403">95</text:span><text:span text:style-name="T390">-</text:span><text:span text:style-name="T403">97</text:span><text:span text:style-name="T390"><text:tab/></text:span><text:span text:style-name="T403">Untote Berührung</text:span><text:span text:style-name="T392">: </text:span><text:span text:style-name="T404">Krits wie bei Untoten</text:span></text:p>
      <text:p text:style-name="P234"><text:span text:style-name="T403">98</text:span><text:span text:style-name="T390">-</text:span><text:span text:style-name="T403">100</text:span><text:span text:style-name="T390"><text:tab/></text:span><text:span text:style-name="T403">Regeneration</text:span><text:span text:style-name="T392">: </text:span><text:span text:style-name="T404">+1 HP/Runde</text:span></text:p>
      <text:p text:style-name="P235"><text:span text:style-name="T405"/></text:p>
      <text:p text:style-name="P236"><text:span text:style-name="T368">D</text:span><text:span text:style-name="T406">ä</text:span><text:span text:style-name="T407">monen</text:span><text:span text:style-name="T408"> (Seite 40</text:span><text:span text:style-name="T409">5</text:span><text:span text:style-name="T408">, page 40</text:span><text:span text:style-name="T409">1</text:span><text:span text:style-name="T408">)</text:span></text:p>
      <table:table table:name="Tabelle2" table:style-name="Tabelle2">
        <table:table-column table:style-name="Tabelle2.A"/>
        <table:table-column table:style-name="Tabelle2.B" table:number-columns-repeated="2"/>
        <table:table-column table:style-name="Tabelle2.D"/>
        <table:table-column table:style-name="Tabelle2.B"/>
        <table:table-column table:style-name="Tabelle2.F"/>
        <table:table-column table:style-name="Tabelle2.G"/>
        <table:table-column table:style-name="Tabelle2.H"/>
        <table:table-column table:style-name="Tabelle2.I"/>
        <table:table-column table:style-name="Tabelle2.J"/>
        <table:table-row>
          <table:table-cell table:style-name="Tabelle2.A1" office:value-type="string">
            <text:p text:style-name="P237">Typ</text:p>
          </table:table-cell>
          <table:table-cell table:style-name="Tabelle2.A1" office:value-type="string">
            <text:p text:style-name="P238">TW</text:p>
            <text:p text:style-name="P239">w12</text:p>
          </table:table-cell>
          <table:table-cell table:style-name="Tabelle2.A1" office:value-type="string">
            <text:p text:style-name="P238">RK <text:span text:style-name="T410">(w6)</text:span></text:p>
          </table:table-cell>
          <table:table-cell table:style-name="Tabelle2.A1" office:value-type="string">
            <text:p text:style-name="P239">Angriff</text:p>
          </table:table-cell>
          <table:table-cell table:style-name="Tabelle2.A1" office:value-type="string">
            <text:p text:style-name="P239">R<text:span text:style-name="T411">ett.<text:line-break/></text:span>W<text:span text:style-name="T411">urf</text:span></text:p>
          </table:table-cell>
          <table:table-cell table:style-name="Tabelle2.A1" office:value-type="string">
            <text:p text:style-name="P240">Verständigung</text:p>
          </table:table-cell>
          <table:table-cell table:style-name="Tabelle2.A1" office:value-type="string">
            <text:p text:style-name="P240">Fähigkeiten</text:p>
          </table:table-cell>
          <table:table-cell table:style-name="Tabelle2.A1" office:value-type="string">
            <text:p text:style-name="P240">Immunitäten</text:p>
          </table:table-cell>
          <table:table-cell table:style-name="Tabelle2.A1" office:value-type="string">
            <text:p text:style-name="P240">Projektion</text:p>
          </table:table-cell>
          <table:table-cell table:style-name="Tabelle2.A1" office:value-type="string">
            <text:p text:style-name="P240">Krit.</text:p>
          </table:table-cell>
        </table:table-row>
        <table:table-row>
          <table:table-cell table:style-name="Tabelle2.A1" office:value-type="string">
            <text:p text:style-name="P241">I</text:p>
          </table:table-cell>
          <table:table-cell table:style-name="Tabelle2.A1" office:value-type="string">
            <text:p text:style-name="P242">1-4</text:p>
          </table:table-cell>
          <table:table-cell table:style-name="Tabelle2.A1" office:value-type="string">
            <text:p text:style-name="P242">10-15</text:p>
          </table:table-cell>
          <table:table-cell table:style-name="Tabelle2.A1" office:value-type="string">
            <text:p text:style-name="P243">+2 – +6 <text:span text:style-name="T410">(w5)</text:span></text:p>
          </table:table-cell>
          <table:table-cell table:style-name="Tabelle2.A1" office:value-type="string">
            <text:p text:style-name="P244">10-14 <text:span text:style-name="T410">(w5)</text:span></text:p>
          </table:table-cell>
          <table:table-cell table:style-name="Tabelle2.A1" office:value-type="string">
            <text:p text:style-name="P241">Gemeinspr.,</text:p>
            <text:p text:style-name="P241">Dämonisch</text:p>
          </table:table-cell>
          <table:table-cell table:style-name="Tabelle2.A1" office:value-type="string">
            <text:p text:style-name="P241">Dunkelsicht,</text:p>
            <text:p text:style-name="P241">Dunkelheit +4</text:p>
          </table:table-cell>
          <table:table-cell table:style-name="Tabelle2.A1" office:value-type="string">
            <text:p text:style-name="P245">½ Schaden: normale <text:span text:style-name="T412">Waffen,<text:line-break/></text:span>Feuer</text:p>
          </table:table-cell>
          <table:table-cell table:style-name="Tabelle2.A1" office:value-type="string">
            <text:p text:style-name="P246"><text:span text:style-name="T413">nur </text:span>in Ebene<text:span text:style-name="T413">*</text:span></text:p>
          </table:table-cell>
          <table:table-cell table:style-name="Tabelle2.A1" office:value-type="string">
            <text:p text:style-name="P247">20</text:p>
          </table:table-cell>
        </table:table-row>
        <table:table-row>
          <table:table-cell table:style-name="Tabelle2.A3" office:value-type="string">
            <text:p text:style-name="P241">II</text:p>
          </table:table-cell>
          <table:table-cell table:style-name="Tabelle2.A3" office:value-type="string">
            <text:p text:style-name="P242">4-8</text:p>
          </table:table-cell>
          <table:table-cell table:style-name="Tabelle2.A3" office:value-type="string">
            <text:p text:style-name="P242">13-18</text:p>
          </table:table-cell>
          <table:table-cell table:style-name="Tabelle2.A3" office:value-type="string">
            <text:p text:style-name="P243">+6 – +10 <text:span text:style-name="T410">(w5)</text:span></text:p>
          </table:table-cell>
          <table:table-cell table:style-name="Tabelle2.A3" office:value-type="string">
            <text:p text:style-name="P244">14-18 <text:span text:style-name="T410">(w5)</text:span></text:p>
          </table:table-cell>
          <table:table-cell table:style-name="Tabelle2.A3" office:value-type="string">
            <text:p text:style-name="P241"><text:span text:style-name="T414">alle </text:span>Sprachen, Gedanken lesen</text:p>
          </table:table-cell>
          <table:table-cell table:style-name="Tabelle2.A3" office:value-type="string">
            <text:p text:style-name="P241">Dunkelsicht,</text:p>
            <text:p text:style-name="P241">Dunkelheit +8</text:p>
          </table:table-cell>
          <table:table-cell table:style-name="Tabelle2.A3" office:value-type="string">
            <text:p text:style-name="P248"><text:span text:style-name="T415">i</text:span>mmun: normale Waffen, <text:span text:style-name="T416">≤</text:span><text:span text:style-name="T417">3TW</text:span></text:p>
            <text:p text:style-name="P249">½ Schaden: Feuer/Kälte<text:span text:style-name="T418">/</text:span>Blitz/<text:span text:style-name="T419">Gas</text:span>/<text:span text:style-name="T418">Säure</text:span></text:p>
          </table:table-cell>
          <table:table-cell table:style-name="Tabelle2.A3" office:value-type="string">
            <text:p text:style-name="P250"><text:span text:style-name="T420">i</text:span>n <text:span text:style-name="T420">&amp; </text:span>zurück zu Heimatebene<text:span text:style-name="T413">*</text:span></text:p>
          </table:table-cell>
          <table:table-cell table:style-name="Tabelle2.A3" office:value-type="string">
            <text:p text:style-name="P247">19-20</text:p>
          </table:table-cell>
        </table:table-row>
        <table:table-row>
          <table:table-cell table:style-name="Tabelle2.A1" office:value-type="string">
            <text:p text:style-name="P241">III</text:p>
          </table:table-cell>
          <table:table-cell table:style-name="Tabelle2.A1" office:value-type="string">
            <text:p text:style-name="P242">6-12</text:p>
          </table:table-cell>
          <table:table-cell table:style-name="Tabelle2.A1" office:value-type="string">
            <text:p text:style-name="P242">15-20</text:p>
          </table:table-cell>
          <table:table-cell table:style-name="Tabelle2.A1" office:value-type="string">
            <text:p text:style-name="P243">+8 – +12 <text:span text:style-name="T410">(w5)</text:span></text:p>
          </table:table-cell>
          <table:table-cell table:style-name="Tabelle2.A1" office:value-type="string">
            <text:p text:style-name="P244">18-20 <text:span text:style-name="T410">(w3)</text:span></text:p>
          </table:table-cell>
          <table:table-cell table:style-name="Tabelle2.A1" office:value-type="string">
            <text:p text:style-name="P241">Sprache,</text:p>
            <text:p text:style-name="P241">Telepathie</text:p>
          </table:table-cell>
          <table:table-cell table:style-name="Tabelle2.A1" office:value-type="string">
            <text:p text:style-name="P241">Dunkelsicht,</text:p>
            <text:p text:style-name="P241">Dunkelheit +12</text:p>
          </table:table-cell>
          <table:table-cell table:style-name="Tabelle2.A1" office:value-type="string">
            <text:p text:style-name="P251"><text:span text:style-name="T415">i</text:span>mmun: normale/+1 Waffen, <text:span text:style-name="T416">≤5</text:span><text:span text:style-name="T417">TW</text:span></text:p>
            <text:p text:style-name="P249">½ Schaden: Feuer/Kälte<text:span text:style-name="T418">/</text:span>Blitz/<text:span text:style-name="T419">Gas</text:span>/<text:span text:style-name="T418">Säure</text:span></text:p>
          </table:table-cell>
          <table:table-cell table:style-name="Tabelle2.A1" office:value-type="string">
            <text:p text:style-name="P250"><text:span text:style-name="T420">i</text:span>n <text:span text:style-name="T420">&amp; </text:span>zurück zu Heimatebene<text:span text:style-name="T413">*</text:span></text:p>
          </table:table-cell>
          <table:table-cell table:style-name="Tabelle2.A1" office:value-type="string">
            <text:p text:style-name="P247">18-20</text:p>
          </table:table-cell>
        </table:table-row>
        <table:table-row>
          <table:table-cell table:style-name="Tabelle2.A3" office:value-type="string">
            <text:p text:style-name="P241">IV</text:p>
          </table:table-cell>
          <table:table-cell table:style-name="Tabelle2.A3" office:value-type="string">
            <text:p text:style-name="P242">8-16</text:p>
          </table:table-cell>
          <table:table-cell table:style-name="Tabelle2.A3" office:value-type="string">
            <text:p text:style-name="P242">18-23</text:p>
          </table:table-cell>
          <table:table-cell table:style-name="Tabelle2.A3" office:value-type="string">
            <text:p text:style-name="P243">+10 – +16 <text:span text:style-name="T410">(w5)</text:span></text:p>
          </table:table-cell>
          <table:table-cell table:style-name="Tabelle2.A3" office:value-type="string">
            <text:p text:style-name="P244">20-22 <text:span text:style-name="T410">(w3)</text:span></text:p>
          </table:table-cell>
          <table:table-cell table:style-name="Tabelle2.A3" office:value-type="string">
            <text:p text:style-name="P241">Sprache,</text:p>
            <text:p text:style-name="P241">Telepathie</text:p>
          </table:table-cell>
          <table:table-cell table:style-name="Tabelle2.A3" office:value-type="string">
            <text:p text:style-name="P241">Dunkelsicht,</text:p>
            <text:p text:style-name="P241">Dunkelheit +16</text:p>
          </table:table-cell>
          <table:table-cell table:style-name="Tabelle2.A3" office:value-type="string">
            <text:p text:style-name="P249"><text:span text:style-name="T415">i</text:span><text:span text:style-name="T419">mmun: normale/+2 Waffen, </text:span><text:span text:style-name="T416">≤</text:span><text:span text:style-name="T421">7</text:span><text:span text:style-name="T417">TW,</text:span><text:span text:style-name="T419"> </text:span>Feuer/Kälte<text:span text:style-name="T418">/</text:span>Blitz/<text:span text:style-name="T419">Gas</text:span></text:p>
            <text:p text:style-name="P249">½ Schaden: <text:span text:style-name="T418">Säure</text:span></text:p>
          </table:table-cell>
          <table:table-cell table:style-name="Tabelle2.A3" office:value-type="string">
            <text:p text:style-name="P250"><text:span text:style-name="T420">i</text:span>n <text:span text:style-name="T420">&amp; </text:span>zurück zu Heimatebene<text:span text:style-name="T413">*</text:span></text:p>
            <text:p text:style-name="P252">astral &amp; ätherisch</text:p>
          </table:table-cell>
          <table:table-cell table:style-name="Tabelle2.A3" office:value-type="string">
            <text:p text:style-name="P247">17-20</text:p>
          </table:table-cell>
        </table:table-row>
        <table:table-row>
          <table:table-cell table:style-name="Tabelle2.A1" office:value-type="string">
            <text:p text:style-name="P241">V+</text:p>
          </table:table-cell>
          <table:table-cell table:style-name="Tabelle2.A1" office:value-type="string">
            <text:p text:style-name="P242">10-20</text:p>
            <text:p text:style-name="P242">15-30</text:p>
          </table:table-cell>
          <table:table-cell table:style-name="Tabelle2.A1" office:value-type="string">
            <text:p text:style-name="P242">20-25</text:p>
            <text:p text:style-name="P253">22-28</text:p>
          </table:table-cell>
          <table:table-cell table:style-name="Tabelle2.A1" office:value-type="string">
            <text:p text:style-name="P244">+12 – 18</text:p>
            <text:p text:style-name="P243">+20 – +24</text:p>
          </table:table-cell>
          <table:table-cell table:style-name="Tabelle2.A1" office:value-type="string">
            <text:p text:style-name="P244">22-24</text:p>
            <text:p text:style-name="P244">25-27</text:p>
          </table:table-cell>
          <table:table-cell table:style-name="Tabelle2.A1" office:value-type="string">
            <text:p text:style-name="P241">Sprache,</text:p>
            <text:p text:style-name="P241">Telepathie</text:p>
          </table:table-cell>
          <table:table-cell table:style-name="Tabelle2.A1" office:value-type="string">
            <text:p text:style-name="P241">Dunkelsicht,</text:p>
            <text:p text:style-name="P241">Dunkelheit +20</text:p>
          </table:table-cell>
          <table:table-cell table:style-name="Tabelle2.A1" office:value-type="string">
            <text:p text:style-name="P254"><text:span text:style-name="T415">i</text:span><text:span text:style-name="T419">mmun: normale/+</text:span><text:span text:style-name="T422">3</text:span><text:span text:style-name="T419"> Waffen, </text:span><text:span text:style-name="T416">≤</text:span><text:span text:style-name="T423">9</text:span><text:span text:style-name="T417">TW,</text:span></text:p>
            <text:p text:style-name="P254">Feuer/Kälte<text:span text:style-name="T418">/</text:span>Blitz/<text:span text:style-name="T419">Gas</text:span>/<text:span text:style-name="T418">Säure</text:span></text:p>
          </table:table-cell>
          <table:table-cell table:style-name="Tabelle2.A1" office:value-type="string">
            <text:p text:style-name="P255"><text:span text:style-name="T424">jede E</text:span>bene<text:span text:style-name="T413">*</text:span></text:p>
            <text:p text:style-name="P256">astral &amp; ätherisch</text:p>
          </table:table-cell>
          <table:table-cell table:style-name="Tabelle2.A1" office:value-type="string">
            <text:p text:style-name="P247">16-20</text:p>
          </table:table-cell>
        </table:table-row>
      </table:table>
      <text:p text:style-name="P257"><text:span text:style-name="T425">* </text:span><text:span text:style-name="T426">wenn nicht gebunden oder beschworen</text:span></text:p>
      <text:p text:style-name="P258"><text:span text:style-name="T11">Tabelle 9-11 Gestalt des Dämons</text:span><text:span text:style-name="T296"> </text:span><text:span text:style-name="T427">w3 mal w30</text:span></text:p>
      <text:p text:style-name="P259"><text:span text:style-name="T11"><text:s text:c="2"/>1<text:tab/>Käfer oder Ameise<text:tab/></text:span><text:span text:style-name="T428">11 Bär<text:tab/><text:tab/><text:tab/><text:tab/>21 Menschenaffe</text:span></text:p>
      <text:p text:style-name="P259"><text:span text:style-name="T11"><text:s text:c="2"/>2<text:tab/>Gottesanbeterin<text:tab/><text:tab/></text:span><text:span text:style-name="T428">12 Skelett<text:tab/><text:tab/><text:tab/><text:tab/>22 Konstrukt</text:span></text:p>
      <text:p text:style-name="P259"><text:span text:style-name="T11"><text:s text:c="2"/>3<text:tab/>Biene oder Wespe<text:tab/></text:span><text:span text:style-name="T428">13 Zombie<text:tab/><text:tab/><text:tab/><text:tab/>23 Lehm, Staub, Erde</text:span></text:p>
      <text:p text:style-name="P259"><text:span text:style-name="T11"><text:s text:c="2"/>4<text:tab/>Elefant<text:tab/><text:tab/><text:tab/></text:span><text:span text:style-name="T428">14 Goblinoid<text:tab/><text:tab/><text:tab/>24 Metall</text:span></text:p>
      <text:p text:style-name="P259"><text:span text:style-name="T11"><text:s text:c="2"/>5<text:tab/>Kamel<text:tab/><text:tab/><text:tab/></text:span><text:span text:style-name="T428">15 Humanoid<text:tab/><text:tab/><text:tab/>25 Edelstein</text:span></text:p>
      <text:p text:style-name="P259"><text:span text:style-name="T11"><text:s text:c="2"/>6<text:tab/>Ziege<text:tab/><text:tab/><text:tab/><text:tab/></text:span><text:span text:style-name="T428">16 Schlange<text:tab/><text:tab/><text:tab/>26 Feuer oder Eis</text:span></text:p>
      <text:p text:style-name="P259"><text:span text:style-name="T11"><text:s text:c="2"/>7<text:tab/>Kuh oder Stier<text:tab/><text:tab/></text:span><text:span text:style-name="T428">17 Echse oder Krokodil<text:tab/><text:tab/>27 Vampir oder Leiche</text:span></text:p>
      <text:p text:style-name="P259"><text:span text:style-name="T11"><text:s text:c="2"/>8<text:tab/>Pferd<text:tab/><text:tab/><text:tab/><text:tab/></text:span><text:span text:style-name="T428">18 Spinne<text:tab/><text:tab/><text:tab/><text:tab/>28 Hund/Wolf/Schakal/Hyäne</text:span></text:p>
      <text:p text:style-name="P259"><text:span text:style-name="T11"><text:s text:c="2"/>9<text:tab/>Gürteltier<text:tab/><text:tab/><text:tab/></text:span><text:span text:style-name="T428">19 Krebs<text:tab/><text:tab/><text:tab/><text:tab/>29 Löwe</text:span></text:p>
      <text:p text:style-name="P260">10<text:tab/>Nashorn<text:tab/><text:tab/><text:tab/>20 Frosch oder Kröte<text:tab/><text:tab/>30 Schildkröte</text:p>
      <text:p text:style-name="P261"><text:s/></text:p>
      <text:p text:style-name="P262"><text:span text:style-name="T11">Tabelle 9-1</text:span><text:span text:style-name="T428">2</text:span><text:span text:style-name="T11"> </text:span><text:span text:style-name="T428">Merkmale</text:span><text:span text:style-name="T11"> des Dämons</text:span><text:span text:style-name="T296"> </text:span><text:span text:style-name="T427">w4-1 mal w30</text:span></text:p>
      <text:p text:style-name="P263"><text:span text:style-name="T11"><text:s text:c="2"/>1<text:tab/></text:span><text:span text:style-name="T428">Riesig</text:span><text:span text:style-name="T11"><text:tab/><text:tab/><text:tab/><text:tab/></text:span><text:span text:style-name="T428">11 schlank<text:tab/><text:tab/><text:tab/><text:tab/>21 Fühler</text:span></text:p>
      <text:p text:style-name="P263"><text:span text:style-name="T11"><text:s text:c="2"/></text:span><text:span text:style-name="T428">2<text:tab/>Winzig<text:tab/><text:tab/><text:tab/>12 </text:span><text:span text:style-name="T429">fett<text:tab/><text:tab/><text:tab/><text:tab/>22 sehr stark</text:span></text:p>
      <text:p text:style-name="P263"><text:span text:style-name="T428"><text:s text:c="2"/>3<text:tab/>Widerhaken/Stacheln<text:tab/>13 </text:span><text:span text:style-name="T429">stinkend<text:tab/><text:tab/><text:tab/><text:tab/>23 sehr intelligent</text:span></text:p>
      <text:p text:style-name="P263"><text:span text:style-name="T428"><text:s text:c="2"/>4<text:tab/>haarig/haarlos<text:tab/><text:tab/>14 </text:span><text:span text:style-name="T429">faulig/Ungeziefer<text:tab/><text:tab/>24 sabbernd</text:span></text:p>
      <text:p text:style-name="P263"><text:span text:style-name="T428"><text:s text:c="2"/>5<text:tab/>schuppig<text:tab/><text:tab/><text:tab/>15 </text:span><text:span text:style-name="T429">Fliegenschwarm<text:tab/><text:tab/>25 amphibisch</text:span></text:p>
      <text:p text:style-name="P263"><text:span text:style-name="T428"><text:s text:c="2"/>6<text:tab/>gepanzert<text:tab/><text:tab/><text:tab/>16 </text:span><text:span text:style-name="T429">telepathisch<text:tab/><text:tab/><text:tab/>26 Flossen</text:span></text:p>
      <text:p text:style-name="P263"><text:span text:style-name="T428"><text:s text:c="2"/>7<text:tab/>schön<text:tab/><text:tab/><text:tab/>17 </text:span><text:span text:style-name="T429">telekinetisch<text:tab/><text:tab/><text:tab/>27 Rückensegel</text:span></text:p>
      <text:p text:style-name="P263"><text:span text:style-name="T428"><text:s text:c="2"/>8<text:tab/>Stoßzähne<text:tab/><text:tab/><text:tab/>18 </text:span><text:span text:style-name="T429">Chamäleon<text:tab/><text:tab/><text:tab/>28 teleportiert</text:span></text:p>
      <text:p text:style-name="P263"><text:span text:style-name="T428"><text:s text:c="2"/>9<text:tab/>Hörner<text:tab/><text:tab/><text:tab/>19 </text:span><text:span text:style-name="T429">viele Augen<text:tab/><text:tab/><text:tab/>29 flexible Glieder</text:span></text:p>
      <text:p text:style-name="P264"><text:span text:style-name="T11">10<text:tab/>Flügel<text:tab/><text:tab/><text:tab/>20 </text:span><text:span text:style-name="T429">keine Augen<text:tab/><text:tab/><text:tab/>30 pflanzlich</text:span></text:p>
      <text:p text:style-name="P265"><text:s/></text:p>
      <text:p text:style-name="P266"><text:span text:style-name="T11">Tabelle 9-1</text:span><text:span text:style-name="T429">3</text:span><text:span text:style-name="T11"> </text:span><text:span text:style-name="T429">Angriffe</text:span><text:span text:style-name="T11"> des Dämons</text:span><text:span text:style-name="T296"> </text:span><text:span text:style-name="T427">w</text:span><text:span text:style-name="T430">2</text:span><text:span text:style-name="T427"> mal w</text:span><text:span text:style-name="T430">8</text:span><text:span text:style-name="T431"><text:tab/><text:tab/></text:span><text:span text:style-name="T11">Tabelle 9-1</text:span><text:span text:style-name="T432">4</text:span><text:span text:style-name="T11"> </text:span><text:span text:style-name="T432">Spezialangriff</text:span><text:span text:style-name="T11"> </text:span><text:span text:style-name="T427">w</text:span><text:span text:style-name="T433">4-1</text:span><text:span text:style-name="T427"> mal w</text:span><text:span text:style-name="T433">12</text:span></text:p>
      <text:p text:style-name="P267"><text:span text:style-name="T428">1<text:tab/></text:span><text:span text:style-name="T11">Klaue<text:tab/><text:tab/><text:tab/>5<text:tab/>umschlingen<text:tab/><text:tab/><text:tab/><text:tab/></text:span><text:span text:style-name="T432">1<text:tab/>Gift<text:tab/><text:tab/><text:tab/> <text:s/>7 Besessenheit, Wille</text:span><text:span text:style-name="T434">n</text:span></text:p>
      <text:p text:style-name="P267"><text:span text:style-name="T11">2<text:tab/>Biss<text:tab/><text:tab/><text:tab/>6<text:tab/>aufspießen<text:tab/><text:tab/><text:tab/><text:tab/><text:tab/></text:span><text:span text:style-name="T432">2<text:tab/>Fluch<text:tab/><text:tab/><text:tab/> <text:s/>8 Blutentzug w4, -1 AUS</text:span></text:p>
      <text:p text:style-name="P267"><text:span text:style-name="T11">3<text:tab/>Schwanz<text:tab/><text:tab/>7<text:tab/>Sturmangriff<text:tab/><text:tab/><text:tab/><text:tab/></text:span><text:span text:style-name="T432">3<text:tab/>–Attribut<text:tab/><text:tab/> <text:s/>9 w4 Zauber</text:span></text:p>
      <text:p text:style-name="P267"><text:span text:style-name="T11">4<text:tab/>Stachel<text:tab/><text:tab/>8<text:tab/>Tritt<text:tab/><text:tab/><text:tab/><text:tab/><text:tab/><text:tab/></text:span><text:span text:style-name="T432">4<text:tab/>–XP<text:tab/><text:tab/><text:tab/>10 ersticken</text:span></text:p>
      <text:p text:style-name="P268"><text:span text:style-name="T11"><text:tab/><text:tab/><text:tab/><text:tab/><text:tab/><text:tab/><text:tab/><text:tab/><text:tab/><text:tab/><text:tab/></text:span><text:span text:style-name="T432">5<text:tab/>Schlaf<text:tab/><text:tab/>11 verschlingen</text:span></text:p>
      <text:p text:style-name="P268"><text:span text:style-name="T11"><text:tab/><text:tab/><text:tab/><text:tab/><text:tab/><text:tab/><text:tab/><text:tab/><text:tab/><text:tab/><text:tab/></text:span><text:span text:style-name="T432">6<text:tab/>Lähmung<text:tab/><text:tab/>12 Odem</text:span></text:p>
      <text:p text:style-name="P269"><text:span text:style-name="T429"/></text:p>
      <text:p text:style-name="P270"><text:span text:style-name="T368">D</text:span><text:span text:style-name="T406">rachen</text:span><text:span text:style-name="T408"> (Seite 410, page 406)</text:span></text:p>
      <text:p text:style-name="P271"><text:span text:style-name="T435">Edda<text:tab/><text:tab/><text:tab/><text:tab/>1</text:span><text:span text:style-name="T436"> </text:span><text:span text:style-name="T435">Fafnir<text:tab/><text:tab/></text:span><text:span text:style-name="T437">2</text:span><text:span text:style-name="T435"> Jörmungandr <text:tab/></text:span><text:span text:style-name="T437">3 </text:span><text:span text:style-name="T438">Nidhöggr<text:line-break/></text:span><text:span text:style-name="T439">George Martin</text:span><text:span text:style-name="T435"><text:tab/><text:tab/></text:span><text:span text:style-name="T440">1 </text:span><text:span text:style-name="T441">Archonei<text:tab/></text:span><text:span text:style-name="T437">2 </text:span><text:span text:style-name="T441">Balerion<text:tab/></text:span><text:span text:style-name="T437">3 </text:span><text:span text:style-name="T441">Essovius <text:tab/></text:span><text:span text:style-name="T437">4 </text:span><text:span text:style-name="T441">Ghiscar<text:tab/><text:tab/></text:span><text:span text:style-name="T437">5</text:span><text:span text:style-name="T440"> </text:span><text:span text:style-name="T441">Meraxes<text:line-break/><text:tab/><text:tab/><text:tab/><text:tab/></text:span><text:span text:style-name="T437">6 </text:span><text:span text:style-name="T441">Valryon<text:tab/><text:tab/></text:span><text:span text:style-name="T437">7</text:span><text:span text:style-name="T440"> </text:span><text:span text:style-name="T441">Vermithrax<text:tab/></text:span><text:span text:style-name="T437">8</text:span><text:span text:style-name="T440"> </text:span><text:span text:style-name="T441">Vhagar<text:line-break/></text:span><text:span text:style-name="T435">Tolkien<text:tab/><text:tab/><text:tab/>1 Ancalagon </text:span><text:span text:style-name="T442">der Schwarze</text:span><text:span text:style-name="T435"><text:tab/></text:span><text:span text:style-name="T443">2 </text:span><text:span text:style-name="T435">Glaurung<text:tab/>3 Scatha<text:tab/><text:tab/></text:span><text:span text:style-name="T444">4</text:span><text:span text:style-name="T435"> Smaug<text:line-break/></text:span><text:span text:style-name="T445">DSA<text:tab/><text:tab/><text:tab/><text:tab/></text:span><text:span text:style-name="T446">1 Agapyr<text:tab/><text:tab/></text:span><text:span text:style-name="T447">2 </text:span><text:span text:style-name="T448">Aldinor<text:tab/><text:tab/></text:span><text:span text:style-name="T447">3</text:span><text:span text:style-name="T445"> Apep<text:tab/><text:tab/></text:span><text:span text:style-name="T447">4</text:span><text:span text:style-name="T446"> Atlaxu<text:tab/><text:tab/></text:span><text:span text:style-name="T447">5 </text:span><text:span text:style-name="T448">Branibor<text:line-break/><text:tab/><text:tab/><text:tab/><text:tab/></text:span><text:span text:style-name="T447">6</text:span><text:span text:style-name="T446"> Brakador<text:tab/></text:span><text:span text:style-name="T447">7 </text:span><text:span text:style-name="T448">Darador<text:tab/><text:tab/></text:span><text:span text:style-name="T447">8 </text:span><text:span text:style-name="T446">Eravior<text:tab/><text:tab/></text:span><text:span text:style-name="T447">9 </text:span><text:span text:style-name="T448">Famerlor<text:tab/></text:span><text:span text:style-name="T447">10 </text:span><text:span text:style-name="T446">Fecandor<text:line-break/></text:span><text:span text:style-name="T447"><text:tab/><text:tab/><text:tab/><text:tab/>10 </text:span><text:span text:style-name="T445">Feracinor<text:tab/></text:span><text:span text:style-name="T447">11 </text:span><text:span text:style-name="T446">Fulsure<text:tab/></text:span><text:span text:style-name="T447">12 </text:span><text:span text:style-name="T446">Gabijanar<text:tab/></text:span><text:span text:style-name="T447">13 </text:span><text:span text:style-name="T446">Gydiphir<text:tab/></text:span><text:span text:style-name="T447">14 </text:span><text:span text:style-name="T446">Hazinshan<text:line-break/><text:tab/><text:tab/><text:tab/><text:tab/></text:span><text:span text:style-name="T447">15 </text:span><text:span text:style-name="T446">Ishlunar<text:tab/></text:span><text:span text:style-name="T447">16 </text:span><text:span text:style-name="T445">Islaaran</text:span><text:span text:style-name="T446"><text:tab/></text:span><text:span text:style-name="T447">17 </text:span><text:span text:style-name="T445">Leskarines<text:tab/></text:span><text:span text:style-name="T447">1</text:span><text:span text:style-name="T445">8 Lessankan<text:tab/></text:span><text:span text:style-name="T447">19 </text:span><text:span text:style-name="T448">Menacor<text:line-break/><text:tab/><text:tab/><text:tab/><text:tab/></text:span><text:span text:style-name="T447">20 </text:span><text:span text:style-name="T446">Menelachor</text:span><text:span text:style-name="T447">21 </text:span><text:span text:style-name="T448">Naclador<text:tab/></text:span><text:span text:style-name="T447">22 </text:span><text:span text:style-name="T448">Nosulgor<text:tab/></text:span><text:span text:style-name="T447">23 </text:span><text:span text:style-name="T445">Othunarax<text:tab/></text:span><text:span text:style-name="T447">24 </text:span><text:span text:style-name="T448">Pyrdacor<text:line-break/></text:span><text:span text:style-name="T446"><text:tab/><text:tab/><text:tab/><text:tab/></text:span><text:span text:style-name="T449">25 </text:span><text:span text:style-name="T445">Rhazzazor<text:tab/>2</text:span><text:span text:style-name="T449">6</text:span><text:span text:style-name="T445"> Schirr’Zach<text:tab/></text:span><text:span text:style-name="T449">27</text:span><text:span text:style-name="T445"> Selardor<text:tab/></text:span><text:span text:style-name="T449">28 </text:span><text:span text:style-name="T445">Shadarohan</text:span><text:span text:style-name="T449">29 <text:s/></text:span><text:span text:style-name="T445">Shafir<text:line-break/><text:tab/><text:tab/><text:tab/><text:tab/></text:span><text:span text:style-name="T449">30 </text:span><text:span text:style-name="T445">Shayach<text:tab/></text:span><text:span text:style-name="T449">31 </text:span><text:span text:style-name="T448">Teclador <text:tab/></text:span><text:span text:style-name="T449">32 </text:span><text:span text:style-name="T445">Tjamatha<text:tab/></text:span><text:span text:style-name="T449">33 </text:span><text:span text:style-name="T448">Umbracor<text:tab/></text:span><text:span text:style-name="T449">34 <text:s/></text:span><text:span text:style-name="T448">Yalsicor<text:line-break/></text:span><text:span text:style-name="T446"><text:tab/><text:tab/><text:tab/><text:tab/></text:span><text:span text:style-name="T449">35</text:span><text:span text:style-name="T446"> Ykkandil<text:tab/></text:span><text:span text:style-name="T449">36</text:span><text:span text:style-name="T447"> </text:span><text:span text:style-name="T445">Ysolphur</text:span><text:span text:style-name="T446"> <text:line-break/></text:span><text:span text:style-name="T448">Sonstige<text:tab/><text:tab/><text:tab/>1 </text:span><text:span text:style-name="T450">Aeliana<text:tab/><text:tab/></text:span><text:span text:style-name="T451">2 </text:span><text:span text:style-name="T450">Aelithrax<text:tab/></text:span><text:span text:style-name="T451">3 </text:span><text:span text:style-name="T450">Aelthor<text:tab/><text:tab/></text:span><text:span text:style-name="T451">4 </text:span><text:span text:style-name="T450">Aelunaria<text:tab/></text:span><text:span text:style-name="T451">5 </text:span><text:span text:style-name="T450">Aurelius<text:line-break/><text:tab/><text:tab/><text:tab/><text:tab/></text:span><text:span text:style-name="T451">6 </text:span><text:span text:style-name="T450">Auronax <text:tab/></text:span><text:span text:style-name="T451">7 </text:span><text:span text:style-name="T450">Azurion<text:tab/><text:tab/></text:span><text:span text:style-name="T452">8 Basmu<text:tab/><text:tab/>9</text:span><text:span text:style-name="T451"> </text:span><text:span text:style-name="T450">Dracolyth<text:tab/></text:span><text:span text:style-name="T452">10</text:span><text:span text:style-name="T451"> </text:span><text:span text:style-name="T450">Drakorath<text:line-break/><text:tab/><text:tab/><text:tab/> <text:tab/></text:span><text:span text:style-name="T451">1</text:span><text:span text:style-name="T452">1</text:span><text:span text:style-name="T451"> </text:span><text:span text:style-name="T450">Fyren<text:tab/><text:tab/></text:span><text:span text:style-name="T451">1</text:span><text:span text:style-name="T452">2</text:span><text:span text:style-name="T451"> </text:span><text:span text:style-name="T450">Galdarax<text:tab/></text:span><text:span text:style-name="T451">1</text:span><text:span text:style-name="T452">3</text:span><text:span text:style-name="T451"> </text:span><text:span text:style-name="T450">Ignarion<text:tab/></text:span><text:span text:style-name="T451">1</text:span><text:span text:style-name="T452">4</text:span><text:span text:style-name="T451"> </text:span><text:span text:style-name="T453">Ketos<text:tab/><text:tab/>15 </text:span><text:span text:style-name="T450">Lyrastrasz<text:line-break/><text:tab/><text:tab/><text:tab/><text:tab/></text:span><text:span text:style-name="T451">1</text:span><text:span text:style-name="T453">6</text:span><text:span text:style-name="T451"> </text:span><text:span text:style-name="T450">Magmothor</text:span><text:span text:style-name="T451">1</text:span><text:span text:style-name="T453">7</text:span><text:span text:style-name="T451"> Mušḫuššu<text:tab/></text:span><text:span text:style-name="T452">1</text:span><text:span text:style-name="T453">8</text:span><text:span text:style-name="T452"> </text:span><text:span text:style-name="T454">Ninazu<text:tab/><text:tab/>1</text:span><text:span text:style-name="T453">9</text:span><text:span text:style-name="T454"> Ningirida<text:tab/></text:span><text:span text:style-name="T453">20</text:span><text:span text:style-name="T455"> Ningishzida<text:line-break/><text:tab/><text:tab/><text:tab/><text:tab/>2</text:span><text:span text:style-name="T453">1</text:span><text:span text:style-name="T455"> </text:span><text:span text:style-name="T450">Pyralis<text:tab/><text:tab/></text:span><text:span text:style-name="T455">2</text:span><text:span text:style-name="T453">2</text:span><text:span text:style-name="T451"> </text:span><text:span text:style-name="T450">Sapphiron<text:tab/></text:span><text:span text:style-name="T454">2</text:span><text:span text:style-name="T453">3</text:span><text:span text:style-name="T451"> </text:span><text:span text:style-name="T450">Sardonyx<text:tab/></text:span><text:span text:style-name="T452">2</text:span><text:span text:style-name="T453">4</text:span><text:span text:style-name="T451"> </text:span><text:span text:style-name="T450">Scaldara<text:tab/></text:span><text:span text:style-name="T452">2</text:span><text:span text:style-name="T453">5</text:span><text:span text:style-name="T451"> </text:span><text:span text:style-name="T450">Scarlagon<text:line-break/><text:tab/><text:tab/><text:tab/><text:tab/></text:span><text:span text:style-name="T451">2</text:span><text:span text:style-name="T453">6</text:span><text:span text:style-name="T451"> </text:span><text:span text:style-name="T450">Seraphel<text:tab/></text:span><text:span text:style-name="T451">2</text:span><text:span text:style-name="T453">7</text:span><text:span text:style-name="T451"> </text:span><text:span text:style-name="T450">Solarius<text:tab/></text:span><text:span text:style-name="T451">2</text:span><text:span text:style-name="T453">8</text:span><text:span text:style-name="T451"> </text:span><text:span text:style-name="T450">Tephra<text:tab/><text:tab/></text:span><text:span text:style-name="T451">2</text:span><text:span text:style-name="T453">9</text:span><text:span text:style-name="T451"> </text:span><text:span text:style-name="T450">Tephros<text:tab/></text:span><text:span text:style-name="T453">30</text:span><text:span text:style-name="T451"> </text:span><text:span text:style-name="T450">Thornax<text:line-break/><text:tab/><text:tab/><text:tab/><text:tab/></text:span><text:span text:style-name="T455">3</text:span><text:span text:style-name="T453">1</text:span><text:span text:style-name="T452"> Tiamat<text:tab/><text:tab/></text:span><text:span text:style-name="T455">3</text:span><text:span text:style-name="T453">2</text:span><text:span text:style-name="T451"> </text:span><text:span text:style-name="T450">Tyraethor<text:tab/></text:span><text:span text:style-name="T454">3</text:span><text:span text:style-name="T453">3</text:span><text:span text:style-name="T451"> </text:span><text:span text:style-name="T450">Tyranthor<text:tab/></text:span><text:span text:style-name="T452">3</text:span><text:span text:style-name="T453">4</text:span><text:span text:style-name="T451"> </text:span><text:span text:style-name="T450">Vaelastrasz<text:tab/></text:span><text:span text:style-name="T452">3</text:span><text:span text:style-name="T453">5</text:span><text:span text:style-name="T451"> </text:span><text:span text:style-name="T450">Xaldrago<text:line-break/><text:tab/><text:tab/><text:tab/><text:tab/></text:span><text:span text:style-name="T452">3</text:span><text:span text:style-name="T453">6</text:span><text:span text:style-name="T451"> </text:span><text:span text:style-name="T450">Xaltherion<text:tab/></text:span><text:span text:style-name="T452">3</text:span><text:span text:style-name="T453">7</text:span><text:span text:style-name="T451"> </text:span><text:span text:style-name="T450">Zafirax<text:tab/><text:tab/></text:span><text:span text:style-name="T451">3</text:span><text:span text:style-name="T453">8</text:span><text:span text:style-name="T451"> </text:span><text:span text:style-name="T450">Zephyrion <text:tab/></text:span><text:span text:style-name="T451">3</text:span><text:span text:style-name="T453">9</text:span><text:span text:style-name="T451"> </text:span><text:span text:style-name="T450">Zephyros</text:span></text:p>
      <text:p text:style-name="P272">Tabelle I: Größe des Drachen</text:p>
      <text:p text:style-name="P273"><text:span text:style-name="T456">w</text:span><text:span text:style-name="T457">20<text:tab/><text:tab/>Größe<text:tab/><text:tab/><text:tab/><text:tab/>#TW<text:tab/>Alters-<text:tab/>Bewegung<text:tab/>Angriffs-</text:span></text:p>
      <text:p text:style-name="P274"><text:tab/><text:tab/><text:tab/><text:tab/><text:tab/><text:tab/><text:tab/><text:tab/><text:tab/>würfel<text:tab/><text:tab/><text:tab/><text:tab/>bonus</text:p>
      <text:p text:style-name="P275"><text:span text:style-name="T390"><text:s text:c="2"/>1</text:span><text:span text:style-name="T392"><text:tab/><text:tab/>Pseudodrache (Katze)<text:tab/>w3<text:tab/><text:tab/>w4<text:tab/><text:tab/>9 m<text:tab/><text:tab/><text:tab/>#TW+1</text:span></text:p>
      <text:p text:style-name="P276"><text:span text:style-name="T24"><text:s text:c="2"/>2-5</text:span><text:tab/><text:tab/>Klein (Pferd)<text:tab/><text:tab/><text:tab/>w6+2<text:tab/>w6<text:tab/><text:tab/>12 m<text:tab/><text:tab/>#TW+w3</text:p>
      <text:p text:style-name="P276"><text:span text:style-name="T24"><text:s text:c="2"/>6-15</text:span><text:tab/>Mittel (Elefant)<text:tab/><text:tab/>w8+4<text:tab/>2w4<text:tab/><text:tab/>15 m<text:tab/><text:tab/>#TW+w4</text:p>
      <text:p text:style-name="P276"><text:span text:style-name="T24">16-19</text:span><text:tab/>Groß (Turm)<text:tab/><text:tab/><text:tab/>w10+6<text:tab/>3w4<text:tab/><text:tab/>18 m<text:tab/><text:tab/>#TW+w6</text:p>
      <text:p text:style-name="P276"><text:span text:style-name="T24">20</text:span><text:tab/><text:tab/>Riesig (Burg)<text:tab/><text:tab/><text:tab/>3w6+10<text:tab/>w8+4<text:tab/>24 m<text:tab/><text:tab/>#TW+w8</text:p>
      <text:p text:style-name="P277"><text:s/></text:p>
      <text:p text:style-name="P278"><text:span text:style-name="T458">Tabelle II: Alter des Drachen</text:span><text:span text:style-name="T459"> </text:span><text:span text:style-name="T460">(w4 – w8+4)</text:span></text:p>
      <text:p text:style-name="P279"><text:span text:style-name="T457">Alter</text:span><text:span text:style-name="T461">s-</text:span><text:span text:style-name="T457"><text:tab/><text:tab/>Alter<text:tab/>TP<text:tab/>Odem<text:tab/></text:span><text:span text:style-name="T462">welcher</text:span><text:span text:style-name="T457"><text:tab/> <text:s text:c="3"/>RK<text:tab/>Angriffe</text:span></text:p>
      <text:p text:style-name="P280"><text:span text:style-name="T457">wurf<text:tab/><text:tab/></text:span><text:span text:style-name="T463">(Jahre)</text:span><text:span text:style-name="T457"><text:tab/></text:span><text:span text:style-name="T464">pro</text:span><text:span text:style-name="T457"><text:tab/></text:span><text:span text:style-name="T464">pro</text:span><text:span text:style-name="T457"><text:tab/><text:tab/>Zauber-<text:tab/><text:tab/><text:tab/></text:span><text:span text:style-name="T465">(Klaue w8, Biss w12, Schwanz w20</text:span></text:p>
      <text:p text:style-name="P280"><text:span text:style-name="T457"><text:tab/><text:tab/><text:tab/><text:tab/><text:tab/></text:span><text:span text:style-name="T464">TW</text:span><text:span text:style-name="T457"><text:tab/></text:span><text:span text:style-name="T464">Tag</text:span><text:span text:style-name="T457"><text:tab/><text:tab/></text:span><text:span text:style-name="T462">würfel</text:span><text:span text:style-name="T457"><text:tab/><text:tab/><text:tab/></text:span><text:span text:style-name="T465">Flügel 2w12, Körper 3w12)</text:span></text:p>
      <text:p text:style-name="P281"><text:span text:style-name="T390"><text:s text:c="2"/>1</text:span><text:span text:style-name="T392"><text:tab/>Baby<text:tab/>1-5<text:tab/><text:tab/> <text:s/>1<text:tab/></text:span><text:span text:style-name="T466">1<text:tab/><text:tab/>w4-2<text:tab/>10+#TW<text:tab/>Klaue</text:span></text:p>
      <text:p text:style-name="P281"><text:span text:style-name="T390"><text:s text:c="2"/>2</text:span><text:span text:style-name="T392"><text:tab/>Kind<text:tab/><text:tab/>6-15<text:tab/><text:tab/> <text:s/>2<text:tab/></text:span><text:span text:style-name="T466">1<text:tab/><text:tab/>w6-2<text:tab/>11+#TW<text:tab/>Klaue, Biss</text:span></text:p>
      <text:p text:style-name="P281"><text:span text:style-name="T390"><text:s text:c="2"/>3</text:span><text:span text:style-name="T392"><text:tab/>Jugend<text:tab/>16-25<text:tab/> <text:s/>3<text:tab/></text:span><text:span text:style-name="T466">1<text:tab/><text:tab/>w8-1<text:tab/>12+#TW<text:tab/>Klaue, Biss</text:span></text:p>
      <text:p text:style-name="P281"><text:span text:style-name="T390"><text:s text:c="2"/>4</text:span><text:span text:style-name="T392"><text:tab/>Erw</text:span><text:span text:style-name="T467">ach</text:span><text:span text:style-name="T392">.<text:tab/>26-50<text:tab/> <text:s/>4<text:tab/></text:span><text:span text:style-name="T466">2<text:tab/><text:tab/>w8+1<text:tab/>13+#TW<text:tab/>2 Klaue, Biss</text:span></text:p>
      <text:p text:style-name="P281"><text:span text:style-name="T390"><text:s text:c="2"/>5</text:span><text:span text:style-name="T392"><text:tab/>Ausgew.<text:tab/>51-100<text:tab/> <text:s/>5<text:tab/></text:span><text:span text:style-name="T466">2<text:tab/><text:tab/>w8+2<text:tab/>14+#TW<text:tab/>2 Klaue, Biss</text:span></text:p>
      <text:p text:style-name="P281"><text:span text:style-name="T390"><text:s text:c="2"/>6</text:span><text:span text:style-name="T392"><text:tab/>Alt<text:tab/><text:tab/>101-200<text:tab/> <text:s/>6<text:tab/></text:span><text:span text:style-name="T466">2<text:tab/><text:tab/>w10+2<text:tab/>15+#TW<text:tab/>2 Klaue, Biss, Schwanz</text:span></text:p>
      <text:p text:style-name="P281"><text:span text:style-name="T390"><text:s text:c="2"/>7</text:span><text:span text:style-name="T392"><text:tab/>Sehr alt<text:tab/>210-400<text:tab/> <text:s/>7<text:tab/></text:span><text:span text:style-name="T466">3<text:tab/><text:tab/>w10+4<text:tab/>16+#TW<text:tab/>2 Klaue, Biss, Schwanz</text:span></text:p>
      <text:p text:style-name="P281"><text:span text:style-name="T390"><text:s text:c="2"/>8</text:span><text:span text:style-name="T392"><text:tab/>Uralt<text:tab/>401-600<text:tab/> <text:s/>8<text:tab/></text:span><text:span text:style-name="T466">3<text:tab/><text:tab/>w12+4<text:tab/>17+#TW<text:tab/>2 Klaue, Biss, Schwanz, Flügel</text:span></text:p>
      <text:p text:style-name="P281"><text:span text:style-name="T390"><text:s text:c="2"/>9</text:span><text:span text:style-name="T392"><text:tab/>Wyrm<text:tab/>601-1k<text:tab/> <text:s/>9<text:tab/></text:span><text:span text:style-name="T466">3<text:tab/><text:tab/>w14+4<text:tab/>18+#TW<text:tab/></text:span><text:span text:style-name="T468">2</text:span><text:span text:style-name="T466"> Klaue, Biss, Schwanz, Flügel</text:span></text:p>
      <text:p text:style-name="P282"><text:span text:style-name="T390">10</text:span><text:span text:style-name="T392"><text:tab/>Großwyrm 1-2k<text:tab/>10<text:tab/></text:span><text:span text:style-name="T466">4<text:tab/><text:tab/>w16+4<text:tab/>19+#TW<text:tab/></text:span><text:span text:style-name="T468">3</text:span><text:span text:style-name="T466"> Klaue, Biss, Schwanz, Flügel, </text:span><text:span text:style-name="T468">Körper</text:span></text:p>
      <text:p text:style-name="P282"><text:span text:style-name="T390">11</text:span><text:span text:style-name="T392"><text:tab/>Urwyrm<text:tab/>2-5k<text:tab/><text:tab/>11<text:tab/></text:span><text:span text:style-name="T466">5<text:tab/><text:tab/>w10+10<text:tab/>20+#TW<text:tab/></text:span><text:span text:style-name="T468">4</text:span><text:span text:style-name="T466"> Klaue, Biss, Schwanz, Flügel, </text:span><text:span text:style-name="T468">Körper</text:span></text:p>
      <text:p text:style-name="P282"><text:span text:style-name="T390">12</text:span><text:span text:style-name="T392"><text:tab/>Unsterblich 5k+<text:tab/>12<text:tab/></text:span><text:span text:style-name="T466">6<text:tab/><text:tab/>w12+10<text:tab/>21+#TW<text:tab/></text:span><text:span text:style-name="T468">4</text:span><text:span text:style-name="T466"> Klaue, Biss, Schwanz, Flügel, </text:span><text:span text:style-name="T468">Körper</text:span></text:p>
      <text:p text:style-name="P283">Tabelle III: Odem des Drachen</text:p>
      <text:p text:style-name="P284"><text:span text:style-name="T457">w14<text:tab/><text:tab/>Odem<text:tab/>R</text:span><text:span text:style-name="T469">W<text:tab/><text:tab/>Schaden<text:tab/><text:tab/><text:tab/><text:tab/><text:tab/>Form</text:span></text:p>
      <text:p text:style-name="P285"><text:span text:style-name="T469"><text:tab/><text:tab/><text:tab/><text:tab/></text:span><text:span text:style-name="T470">#TW+10</text:span></text:p>
      <text:p text:style-name="P286"><text:span text:style-name="T390"><text:s text:c="2"/>1-2</text:span><text:span text:style-name="T457"><text:tab/><text:tab/></text:span><text:span text:style-name="T469">Feuer<text:tab/>Reflex<text:tab/>TP, RW halbiert<text:tab/><text:tab/><text:tab/>Strahl: 3m, 3w6*3 m</text:span></text:p>
      <text:p text:style-name="P287"><text:span text:style-name="T390"><text:s text:c="2"/>3-4</text:span><text:span text:style-name="T457"><text:tab/><text:tab/></text:span><text:span text:style-name="T469">Eis<text:tab/><text:tab/>Zähigkeit<text:tab/>TP, RW halbiert<text:tab/><text:tab/><text:tab/>Kegel: </text:span><text:span text:style-name="T471">w4*3 m, w6*3 m</text:span></text:p>
      <text:p text:style-name="P288"><text:span text:style-name="T390"><text:s text:c="2"/>5-6<text:tab/></text:span><text:span text:style-name="T457"><text:tab/></text:span><text:span text:style-name="T469">Säure<text:tab/>Zähigkeit<text:tab/>TP, RW halbiert<text:tab/><text:tab/><text:tab/>Kegel: </text:span><text:span text:style-name="T471">w6*3 m, w4*3 m</text:span></text:p>
      <text:p text:style-name="P289"><text:span text:style-name="T390"><text:s text:c="2"/>7-8</text:span><text:span text:style-name="T457"><text:tab/><text:tab/></text:span><text:span text:style-name="T469">Blitz<text:tab/><text:tab/>Reflex<text:tab/>TP, RW halbiert<text:tab/><text:tab/><text:tab/></text:span><text:span text:style-name="T472">Zickzack</text:span><text:span text:style-name="T469">: 3w6*3 m, </text:span><text:span text:style-name="T473">max. </text:span><text:span text:style-name="T474">4 Ziele</text:span></text:p>
      <text:p text:style-name="P287"><text:span text:style-name="T390"><text:s text:c="2"/>9-10</text:span><text:span text:style-name="T457"><text:tab/></text:span><text:span text:style-name="T469">Giftgas<text:tab/>Zähigkeit<text:tab/>Tod, RW -<text:tab/><text:tab/><text:tab/><text:tab/>Wolke: </text:span><text:span text:style-name="T471">in 27 m, w3*3 m Radius</text:span></text:p>
      <text:p text:style-name="P288"><text:span text:style-name="T390">11-12</text:span><text:span text:style-name="T457"><text:tab/></text:span><text:span text:style-name="T469">Schlafgas<text:tab/>Zähigkeit<text:tab/>w6 Stunden Schlaf, RW -<text:tab/>Wolke: </text:span><text:span text:style-name="T471">in 18 m, w4*3 m Radius</text:span></text:p>
      <text:p text:style-name="P288"><text:span text:style-name="T390">13</text:span><text:span text:style-name="T457"><text:tab/><text:tab/></text:span><text:span text:style-name="T469">Dampf<text:tab/>Zähigkeit<text:tab/>TP/2, RW halbiert<text:tab/><text:tab/><text:tab/>Wolke: </text:span><text:span text:style-name="T471">in 18 m, w4*3 m Radius</text:span></text:p>
      <text:p text:style-name="P288"><text:span text:style-name="T390">14</text:span><text:span text:style-name="T457"><text:tab/><text:tab/></text:span><text:span text:style-name="T469">Rauch<text:tab/>-<text:tab/><text:tab/>w6 Runden kurzsichtig<text:tab/><text:tab/>Wolke: </text:span><text:span text:style-name="T471">in 27 m, w3*3 m Radius</text:span></text:p>
      <text:p text:style-name="P290"><text:s/></text:p>
      <text:p text:style-name="P278"><text:span text:style-name="T458">Tabelle IV: Zauber des Drachen</text:span><text:span text:style-name="T459"> </text:span><text:span text:style-name="T460">(</text:span><text:span text:style-name="T475">w4-2 –</text:span><text:span text:style-name="T460"> </text:span><text:span text:style-name="T475">w12+10</text:span><text:span text:style-name="T460">)</text:span></text:p>
      <text:p text:style-name="P291"><text:span text:style-name="T471">Z</text:span><text:span text:style-name="T457">auber-<text:tab/></text:span><text:span text:style-name="T461">Zauber-</text:span><text:span text:style-name="T457"><text:tab/><text:tab/></text:span><text:span text:style-name="T461">Zauber-<text:tab/><text:tab/>Zauber pro Grad</text:span></text:p>
      <text:p text:style-name="P292"><text:span text:style-name="T457">wurf<text:tab/><text:tab/></text:span><text:span text:style-name="T476">A</text:span><text:span text:style-name="T461">ktions</text:span><text:span text:style-name="T457">würfel<text:tab/></text:span><text:span text:style-name="T461">bonus</text:span><text:span text:style-name="T457"><text:tab/></text:span><text:span text:style-name="T461">Grad 1<text:tab/>Grad 2<text:tab/>Grad 3</text:span></text:p>
      <text:p text:style-name="P293"><text:span text:style-name="T24">0-</text:span><text:tab/><text:tab/>-<text:tab/><text:tab/><text:tab/>-<text:tab/><text:tab/>-<text:tab/><text:tab/>-<text:tab/><text:tab/>-</text:p>
      <text:p text:style-name="P293"><text:span text:style-name="T24">1-2</text:span><text:tab/><text:tab/>w20<text:tab/><text:tab/><text:tab/>+2<text:tab/><text:tab/>1<text:tab/><text:tab/>-<text:tab/><text:tab/>-</text:p>
      <text:p text:style-name="P293"><text:span text:style-name="T24">3-6</text:span><text:tab/><text:tab/>w20<text:tab/><text:tab/><text:tab/>+4<text:tab/><text:tab/>2<text:tab/><text:tab/>1<text:tab/><text:tab/>-</text:p>
      <text:p text:style-name="P293"><text:span text:style-name="T24">7</text:span><text:tab/><text:tab/>w24 w10 w16<text:tab/>+4<text:tab/><text:tab/>2<text:tab/><text:tab/>2<text:tab/><text:tab/>2</text:p>
      <text:p text:style-name="P293"><text:span text:style-name="T24">8</text:span><text:tab/><text:tab/>w12<text:tab/><text:tab/><text:tab/>+6<text:tab/><text:tab/>6<text:tab/><text:tab/>-<text:tab/><text:tab/>-</text:p>
      <text:p text:style-name="P293"><text:span text:style-name="T24">9-10</text:span><text:tab/><text:tab/>w30<text:tab/><text:tab/><text:tab/>+6<text:tab/><text:tab/>3<text:tab/><text:tab/>3<text:tab/><text:tab/>3</text:p>
      <text:p text:style-name="P293"><text:span text:style-name="T24">11-12</text:span><text:tab/>w30 w20<text:tab/><text:tab/>+6<text:tab/><text:tab/>2<text:tab/><text:tab/>2<text:tab/><text:tab/>-</text:p>
      <text:p text:style-name="P293"><text:span text:style-name="T24">13-14</text:span><text:tab/>w20<text:tab/><text:tab/><text:tab/>+8<text:tab/><text:tab/>3<text:tab/><text:tab/>2<text:tab/><text:tab/>1</text:p>
      <text:p text:style-name="P293"><text:span text:style-name="T24">15-18</text:span><text:tab/>w20<text:tab/><text:tab/><text:tab/>+10<text:tab/><text:tab/>4<text:tab/><text:tab/>3<text:tab/><text:tab/>2</text:p>
      <text:p text:style-name="P293"><text:span text:style-name="T24">19+</text:span><text:tab/><text:tab/>w20<text:tab/><text:tab/><text:tab/>+14<text:tab/><text:tab/>5<text:tab/><text:tab/>4<text:tab/><text:tab/>3</text:p>
      <text:p text:style-name="P294"><text:s/></text:p>
      <text:p text:style-name="P295"><text:span text:style-name="T458">Tabelle V: </text:span><text:span text:style-name="T477">Kampffähigkeiten</text:span><text:span text:style-name="T458"> des Drachen</text:span><text:span text:style-name="T459"> </text:span><text:span text:style-name="T478">(1 pro 4 TW)</text:span></text:p>
      <text:p text:style-name="P296"><text:span text:style-name="T457">w</text:span><text:span text:style-name="T479">2</text:span><text:span text:style-name="T457">0<text:tab/></text:span><text:span text:style-name="T480">Kampf</text:span><text:span text:style-name="T457">fähigkeit </text:span></text:p>
      <text:p text:style-name="P297"><text:span text:style-name="T457"><text:s text:c="2"/></text:span><text:span text:style-name="T390">1</text:span><text:span text:style-name="T457"><text:tab/></text:span><text:span text:style-name="T481">2. Odem</text:span></text:p>
      <text:p text:style-name="P297"><text:span text:style-name="T479"><text:s text:c="2"/></text:span><text:span text:style-name="T482">2</text:span><text:span text:style-name="T457"><text:tab/></text:span><text:span text:style-name="T481">Amphibisch: kann unter Wasser atmen</text:span></text:p>
      <text:p text:style-name="P298"><text:span text:style-name="T479"><text:s text:c="2"/></text:span><text:span text:style-name="T482">3</text:span><text:span text:style-name="T457"><text:tab/></text:span><text:span text:style-name="T481">RK+4</text:span></text:p>
      <text:p text:style-name="P298"><text:span text:style-name="T479"><text:s text:c="2"/></text:span><text:span text:style-name="T482">4</text:span><text:span text:style-name="T457"><text:tab/></text:span><text:span text:style-name="T481">Giftiger Schwanz: siehe Anhang G </text:span><text:span text:style-name="T483">Gift</text:span></text:p>
      <text:p text:style-name="P298"><text:span text:style-name="T457"><text:s text:c="2"/></text:span><text:span text:style-name="T390">5</text:span><text:span text:style-name="T457"><text:tab/></text:span><text:span text:style-name="T481">Sandwurm: kann sich durch Erdreich graben</text:span></text:p>
      <text:p text:style-name="P298"><text:span text:style-name="T457"><text:s text:c="2"/></text:span><text:span text:style-name="T390">6</text:span><text:span text:style-name="T457"><text:tab/></text:span><text:span text:style-name="T481">Unempfindlich: -w4 Schaden</text:span></text:p>
      <text:p text:style-name="P298"><text:span text:style-name="T479"><text:s text:c="2"/></text:span><text:span text:style-name="T482">7</text:span><text:span text:style-name="T457"><text:tab/></text:span><text:span text:style-name="T481">Sturzflug: Angriff aus der Höhe +4, Schaden +w8</text:span></text:p>
      <text:p text:style-name="P298"><text:span text:style-name="T479"><text:s text:c="2"/></text:span><text:span text:style-name="T482">8</text:span><text:span text:style-name="T457"><text:tab/></text:span><text:span text:style-name="T481">Blitzreflexe: Reflex +4</text:span></text:p>
      <text:p text:style-name="P298"><text:span text:style-name="T479"><text:s text:c="2"/></text:span><text:span text:style-name="T482">9</text:span><text:span text:style-name="T457"><text:tab/></text:span><text:span text:style-name="T481">Furchtbar: bei Anblick Willen 10+#TW oder w4 Phasen fliehen</text:span></text:p>
      <text:p text:style-name="P298"><text:span text:style-name="T482">1</text:span><text:span text:style-name="T390">0</text:span><text:span text:style-name="T457"><text:tab/></text:span><text:span text:style-name="T481">Felsen-Schleuderer: statt Klaue 30/60/90 m weit w12 Schaden</text:span></text:p>
      <text:p text:style-name="P299"><text:span text:style-name="T482">1</text:span><text:span text:style-name="T390">1</text:span><text:span text:style-name="T457"><text:tab/>Hypnose-Angriff: Willen 10+#TW oder gelähmt bis Drache Blick abwendet</text:span></text:p>
      <text:p text:style-name="P299"><text:span text:style-name="T482">12</text:span><text:span text:style-name="T457"><text:tab/>Immun w12:<text:tab/></text:span><text:span text:style-name="T390">1</text:span><text:span text:style-name="T457"> Gift<text:tab/></text:span><text:span text:style-name="T390">2</text:span><text:span text:style-name="T457"> Feuer<text:tab/> <text:s/></text:span><text:span text:style-name="T390">3</text:span><text:span text:style-name="T457"> Kälte<text:tab/><text:tab/></text:span><text:span text:style-name="T390">4</text:span><text:span text:style-name="T457"> Blitz<text:tab/></text:span><text:span text:style-name="T390">5</text:span><text:span text:style-name="T457"> Pfeile<text:tab/></text:span><text:span text:style-name="T390">6</text:span><text:span text:style-name="T457"> Flüche<text:tab/> <text:s/></text:span><text:span text:style-name="T390">7</text:span><text:span text:style-name="T457"> Lähmung</text:span></text:p>
      <text:p text:style-name="P299"><text:span text:style-name="T457"><text:tab/><text:tab/><text:tab/><text:tab/></text:span><text:span text:style-name="T390">8</text:span><text:span text:style-name="T457"> Schlaf<text:tab/></text:span><text:span text:style-name="T390">9</text:span><text:span text:style-name="T457"> Gas<text:tab/></text:span><text:span text:style-name="T390">10</text:span><text:span text:style-name="T457"> Ersticken<text:tab/></text:span><text:span text:style-name="T390">11</text:span><text:span text:style-name="T457"> Magisches Geschoss<text:tab/><text:tab/></text:span><text:span text:style-name="T390">12</text:span><text:span text:style-name="T457"> Schall</text:span></text:p>
      <text:p text:style-name="P299"><text:span text:style-name="T482">13</text:span><text:span text:style-name="T457"><text:tab/>Dunkelsicht: 30 m</text:span></text:p>
      <text:p text:style-name="P299"><text:span text:style-name="T482">14</text:span><text:span text:style-name="T457"><text:tab/>Magieresistenz: 50% (vor Rettungswurf)</text:span></text:p>
      <text:p text:style-name="P300"><text:span text:style-name="T24">15</text:span><text:tab/>Versteinernder Blick: Willen 10+#TW oder permanent versteinert</text:p>
      <text:p text:style-name="P299"><text:span text:style-name="T482">1</text:span><text:span text:style-name="T390">6</text:span><text:span text:style-name="T457"><text:tab/></text:span><text:span text:style-name="T479">Gefolge: w4+4 Gefolgsleute mit w4+2 TW, Schwert w8+ und Kettenhemd (RK 14)</text:span></text:p>
      <text:p text:style-name="P301"><text:span text:style-name="T482">1</text:span><text:span text:style-name="T390">7</text:span><text:span text:style-name="T457"><text:tab/></text:span><text:span text:style-name="T483">Korrodierende</text:span><text:span text:style-name="T457"> Haut: </text:span></text:p>
      <text:p text:style-name="P302"><text:span text:style-name="T24">18</text:span><text:tab/>Klauengriff: w6 Schaden pro Runde während gegriffen, Stärke 10+#TW zum Befreien</text:p>
      <text:p text:style-name="P302"><text:span text:style-name="T24">19</text:span><text:tab/>Stacheln verschießen: statt Klaue 30 m weit, 4 pro Tag</text:p>
      <text:p text:style-name="P302"><text:span text:style-name="T24">20</text:span><text:tab/>Undurchdringliche Haut: normale Waffen ½ Schaden</text:p>
      <text:p text:style-name="P303"><text:span text:style-name="T458">Tabelle V</text:span><text:span text:style-name="T484">I</text:span><text:span text:style-name="T458">: </text:span><text:span text:style-name="T484">Einzigartige Kräfte</text:span><text:span text:style-name="T458"> des Drachen</text:span><text:span text:style-name="T459"> </text:span><text:span text:style-name="T478">(1 pro </text:span><text:span text:style-name="T485">3</text:span><text:span text:style-name="T478"> TW, </text:span><text:span text:style-name="T485">R</text:span><text:span text:style-name="T486">ettungswurf</text:span><text:span text:style-name="T485">: 10+#TW</text:span><text:span text:style-name="T478">)</text:span></text:p>
      <text:p text:style-name="P304"><text:span text:style-name="T457">w</text:span><text:span text:style-name="T480">10</text:span><text:span text:style-name="T457">0<text:tab/></text:span><text:span text:style-name="T480">Kampf</text:span><text:span text:style-name="T457">fähigkeit </text:span></text:p>
      <text:p text:style-name="P305"><text:span text:style-name="T390"><text:s text:c="2"/>1-</text:span><text:span text:style-name="T487">3</text:span><text:span text:style-name="T457"><text:tab/><text:tab/></text:span><text:span text:style-name="T487">Segen</text:span><text:span text:style-name="T480"> 1/Tag: </text:span><text:span text:style-name="T488">ein Wesen </text:span><text:span text:style-name="T480">+1 auf alle Würfe</text:span></text:p>
      <text:p text:style-name="P306"><text:span text:style-name="T24"><text:s text:c="2"/>4-6</text:span><text:tab/><text:tab/><text:span text:style-name="T24">Erdbeben</text:span> 1/Tag: bis 150 m Entfernung, alle Reflex oder Fall, 15 m Radius: w8*w6 Fallschaden</text:p>
      <text:p text:style-name="P307"><text:span text:style-name="T390"><text:s text:c="2"/>7-9</text:span><text:span text:style-name="T457"><text:tab/><text:tab/></text:span><text:span text:style-name="T390">Gestaltwandel</text:span><text:span text:style-name="T457"> 1/Tag, w6:<text:tab/></text:span><text:span text:style-name="T390">1</text:span><text:span text:style-name="T457"> Mann<text:tab/></text:span><text:span text:style-name="T390">2</text:span><text:span text:style-name="T457"> Löwe<text:tab/></text:span><text:span text:style-name="T390">3</text:span><text:span text:style-name="T457"> Frau<text:tab/></text:span><text:span text:style-name="T390">4</text:span><text:span text:style-name="T457"> Echse<text:tab/></text:span><text:span text:style-name="T390">5</text:span><text:span text:style-name="T457"> Hengst<text:tab/></text:span><text:span text:style-name="T390">6</text:span><text:span text:style-name="T457"> Biene</text:span></text:p>
      <text:p text:style-name="P307"><text:span text:style-name="T390">10-12</text:span><text:span text:style-name="T457"><text:tab/></text:span><text:span text:style-name="T390">Bezaubern</text:span><text:span text:style-name="T457"> 1/Stunde: </text:span><text:span text:style-name="T488">ein</text:span><text:span text:style-name="T457"> Wesen für 1 Tag, Willen negiert, Angriff bricht ab</text:span></text:p>
      <text:p text:style-name="P308"><text:span text:style-name="T24">13-15</text:span><text:tab/><text:span text:style-name="T24">Reptilien bezaubern</text:span> 1/Stunde: alle Reptilien innerhalb 30 m, Willen negiert</text:p>
      <text:p text:style-name="P309"><text:span text:style-name="T24">16-18</text:span><text:tab/><text:span text:style-name="T24">Spurlos</text:span>: kann sich bewegen ohne Spuren zu hinterlassen</text:p>
      <text:p text:style-name="P309"><text:span text:style-name="T24">19-21</text:span><text:tab/><text:span text:style-name="T24">Brandmeister</text:span>: kann Feuer beeinflussen, Feuerlinie 12m lang, w6 Schaden/Runde, Reflex negiert</text:p>
      <text:p text:style-name="P309"><text:span text:style-name="T24">22-24</text:span><text:tab/><text:span text:style-name="T24">Wasser verderben</text:span>: 30m weit vergiften, Zähigkeit oder w4 Schaden</text:p>
      <text:p text:style-name="P310"><text:span text:style-name="T390">25-27</text:span><text:span text:style-name="T457"><text:tab/></text:span><text:span text:style-name="T390">Verfluchen</text:span><text:span text:style-name="T457"> 1/Tag: </text:span><text:span text:style-name="T488">ein Wesen </text:span><text:span text:style-name="T457">1 Tag lang alle Würfe -1</text:span></text:p>
      <text:p text:style-name="P311"><text:span text:style-name="T24">28-30</text:span><text:tab/><text:span text:style-name="T24">Dunkelheit</text:span>: 9m Radius bis 30m Entfernung</text:p>
      <text:p text:style-name="P312"><text:span text:style-name="T390">31-33</text:span><text:span text:style-name="T457"><text:tab/></text:span><text:span text:style-name="T390">Finden</text:span><text:span text:style-name="T457">: alle Objekte eines Typs innerhalb 30m w10:<text:tab/></text:span><text:span text:style-name="T390">1</text:span><text:span text:style-name="T457"> Gold<text:tab/></text:span><text:span text:style-name="T390">2</text:span><text:span text:style-name="T457"> Silber <text:tab/><text:tab/></text:span><text:span text:style-name="T390">3</text:span><text:span text:style-name="T457"> Wertmetall</text:span></text:p>
      <text:p text:style-name="P312"><text:span text:style-name="T390"><text:tab/><text:tab/>4</text:span><text:span text:style-name="T457"> Edelsteine<text:tab/></text:span><text:span text:style-name="T390">5</text:span><text:span text:style-name="T457"> Eisen<text:tab/></text:span><text:span text:style-name="T390">6</text:span><text:span text:style-name="T457"> Stahl<text:tab/></text:span><text:span text:style-name="T390">7</text:span><text:span text:style-name="T457"> Pflanzen<text:tab/></text:span><text:span text:style-name="T390">8</text:span><text:span text:style-name="T457"> Lebewesen<text:tab/></text:span><text:span text:style-name="T390">9</text:span><text:span text:style-name="T457"> Menschen<text:tab/></text:span><text:span text:style-name="T390">10</text:span><text:span text:style-name="T457"> Zwerge</text:span></text:p>
      <text:p text:style-name="P313"><text:span text:style-name="T24">34-36</text:span><text:tab/><text:span text:style-name="T24">Staubwolke</text:span> 1/Phase: 3m Radius, 15m hoch, Zähigkeit oder -w4 AUS/Runde, hält w4 Runden</text:p>
      <text:p text:style-name="P313"><text:span text:style-name="T24">37-39</text:span><text:tab/><text:span text:style-name="T24">Schlamm</text:span> 1/Stunde: 15m*15m, 1m tief, ½ Bewegung</text:p>
      <text:p text:style-name="P313"><text:span text:style-name="T24">40-42</text:span><text:tab/><text:span text:style-name="T24">Erde zu Stein</text:span> 1/Tag: permanent 30m*6m*1,5m</text:p>
      <text:p text:style-name="P314"><text:span text:style-name="T390">43-45</text:span><text:span text:style-name="T457"><text:tab/></text:span><text:span text:style-name="T390">Windstoß</text:span><text:span text:style-name="T457"> 1/Tag: </text:span><text:span text:style-name="T489">Kegel 30m breit, Stärke oder #TW*3m weit geblasen, #TW*w4 Schaden</text:span></text:p>
      <text:p text:style-name="P315"><text:span text:style-name="T24">46-48</text:span><text:tab/><text:span text:style-name="T24">Glühen</text:span> 3/Stunde: Metall erhitzen, Berührung w8 Schaden/Runde, Rüstung w10 Schaden/Runde</text:p>
      <text:p text:style-name="P315"><text:span text:style-name="T24">49-51</text:span><text:tab/><text:span text:style-name="T24">Eisgänger</text:span>: kann über Eis gehen</text:p>
      <text:p text:style-name="P315"><text:span text:style-name="T24">52-54</text:span><text:tab/><text:span text:style-name="T24">Sonnenlicht</text:span>: 9m Radius, in 30m Entfernung</text:p>
      <text:p text:style-name="P316"><text:span text:style-name="T390">55-57</text:span><text:span text:style-name="T457"><text:tab/></text:span><text:span text:style-name="T390">Wiederfinden</text:span><text:span text:style-name="T457"> 1/Tag w6: </text:span><text:span text:style-name="T390">1</text:span><text:span text:style-name="T457"> 30m<text:tab/></text:span><text:span text:style-name="T390">2</text:span><text:span text:style-name="T457"> 1,5km<text:tab/></text:span><text:span text:style-name="T390">3</text:span><text:span text:style-name="T457"> 15km<text:tab/></text:span><text:span text:style-name="T390">4</text:span><text:span text:style-name="T457"> 150km<text:tab/></text:span><text:span text:style-name="T390">5</text:span><text:span text:style-name="T457"> diese Ebene<text:tab/></text:span><text:span text:style-name="T390">6</text:span><text:span text:style-name="T457"> andere Ebene</text:span></text:p>
      <text:p text:style-name="P317"><text:span text:style-name="T24">58-60</text:span><text:tab/><text:span text:style-name="T24">Glücksbringer</text:span> 1/Tag: permanent +1 Glück, nur 1/Monat pro Wesen</text:p>
      <text:p text:style-name="P317"><text:span text:style-name="T24">61-63</text:span><text:tab/><text:span text:style-name="T24">Entgiften</text:span> 1/Tag: durch Berührung</text:p>
      <text:p text:style-name="P317"><text:span text:style-name="T24">64-66</text:span><text:tab/><text:span text:style-name="T24">Pflanzenwuchern</text:span> 1/Stunde: innerhalb 30m in w4 Runden 2x Größe, Wesen ½ Bewegung, -2 Ang.</text:p>
      <text:p text:style-name="P317"><text:span text:style-name="T24">67-69</text:span><text:tab/><text:span text:style-name="T24">Schwerkraftumkehr</text:span> 1/Tag: 30m Radius, 30 hoch, Konzentration, w6 Schaden pro 3m Fall</text:p>
      <text:p text:style-name="P317"><text:span text:style-name="T24">70-72</text:span><text:tab/><text:span text:style-name="T24">Tiersprachen</text:span> 1/Stunde: beliebiges Tier, INT etc bleibt wie vorher</text:p>
      <text:p text:style-name="P317"><text:span text:style-name="T24">73-75</text:span><text:tab/><text:span text:style-name="T24">Spinnenklettern</text:span></text:p>
      <text:p text:style-name="P318"><text:span text:style-name="T390">76-78</text:span><text:span text:style-name="T457"><text:tab/></text:span><text:span text:style-name="T390">Gefährtenruf</text:span><text:span text:style-name="T457"> 1/Phase </text:span><text:span text:style-name="T490">in w4 Runden w8: </text:span><text:span text:style-name="T491">1</text:span><text:span text:style-name="T490"> Insektenschw. <text:s/></text:span><text:span text:style-name="T491">2</text:span><text:span text:style-name="T490"> w2 </text:span><text:span text:style-name="T492">Riesens</text:span><text:span text:style-name="T490">chlang</text:span><text:span text:style-name="T492">en</text:span><text:span text:style-name="T490"><text:tab/></text:span><text:span text:style-name="T491">3</text:span><text:span text:style-name="T490"> w3 Krokodile</text:span></text:p>
      <text:p text:style-name="P318"><text:span text:style-name="T490"><text:tab/><text:tab/></text:span><text:span text:style-name="T491">4</text:span><text:span text:style-name="T490"> w6+2 Wölfe<text:tab/></text:span><text:span text:style-name="T491">5</text:span><text:span text:style-name="T490"> 2w6 Humanoide<text:tab/><text:tab/></text:span><text:span text:style-name="T491">6</text:span><text:span text:style-name="T490"> w4 Löwen<text:tab/></text:span><text:span text:style-name="T491">7</text:span><text:span text:style-name="T490"> w4 Dämonen Typ I<text:tab/></text:span><text:span text:style-name="T491">8</text:span><text:span text:style-name="T490"> w10 Zombies</text:span></text:p>
      <text:p text:style-name="P319"><text:span text:style-name="T491">7</text:span><text:span text:style-name="T390">9-81</text:span><text:span text:style-name="T457"><text:tab/></text:span><text:span text:style-name="T390">Gedankenlesen</text:span><text:span text:style-name="T457"> 1/Stunde: bei Wesen in Sicht oberflächlich Gedanken lesen</text:span></text:p>
      <text:p text:style-name="P319"><text:span text:style-name="T390">82-84</text:span><text:span text:style-name="T457"><text:tab/></text:span><text:span text:style-name="T390">Teleportation</text:span><text:span text:style-name="T457"> 1/Stunde: selbst + 3 Wesen an bekannten Ort, 10% auch andere Ebene, w4:<text:line-break/><text:tab/><text:tab/></text:span><text:span text:style-name="T390">1</text:span><text:span text:style-name="T457"> 30m<text:tab/></text:span><text:span text:style-name="T390">2</text:span><text:span text:style-name="T457"> 1,5km<text:tab/></text:span><text:span text:style-name="T390">3</text:span><text:span text:style-name="T457"> 15km<text:tab/></text:span><text:span text:style-name="T390">4</text:span><text:span text:style-name="T457"> 150km</text:span></text:p>
      <text:p text:style-name="P320"><text:span text:style-name="T24">85-87</text:span><text:tab/><text:span text:style-name="T24">Unsichtbar</text:span> 1/Stunde: für 1 Phase</text:p>
      <text:p text:style-name="P320"><text:span text:style-name="T24">88-90</text:span><text:tab/><text:span text:style-name="T24">Bauchreden</text:span>: bis 60m Entfernung in beliebiger Stimme</text:p>
      <text:p text:style-name="P321"><text:span text:style-name="T390">91-93</text:span><text:span text:style-name="T457"><text:tab/></text:span><text:span text:style-name="T390">Nebelwand</text:span><text:span text:style-name="T457"> 1/Stunde: </text:span><text:span text:style-name="T493">30m*30m*6m, ½ Bewegung, Angriffe -4</text:span></text:p>
      <text:p text:style-name="P322"><text:span text:style-name="T24">94-96</text:span><text:tab/><text:span text:style-name="T24">Über Wasser gehen</text:span></text:p>
      <text:p text:style-name="P323"><text:span text:style-name="T24">97-99</text:span><text:tab/><text:span text:style-name="T24">Magisches Artefakt:</text:span> <text:span text:style-name="T381">1-</text:span><text:span text:style-name="T382">3</text:span><text:span text:style-name="T383"> Amulett </text:span><text:span text:style-name="T382">4</text:span><text:span text:style-name="T383"> </text:span><text:span text:style-name="T384">Ring </text:span><text:span text:style-name="T382">5-</text:span><text:span text:style-name="T385">6</text:span><text:span text:style-name="T384"> </text:span><text:span text:style-name="T386">Kette</text:span><text:span text:style-name="T384"> </text:span><text:span text:style-name="T385">7</text:span><text:span text:style-name="T384"> Krone </text:span><text:span text:style-name="T385">8</text:span><text:span text:style-name="T384"> Diadem </text:span><text:span text:style-name="T385">9</text:span><text:span text:style-name="T384"> Brosche </text:span><text:span text:style-name="T385">10</text:span><text:span text:style-name="T386"> </text:span><text:span text:style-name="T384">Gürtel</text:span></text:p>
      <text:p text:style-name="P322"><text:span text:style-name="T24">100</text:span><text:tab/><text:tab/>zweimal würfeln</text:p>
      <text:p text:style-name="P324"><text:s/></text:p>
      <text:p text:style-name="P325"><text:span text:style-name="T458">Tabelle V</text:span><text:span text:style-name="T494">I</text:span><text:span text:style-name="T484">I</text:span><text:span text:style-name="T458">: </text:span><text:span text:style-name="T494">Aussehen</text:span><text:span text:style-name="T458"> des Drachen</text:span><text:span text:style-name="T459"> </text:span><text:span text:style-name="T495">w30<text:tab/><text:tab/> <text:s text:c="6"/></text:span><text:span text:style-name="T496"><text:s/><text:tab/></text:span><text:span text:style-name="T458">Tabelle V</text:span><text:span text:style-name="T494">II</text:span><text:span text:style-name="T484">I</text:span><text:span text:style-name="T458">: </text:span><text:span text:style-name="T494">Gesinnung</text:span><text:span text:style-name="T458"> des Drachen</text:span><text:span text:style-name="T459"> </text:span><text:span text:style-name="T495">w3</text:span></text:p>
      <text:p text:style-name="P326"><text:s text:c="2"/><text:span text:style-name="T24">1</text:span><text:tab/>Amethyst<text:tab/><text:tab/><text:span text:style-name="T24">11</text:span><text:tab/>feenhaft<text:tab/><text:tab/><text:span text:style-name="T24">21</text:span> rot<text:tab/><text:tab/>1 Ordnung</text:p>
      <text:p text:style-name="P326"><text:s text:c="2"/><text:span text:style-name="T24">2</text:span><text:tab/>schwarz<text:tab/><text:tab/><text:span text:style-name="T24">12</text:span><text:tab/>fischartig<text:tab/><text:tab/><text:span text:style-name="T24">22</text:span> salamandrig<text:tab/>2 Neutral</text:p>
      <text:p text:style-name="P326"><text:s text:c="2"/><text:span text:style-name="T24">3</text:span><text:tab/>blau<text:tab/><text:tab/><text:tab/><text:span text:style-name="T24">13</text:span><text:tab/>Gold<text:tab/><text:tab/><text:tab/><text:span text:style-name="T24">23</text:span> Saphir<text:tab/><text:tab/>3 Chaos</text:p>
      <text:p text:style-name="P326"><text:s text:c="2"/><text:span text:style-name="T24">4</text:span><text:tab/>Messing<text:tab/><text:tab/><text:span text:style-name="T24">14</text:span><text:tab/>grün<text:tab/><text:tab/><text:tab/><text:span text:style-name="T24">24</text:span> Schatten</text:p>
      <text:p text:style-name="P326"><text:s text:c="2"/><text:span text:style-name="T24">5</text:span><text:tab/>Bronze<text:tab/><text:tab/><text:span text:style-name="T24">15</text:span><text:tab/>löwenartig<text:tab/><text:tab/><text:span text:style-name="T24">25</text:span> Silber</text:p>
      <text:p text:style-name="P326"><text:s text:c="2"/><text:span text:style-name="T24">6</text:span><text:tab/>braun<text:tab/><text:tab/><text:span text:style-name="T24">16</text:span><text:tab/>quecksilbern<text:tab/><text:span text:style-name="T24">26</text:span> Stahl</text:p>
      <text:p text:style-name="P326"><text:s text:c="2"/><text:span text:style-name="T24">7</text:span><text:tab/>trüb<text:tab/><text:tab/><text:tab/><text:span text:style-name="T24">17</text:span><text:tab/>nebelhaft<text:tab/><text:tab/><text:span text:style-name="T24">27</text:span> Topas</text:p>
      <text:p text:style-name="P326"><text:s text:c="2"/><text:span text:style-name="T24">8</text:span><text:tab/>Kupfer<text:tab/><text:tab/><text:span text:style-name="T24">18</text:span><text:tab/>mehrfarbig<text:tab/><text:span text:style-name="T24">28</text:span> schildkrötig</text:p>
      <text:p text:style-name="P326"><text:s text:c="2"/><text:span text:style-name="T24">9</text:span><text:tab/>Kristall<text:tab/><text:tab/><text:span text:style-name="T24">19</text:span><text:tab/>Platin<text:tab/><text:tab/><text:span text:style-name="T24">29</text:span> weiß</text:p>
      <text:p text:style-name="P326"><text:span text:style-name="T24">10</text:span><text:tab/>Smaragd<text:tab/><text:tab/><text:span text:style-name="T24">20</text:span><text:tab/>purpur<text:tab/><text:tab/><text:span text:style-name="T24">30</text:span> gelb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Hiragino Sans" svg:font-family="'Hiragino Sans'"/>
    <style:font-face style:name="Liberation Mono" svg:font-family="'Liberation Mono'" style:font-family-generic="swiss"/>
    <style:font-face style:name="Liberation Mono1" svg:font-family="'Liberation Mono'" style:font-family-generic="system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UI Gothic" svg:font-family="'MS UI Gothic'" style:font-family-generic="system" style:font-pitch="variable"/>
    <style:font-face style:name="Microsoft YaHei" svg:font-family="'Microsoft YaHei'"/>
    <style:font-face style:name="NSimSun" svg:font-family="NSimSun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fo:font-size="12pt" fo:language="de" fo:country="DE" style:letter-kerning="true" style:font-name-asian="NSimSun" style:font-family-asian="NSimSun" style:font-size-asian="12pt" style:language-asian="ja" style:country-asian="JP" style:font-name-complex="Lucida Sans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fo:font-size="14pt" style:font-name-asian="Microsoft YaHei" style:font-family-asian="'Microsoft YaHei'" style:font-size-asian="14pt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paragraph-properties fo:margin-top="0mm" fo:margin-bottom="2.47mm" style:contextual-spacing="false" fo:line-height="115%"/>
    </style:style>
    <style:style style:name="Caption" style:family="paragraph" style:parent-style-name="Standard" style:class="extra">
      <style:paragraph-properties fo:margin-top="2.12mm" fo:margin-bottom="2.12mm" style:contextual-spacing="false"/>
      <style:text-properties fo:font-style="italic" style:font-style-asian="italic" style:font-style-complex="italic"/>
    </style:style>
    <style:style style:name="Index" style:family="paragraph" style:parent-style-name="Standard" style:class="index"/>
    <style:style style:name="Table_20_Contents" style:display-name="Table Contents" style:family="paragraph" style:parent-style-name="Standard" style:class="extra">
      <style:paragraph-properties fo:orphans="0" fo:widows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orphans="0" fo:widows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swiss" fo:font-size="10pt" style:font-name-asian="Hiragino Sans" style:font-family-asian="'Hiragino Sans'" style:font-size-asian="10pt" style:font-name-complex="Liberation Mono1" style:font-family-complex="'Liberation Mono'" style:font-family-generic-complex="system" style:font-pitch-complex="variable" style:font-size-complex="10pt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MS UI Gothic" style:font-family-asian="'MS UI Gothic'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fo:background-color="transparent" style:writing-mode="lr-tb" style:layout-grid-color="#c0c0c0" style:layout-grid-lines="26702" style:layout-grid-base-height="1.76mm" style:layout-grid-ruby-height="0mm" style:layout-grid-mode="none" style:layout-grid-ruby-below="false" style:layout-grid-print="false" style:layout-grid-display="false" style:layout-grid-base-width="4.23mm" style:layout-grid-snap-to="true" draw:fill="none" draw:fill-color="#729fcf" style:repeat="repeat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background-size="full" draw:fill-color="#729fcf" style:repeat="repeat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1T09:07:00</meta:creation-date>
    <dc:date>2026-08-27T13:04:58.387653100</dc:date>
    <meta:print-date>2024-12-06T14:48:28.978000000</meta:print-date>
    <meta:editing-duration>P1DT17H18M</meta:editing-duration>
    <meta:editing-cycles>516</meta:editing-cycles>
    <meta:generator>LibreOffice/26.2.1.2$Windows_X86_64 LibreOffice_project/620$Build-2</meta:generator>
    <meta:printed-by>PDF-Dateien</meta:printed-by>
    <meta:document-statistic meta:table-count="7" meta:image-count="0" meta:object-count="0" meta:page-count="24" meta:paragraph-count="1432" meta:word-count="10526" meta:character-count="66969" meta:non-whitespace-character-count="54910"/>
  </office:meta>
</office:document-meta>
</file>